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1e3082af8fbd87698bcad7b63cbdd9.png"/>
  <manifest:file-entry manifest:media-type="image/png" manifest:full-path="Pictures/0c4d165f888c3aa98cf104f82452e85f.png"/>
  <manifest:file-entry manifest:media-type="image/png" manifest:full-path="Pictures/dea0f631aa7c8f718d65fbfde3d5af21.png"/>
  <manifest:file-entry manifest:media-type="image/png" manifest:full-path="Pictures/750a274c3ad21d0d0c285342ad46e3fb.png"/>
  <manifest:file-entry manifest:media-type="image/png" manifest:full-path="Pictures/c2e20fe512bc0d51f3a7f11ee404b7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4_11_21"/><text:bookmark-start text:name="__RefHeading___semaine_15_11_21_1"/><text:bookmark-start text:name="semaine_15_11_21"/>Semaine 15/11/21<text:bookmark-end text:name="__RefHeading___semaine_15_11_21_1"/><text:bookmark-end text:name="semaine_15_11_21"/></text:h>
      <text:h text:style-name="Heading_20_2" text:outline-level="2"><text:bookmark-start text:name="__RefHeading___correction_de_l_exercice_qui_etait_a_faire_cote_exercice_2"/><text:bookmark-start text:name="correction_de_l_exercice_qui_etait_a_faire_cote_exercice"/>1. Correction de l'exercice qui était à faire (côté exercice)<text:bookmark-end text:name="__RefHeading___correction_de_l_exercice_qui_etait_a_faire_cote_exercice_2"/><text:bookmark-end text:name="correction_de_l_exercice_qui_etait_a_faire_cote_exercice"/></text:h>
      <text:p text:style-name="Text_20_body">Ex 6 p150</text:p>
      <text:p text:style-name="Text_20_body">&lt;hidden&gt;</text:p>
      <text:p text:style-name="Text_20_body"><draw:frame draw:style-name="media" draw:name="0" text:anchor-type="as-char" draw:z-index="0" svg:width="21.166666666667cm" style:rel-width="100%" svg:height="13.229166666667cm" style:rel-height="scale"><draw:image xlink:href="Pictures/171e3082af8fbd87698bcad7b63cbdd9.png" xlink:type="simple" xlink:show="embed" xlink:actuate="onLoad"/></draw:frame></text:p>
      <text:p text:style-name="Text_20_body">&lt;/hidden&gt;</text:p>
      <text:h text:style-name="Heading_20_2" text:outline-level="2"><text:bookmark-start text:name="__RefHeading___devoir_surveille_3"/><text:bookmark-start text:name="devoir_surveille"/>2. Devoir surveillé<text:bookmark-end text:name="__RefHeading___devoir_surveille_3"/><text:bookmark-end text:name="devoir_surveille"/></text:h>
      <text:h text:style-name="Heading_20_2" text:outline-level="2"><text:bookmark-start text:name="__RefHeading___lecon_a_ecrire_cote_lecon_4"/><text:bookmark-start text:name="lecon_a_ecrire_cote_lecon"/>3. Leçon à écrire côté leçon<text:bookmark-end text:name="__RefHeading___lecon_a_ecrire_cote_lecon_4"/><text:bookmark-end text:name="lecon_a_ecrire_cote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xserie_derivation_5"/><text:bookmark-start text:name="chapitre_xserie_derivation"/>Chapitre X : Série / Dérivation<text:bookmark-end text:name="__RefHeading___chapitre_xserie_derivation_5"/><text:bookmark-end text:name="chapitre_xserie_derivation"/></text:h><text:h text:style-name="Heading_20_2" text:outline-level="2"><text:bookmark-start text:name="__RefHeading___i._circuit_en_serie_6"/><text:bookmark-start text:name="i._circuit_en_serie"/>I. Circuit en série<text:bookmark-end text:name="__RefHeading___i._circuit_en_serie_6"/><text:bookmark-end text:name="i._circuit_en_serie"/></text:h><text:p text:style-name="Text_20_body">Des dipôles sont branchés en <text:span text:style-name="Strong_20_Emphasis">série</text:span> s’ils sont branchés <text:span text:style-name="Strong_20_Emphasis">les uns à la suite des autres</text:span>.</text:p><text:p text:style-name="Text_20_body"><draw:frame draw:style-name="media" draw:name="1" text:anchor-type="as-char" draw:z-index="1" svg:width="6.19125cm" style:rel-width="100%" svg:height="2.69875cm" style:rel-height="scale"><draw:image xlink:href="Pictures/0c4d165f888c3aa98cf104f82452e85f.png" xlink:type="simple" xlink:show="embed" xlink:actuate="onLoad"/></draw:frame></text:p><text:p text:style-name="Text_20_body">Dans un <text:span text:style-name="Strong_20_Emphasis">circuit en série</text:span> on ne voit qu’une seule ** boucle** .</text:p><text:p text:style-name="Text_20_body">Si on <text:span text:style-name="Strong_20_Emphasis">dévisse</text:span> une lampe, l'autre s’éteint aussi. Dans un circuit série si un des dipôles tombe en panne les autres ne peuvent plus fonctionner.</text:p><text:p text:style-name="Text_20_body"><draw:frame draw:style-name="media" draw:name="2" text:anchor-type="as-char" draw:z-index="2" svg:width="6.19125cm" style:rel-width="100%" svg:height="2.69875cm" style:rel-height="scale"><draw:image xlink:href="Pictures/dea0f631aa7c8f718d65fbfde3d5af21.png" xlink:type="simple" xlink:show="embed" xlink:actuate="onLoad"/></draw:frame></text:p><text:p text:style-name="Text_20_body">Les lampes brillent <text:span text:style-name="Strong_20_Emphasis">faiblement</text:span>.</text:p><text:h text:style-name="Heading_20_2" text:outline-level="2"><text:bookmark-start text:name="__RefHeading___ii._circuit_en_derivation_7"/><text:bookmark-start text:name="ii._circuit_en_derivation"/>II. Circuit en dérivation<text:bookmark-end text:name="__RefHeading___ii._circuit_en_derivation_7"/><text:bookmark-end text:name="ii._circuit_en_derivation"/></text:h><text:p text:style-name="Text_20_body">Les dipôles sont en <text:span text:style-name="Strong_20_Emphasis">dérivation</text:span> si leurs bornes sont reliées deux à deux.</text:p><text:p text:style-name="Text_20_body"><draw:frame draw:style-name="media" draw:name="3" text:anchor-type="as-char" draw:z-index="3" svg:width="2.0372916666667cm" style:rel-width="100%" svg:height="4.445cm" style:rel-height="scale"><draw:image xlink:href="Pictures/750a274c3ad21d0d0c285342ad46e3fb.png" xlink:type="simple" xlink:show="embed" xlink:actuate="onLoad"/></draw:frame></text:p><text:p text:style-name="Text_20_body">Dans un circuit en <text:span text:style-name="Strong_20_Emphasis">dérivation</text:span> on voit <text:span text:style-name="Strong_20_Emphasis">plusieurs boucles</text:span>.</text:p><text:p text:style-name="Text_20_body">Si on dévisse n’importe laquelle des lampes, les autres continuent de briller.</text:p><text:p text:style-name="Text_20_body"><draw:frame draw:style-name="media" draw:name="4" text:anchor-type="as-char" draw:z-index="4" svg:width="2.0372916666667cm" style:rel-width="100%" svg:height="4.445cm" style:rel-height="scale"><draw:image xlink:href="Pictures/c2e20fe512bc0d51f3a7f11ee404b703.png" xlink:type="simple" xlink:show="embed" xlink:actuate="onLoad"/></draw:frame></text:p><text:p text:style-name="Text_20_body">Dans un circuit en dérivation si un des dipôles tombe en panne les autres continuent de fonctionner.</text:p><text:h text:style-name="Heading_20_2" text:outline-level="2"><text:bookmark-start text:name="__RefHeading___iii._a_la_maison_8"/><text:bookmark-start text:name="iii._a_la_maison"/>III. A la maison<text:bookmark-end text:name="__RefHeading___iii._a_la_maison_8"/><text:bookmark-end text:name="iii._a_la_maison"/></text:h><text:p text:style-name="Text_20_body">A la maison les appareils électriques (four, lampes télévision …) sont branchés en <text:span text:style-name="Strong_20_Emphasis">dérivation</text:span>. Un des appareils est éteint, les autres continuent de fonctionner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3:51</meta:creation-date>
    <dc:creator>Generated</dc:creator>
    <dc:date>2026-09-01T23::43:51</dc:date>
    <dc:language>en-US</dc:language>
    <meta:editing-cycles>1</meta:editing-cycles>
    <meta:editing-duration>PT0S</meta:editing-duration>
    <dc:title>5eme:semaine_14_11_21</dc:title>
  </office:meta>
</office:document-meta>
</file>