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35fcb5d3dfef8ed01b84727c2a4798e.png"/>
  <manifest:file-entry manifest:media-type="image/png" manifest:full-path="Pictures/1965747fb78e5e0400fef735ecdcdc91.png"/>
  <manifest:file-entry manifest:media-type="image/png" manifest:full-path="Pictures/5b69397ac0fbecba2f9d74108a652415.png"/>
  <manifest:file-entry manifest:media-type="image/png" manifest:full-path="Pictures/e730ba4014d2c86e9143958be7257e3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17_01_22"/><text:bookmark-start text:name="__RefHeading___semaine_du_10_01_22_1"/><text:bookmark-start text:name="semaine_du_10_01_22"/>Semaine du 10/01/22<text:bookmark-end text:name="__RefHeading___semaine_du_10_01_22_1"/><text:bookmark-end text:name="semaine_du_10_01_22"/></text:h>
      <text:h text:style-name="Heading_20_2" text:outline-level="2"><text:bookmark-start text:name="__RefHeading___ds_chp_vii_carateriser_un_mouvement_2"/><text:bookmark-start text:name="ds_chp_vii_carateriser_un_mouvement"/>1. DS chp VII caratériser un mouvement<text:bookmark-end text:name="__RefHeading___ds_chp_vii_carateriser_un_mouvement_2"/><text:bookmark-end text:name="ds_chp_vii_carateriser_un_mouvement"/></text:h>
      <text:h text:style-name="Heading_20_2" text:outline-level="2"><text:bookmark-start text:name="__RefHeading___lecon_a_ecrire_cote_lecon_3"/><text:bookmark-start text:name="lecon_a_ecrire_cote_lecon"/>2. Leçon à écrire côté leçon<text:bookmark-end text:name="__RefHeading___lecon_a_ecrire_cote_lecon_3"/><text:bookmark-end text:name="lecon_a_ecrire_cote_lecon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-start text:name="__RefHeading___chapitre_iales_proprietes_des_etats_de_l_eau_4"/><text:bookmark-start text:name="chapitre_iales_proprietes_des_etats_de_l_eau"/>Chapitre Ia : les propriétés des états de l'eau<text:bookmark-end text:name="__RefHeading___chapitre_iales_proprietes_des_etats_de_l_eau_4"/><text:bookmark-end text:name="chapitre_iales_proprietes_des_etats_de_l_eau"/></text:h><text:p text:style-name="Text_20_body"><draw:frame draw:style-name="media" draw:name="0" text:anchor-type="as-char" draw:z-index="0" svg:width="23.706666666667cm" style:rel-width="100%" svg:height="11.932708333333cm" style:rel-height="scale"><draw:image xlink:href="Pictures/b35fcb5d3dfef8ed01b84727c2a4798e.png" xlink:type="simple" xlink:show="embed" xlink:actuate="onLoad"/></draw:frame></text:p><text:h text:style-name="Heading_20_2" text:outline-level="2"><text:bookmark-start text:name="__RefHeading___i._l_etat_gazeux_5"/><text:bookmark-start text:name="i._l_etat_gazeux"/>I. L'état gazeux<text:bookmark-end text:name="__RefHeading___i._l_etat_gazeux_5"/><text:bookmark-end text:name="i._l_etat_gazeux"/></text:h><text:p text:style-name="Text_20_body"><draw:frame draw:style-name="media" draw:name="1" text:anchor-type="as-char" draw:z-index="1" svg:width="35.612916666667cm" style:rel-width="100%" svg:height="4.7360416666667cm" style:rel-height="scale"><draw:image xlink:href="Pictures/1965747fb78e5e0400fef735ecdcdc91.png" xlink:type="simple" xlink:show="embed" xlink:actuate="onLoad"/></draw:frame></text:p><text:p text:style-name="Text_20_body">Un gaz est <text:span text:style-name="Strong_20_Emphasis">compressible</text:span> (on peut le presser, le comprimer afin que son volume soit plus petit)</text:p><text:p text:style-name="Text_20_body"><draw:frame draw:style-name="media" draw:name="2" text:anchor-type="as-char" draw:z-index="2" svg:width="39.422916666667cm" style:rel-width="100%" svg:height="4.1539583333333cm" style:rel-height="scale"><draw:image xlink:href="Pictures/5b69397ac0fbecba2f9d74108a652415.png" xlink:type="simple" xlink:show="embed" xlink:actuate="onLoad"/></draw:frame><text:line-break/>
Un gaz est <text:span text:style-name="Strong_20_Emphasis">expansible</text:span>. (son volume peut être augmenté)</text:p><text:p text:style-name="Text_20_body">Il n'a pas de <text:span text:style-name="Strong_20_Emphasis">volume propre</text:span> (son volume peut être modifié).</text:p><text:p text:style-name="Text_20_body"><draw:frame draw:style-name="media" draw:name="3" text:anchor-type="as-char" draw:z-index="3" svg:width="39.740416666667cm" style:rel-width="100%" svg:height="11.218333333333cm" style:rel-height="scale"><draw:image xlink:href="Pictures/e730ba4014d2c86e9143958be7257e3a.png" xlink:type="simple" xlink:show="embed" xlink:actuate="onLoad"/></draw:frame></text:p><text:p text:style-name="Text_20_body">Si on transvase un gaz d'un bécher à un tube à essai, il prend la forme du récipient qui le contient : il n'a pas de <text:span text:style-name="Strong_20_Emphasis">forme propre.</text:span></text:p></table:table-cell></table:table-row></table:table></draw:text-box></draw:frame></text:p>
      <text:h text:style-name="Heading_20_2" text:outline-level="2"><text:bookmark-start text:name="__RefHeading___a_faire_pour_la_semaine_prochaine_6"/><text:bookmark-start text:name="a_faire_pour_la_semaine_prochaine"/>3. A faire pour la semaine prochaine<text:bookmark-end text:name="__RefHeading___a_faire_pour_la_semaine_prochaine_6"/><text:bookmark-end text:name="a_faire_pour_la_semaine_prochaine"/></text:h>
      <text:p text:style-name="Text_20_body">Ex 12 p 2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3::25:28</meta:creation-date>
    <dc:creator>Generated</dc:creator>
    <dc:date>2026-09-02T03::25:28</dc:date>
    <dc:language>en-US</dc:language>
    <meta:editing-cycles>1</meta:editing-cycles>
    <meta:editing-duration>PT0S</meta:editing-duration>
    <dc:title>5eme:semaine_17_01_22</dc:title>
  </office:meta>
</office:document-meta>
</file>