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4d165f888c3aa98cf104f82452e85f.png"/>
  <manifest:file-entry manifest:media-type="image/png" manifest:full-path="Pictures/dea0f631aa7c8f718d65fbfde3d5af21.png"/>
  <manifest:file-entry manifest:media-type="image/png" manifest:full-path="Pictures/750a274c3ad21d0d0c285342ad46e3fb.png"/>
  <manifest:file-entry manifest:media-type="image/png" manifest:full-path="Pictures/c2e20fe512bc0d51f3a7f11ee404b703.png"/>
  <manifest:file-entry manifest:media-type="image/png" manifest:full-path="Pictures/391457d46fbb3c813356dd3fa2592df6.png"/>
  <manifest:file-entry manifest:media-type="image/png" manifest:full-path="Pictures/8cfc42730d88b616815400c1a8b391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2_11_21"/><text:bookmark-start text:name="__RefHeading___semaine_22_11_21_1"/><text:bookmark-start text:name="semaine_22_11_21"/>Semaine 22/11/21<text:bookmark-end text:name="__RefHeading___semaine_22_11_21_1"/><text:bookmark-end text:name="semaine_22_11_21"/></text:h>
      <text:h text:style-name="Heading_20_2" text:outline-level="2"><text:bookmark-start text:name="__RefHeading___lecon_ecrite_cote_lecon_pour_aujourd_hui_2"/><text:bookmark-start text:name="lecon_ecrite_cote_lecon_pour_aujourd_hui"/>1. Leçon écrite côté leçon pour aujourd'hui<text:bookmark-end text:name="__RefHeading___lecon_ecrite_cote_lecon_pour_aujourd_hui_2"/><text:bookmark-end text:name="lecon_ecrite_cote_lecon_pour_aujourd_hui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xserie_derivation_3"/><text:bookmark-start text:name="chapitre_xserie_derivation"/>Chapitre X : Série / Dérivation<text:bookmark-end text:name="__RefHeading___chapitre_xserie_derivation_3"/><text:bookmark-end text:name="chapitre_xserie_derivation"/></text:h><text:h text:style-name="Heading_20_2" text:outline-level="2"><text:bookmark-start text:name="__RefHeading___i._circuit_en_serie_4"/><text:bookmark-start text:name="i._circuit_en_serie"/>I. Circuit en série<text:bookmark-end text:name="__RefHeading___i._circuit_en_serie_4"/><text:bookmark-end text:name="i._circuit_en_serie"/></text:h><text:p text:style-name="Text_20_body">Des dipôles sont branchés en <text:span text:style-name="Strong_20_Emphasis">série</text:span> s’ils sont branchés <text:span text:style-name="Strong_20_Emphasis">les uns à la suite des autres</text:span>.</text:p><text:p text:style-name="Text_20_body"><draw:frame draw:style-name="media" draw:name="0" text:anchor-type="as-char" draw:z-index="0" svg:width="6.19125cm" style:rel-width="100%" svg:height="2.69875cm" style:rel-height="scale"><draw:image xlink:href="Pictures/0c4d165f888c3aa98cf104f82452e85f.png" xlink:type="simple" xlink:show="embed" xlink:actuate="onLoad"/></draw:frame></text:p><text:p text:style-name="Text_20_body">Dans un <text:span text:style-name="Strong_20_Emphasis">circuit en série</text:span> on ne voit qu’une seule ** boucle** .</text:p><text:p text:style-name="Text_20_body">Si on <text:span text:style-name="Strong_20_Emphasis">dévisse</text:span> une lampe, l'autre s’éteint aussi. Dans un circuit série si un des dipôles tombe en panne les autres ne peuvent plus fonctionner.</text:p><text:p text:style-name="Text_20_body"><draw:frame draw:style-name="media" draw:name="1" text:anchor-type="as-char" draw:z-index="1" svg:width="6.19125cm" style:rel-width="100%" svg:height="2.69875cm" style:rel-height="scale"><draw:image xlink:href="Pictures/dea0f631aa7c8f718d65fbfde3d5af21.png" xlink:type="simple" xlink:show="embed" xlink:actuate="onLoad"/></draw:frame></text:p><text:p text:style-name="Text_20_body">Les lampes brillent <text:span text:style-name="Strong_20_Emphasis">faiblement</text:span>.</text:p><text:h text:style-name="Heading_20_2" text:outline-level="2"><text:bookmark-start text:name="__RefHeading___ii._circuit_en_derivation_5"/><text:bookmark-start text:name="ii._circuit_en_derivation"/>II. Circuit en dérivation<text:bookmark-end text:name="__RefHeading___ii._circuit_en_derivation_5"/><text:bookmark-end text:name="ii._circuit_en_derivation"/></text:h><text:p text:style-name="Text_20_body">Les dipôles sont en <text:span text:style-name="Strong_20_Emphasis">dérivation</text:span> si leurs bornes sont reliées deux à deux.</text:p><text:p text:style-name="Text_20_body"><draw:frame draw:style-name="media" draw:name="2" text:anchor-type="as-char" draw:z-index="2" svg:width="2.0372916666667cm" style:rel-width="100%" svg:height="4.445cm" style:rel-height="scale"><draw:image xlink:href="Pictures/750a274c3ad21d0d0c285342ad46e3fb.png" xlink:type="simple" xlink:show="embed" xlink:actuate="onLoad"/></draw:frame></text:p><text:p text:style-name="Text_20_body">Dans un circuit en <text:span text:style-name="Strong_20_Emphasis">dérivation</text:span> on voit <text:span text:style-name="Strong_20_Emphasis">plusieurs boucles</text:span>.</text:p><text:p text:style-name="Text_20_body">Si on dévisse n’importe laquelle des lampes, les autres continuent de briller.</text:p><text:p text:style-name="Text_20_body"><draw:frame draw:style-name="media" draw:name="3" text:anchor-type="as-char" draw:z-index="3" svg:width="2.0372916666667cm" style:rel-width="100%" svg:height="4.445cm" style:rel-height="scale"><draw:image xlink:href="Pictures/c2e20fe512bc0d51f3a7f11ee404b703.png" xlink:type="simple" xlink:show="embed" xlink:actuate="onLoad"/></draw:frame></text:p><text:p text:style-name="Text_20_body">Dans un circuit en dérivation si un des dipôles tombe en panne les autres continuent de fonctionner.</text:p><text:h text:style-name="Heading_20_2" text:outline-level="2"><text:bookmark-start text:name="__RefHeading___iii._a_la_maison_6"/><text:bookmark-start text:name="iii._a_la_maison"/>III. A la maison<text:bookmark-end text:name="__RefHeading___iii._a_la_maison_6"/><text:bookmark-end text:name="iii._a_la_maison"/></text:h><text:p text:style-name="Text_20_body">A la maison les appareils électriques (four, lampes télévision …) sont branchés en <text:span text:style-name="Strong_20_Emphasis">dérivation</text:span>. Un des appareils est éteint, les autres continuent de fonctionner.</text:p></table:table-cell></table:table-row></table:table></draw:text-box></draw:frame></text:p>
      <text:h text:style-name="Heading_20_2" text:outline-level="2"><text:bookmark-start text:name="__RefHeading___exercices_7"/><text:bookmark-start text:name="exercices"/>2. Exercices<text:bookmark-end text:name="__RefHeading___exercices_7"/><text:bookmark-end text:name="exercices"/></text:h>
      <text:h text:style-name="Heading_20_3" text:outline-level="3"><text:bookmark-start text:name="__RefHeading___ex_12_p_167_8"/><text:bookmark-start text:name="ex_12_p_167"/>Ex 12 p 167<text:bookmark-end text:name="__RefHeading___ex_12_p_167_8"/><text:bookmark-end text:name="ex_12_p_167"/></text:h>
      <text:p text:style-name="Text_20_body">Lola a tord.</text:p>
      <text:p text:style-name="Text_20_body">Dans le premier circuit, les lampes sont branchées en série. Si une lampe grille, toutes les autres vont s'éteindre.</text:p>
      <text:p text:style-name="Text_20_body">Dans le deuxième circuit, les lampes sont branchées en dérivation. Si une lampe grille, toute les autres vont continuer à fonctionner.</text:p>
      <text:p text:style-name="Text_20_body">Les lampes de sa cuisine sont donc branchées en dérivation comme dans le circuit 2.</text:p>
      <text:h text:style-name="Heading_20_3" text:outline-level="3"><text:bookmark-start text:name="__RefHeading___ex_7_p_166_9"/><text:bookmark-start text:name="ex_7_p_166"/>Ex 7 p 166<text:bookmark-end text:name="__RefHeading___ex_7_p_166_9"/><text:bookmark-end text:name="ex_7_p_166"/></text:h>
      <text:p text:style-name="Text_20_body">a. Si on dévisse une lampe :</text:p>
      <text:p text:style-name="Text_20_body"><draw:frame draw:style-name="media" draw:name="4" text:anchor-type="as-char" draw:z-index="4" svg:width="13.996458333333cm" svg:height="9.7102083333333cm"><draw:image xlink:href="Pictures/391457d46fbb3c813356dd3fa2592df6.png" xlink:type="simple" xlink:show="embed" xlink:actuate="onLoad"/></draw:frame></text:p>
      <text:p text:style-name="Text_20_body">l'autre continue de fonctionner.</text:p>
      <text:p text:style-name="Text_20_body">b. Si on court-circuite une lampe :</text:p>
      <text:p text:style-name="Text_20_body"><draw:frame draw:style-name="media" draw:name="5" text:anchor-type="as-char" draw:z-index="5" svg:width="7.1966666666667cm" style:rel-width="100%" svg:height="11.58875cm" style:rel-height="scale"><draw:image xlink:href="Pictures/8cfc42730d88b616815400c1a8b391f2.png" xlink:type="simple" xlink:show="embed" xlink:actuate="onLoad"/></draw:frame></text:p>
      <text:p text:style-name="Text_20_body">les deux lampes s'éteignent. Il y a risque d'incendie.</text:p>
      <text:h text:style-name="Heading_20_2" text:outline-level="2"><text:bookmark-start text:name="__RefHeading___jeu_du_circuit_10"/><text:bookmark-start text:name="jeu_du_circuit"/>3. Jeu du circuit<text:bookmark-end text:name="__RefHeading___jeu_du_circuit_10"/><text:bookmark-end text:name="jeu_du_circuit"/></text:h>
      <text:p text:style-name="Text_20_body">En TP :</text:p>
      <text:p text:style-name="Text_20_body">1. Placer les lampes et les bornes + et - comme sur la photo</text:p>
      <text:p text:style-name="Text_20_body">2. Ajouter les fils pour obtenir soit un circuit en série, soit un circuit en dérivation.</text:p>
      <text:p text:style-name="Text_20_body">C'est parti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5:13</meta:creation-date>
    <dc:creator>Generated</dc:creator>
    <dc:date>2026-09-01T19::15:13</dc:date>
    <dc:language>en-US</dc:language>
    <meta:editing-cycles>1</meta:editing-cycles>
    <meta:editing-duration>PT0S</meta:editing-duration>
    <dc:title>5eme:semaine_22_11_21</dc:title>
  </office:meta>
</office:document-meta>
</file>