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1f52971623fcdc094adadd02f242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3_05_22"/><text:bookmark-start text:name="__RefHeading___semaine_du_23_05_22_1"/><text:bookmark-start text:name="semaine_du_23_05_22"/>Semaine du 23/05/22<text:bookmark-end text:name="__RefHeading___semaine_du_23_05_22_1"/><text:bookmark-end text:name="semaine_du_23_05_22"/></text:h>
      <text:h text:style-name="Heading_20_2" text:outline-level="2"><text:bookmark-start text:name="__RefHeading___mise_en_place_du_tp_la_masse_se_conserve-t-elle_lors_de_la_fusion_d_un_glacon_2"/><text:bookmark-start text:name="mise_en_place_du_tp_la_masse_se_conserve-t-elle_lors_de_la_fusion_d_un_glacon"/>1. Mise en place du TP "la masse se conserve-t-elle lors de la fusion d'un glaçon ?"<text:bookmark-end text:name="__RefHeading___mise_en_place_du_tp_la_masse_se_conserve-t-elle_lors_de_la_fusion_d_un_glacon_2"/><text:bookmark-end text:name="mise_en_place_du_tp_la_masse_se_conserve-t-elle_lors_de_la_fusion_d_un_glacon"/></text:h>
      <text:h text:style-name="Heading_20_2" text:outline-level="2"><text:bookmark-start text:name="__RefHeading___correction_du_ds_3"/><text:bookmark-start text:name="correction_du_ds"/>2. Correction du DS<text:bookmark-end text:name="__RefHeading___correction_du_ds_3"/><text:bookmark-end text:name="correction_du_ds"/></text:h>
      <text:h text:style-name="Heading_20_2" text:outline-level="2"><text:bookmark-start text:name="__RefHeading___correction_du_tp_et_de_l_activite_p_51_4"/><text:bookmark-start text:name="correction_du_tp_et_de_l_activite_p_51"/>3. Correction du TP et de l'activité p 51<text:bookmark-end text:name="__RefHeading___correction_du_tp_et_de_l_activite_p_51_4"/><text:bookmark-end text:name="correction_du_tp_et_de_l_activite_p_51"/></text:h>
      <text:p text:style-name="Text_20_body"><draw:frame draw:style-name="media" draw:name="0" text:anchor-type="as-char" draw:z-index="0" svg:width="19.52625cm" style:rel-width="100%" svg:height="34.263541666667cm" style:rel-height="scale"><draw:image xlink:href="Pictures/6d1f52971623fcdc094adadd02f24224.png" xlink:type="simple" xlink:show="embed" xlink:actuate="onLoad"/></draw:frame></text:p>
      <text:h text:style-name="Heading_20_2" text:outline-level="2"><text:bookmark-start text:name="__RefHeading___fin_de_la_lecon_5"/><text:bookmark-start text:name="fin_de_la_lecon"/>4. Fin de la leçon<text:bookmark-end text:name="__RefHeading___fin_de_la_lecon_5"/><text:bookmark-end text:name="fin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I. Dissolution des gaz</text:span></text:p><text:p text:style-name="Text_20_body">Les gaz sont **solubles **dans l'eau.</text:p><text:p text:style-name="Text_20_body">Dans les <text:span text:style-name="Strong_20_Emphasis">boissons gazeuses</text:span>, le <text:span text:style-name="Strong_20_Emphasis">dioxyde de carbone</text:span> est dissous dans l'eau. Le dioxyde de carbone trouble l'<text:span text:style-name="Strong_20_Emphasis">eau de chaux</text:span>, c'est son test d'identification.</text:p></table:table-cell></table:table-row></table:table></draw:text-box></draw:frame></text:p>
      <text:h text:style-name="Heading_20_2" text:outline-level="2"><text:bookmark-start text:name="__RefHeading___fin_du_tp_la_masse_se_conserve-t-elle_lors_de_la_fusion_d_un_glacon_6"/><text:bookmark-start text:name="fin_du_tp_la_masse_se_conserve-t-elle_lors_de_la_fusion_d_un_glacon"/>5. Fin du TP "la masse se conserve-t-elle lors de la fusion d'un glaçon ?"<text:bookmark-end text:name="__RefHeading___fin_du_tp_la_masse_se_conserve-t-elle_lors_de_la_fusion_d_un_glacon_6"/><text:bookmark-end text:name="fin_du_tp_la_masse_se_conserve-t-elle_lors_de_la_fusion_d_un_glacon"/></text:h>
      <text:p text:style-name="Text_20_body">Nouvelle page, nouvelle leçon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hp IV Masse et volume lors d'un changement d'état</text:span></text:p><text:p text:style-name="Text_20_body"><text:span text:style-name="Strong_20_Emphasis">I. Masse</text:span></text:p><text:p text:style-name="Text_20_body">m<text:span text:style-name="sub">bécher</text:span> &lt;sub&gt; glaçon&lt;/sub&gt; = 115g</text:p><text:p text:style-name="Text_20_body">m<text:span text:style-name="sub">bécher</text:span> &lt;sub&gt; eau liquide&lt;/sub&gt; = 115g</text:p><text:p text:style-name="Text_20_body">Lors d'un changement d'état, la masse se <text:span text:style-name="Strong_20_Emphasis">conserve</text:span>.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a_faire_pour_la_semaine_prochaine_7"/><text:bookmark-start text:name="a_faire_pour_la_semaine_prochaine"/>6. A faire pour la semaine prochaine<text:bookmark-end text:name="__RefHeading___a_faire_pour_la_semaine_prochaine_7"/><text:bookmark-end text:name="a_faire_pour_la_semaine_prochaine"/></text:h>
      <text:p text:style-name="Text_20_body">Ex 13 p 5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8:47</meta:creation-date>
    <dc:creator>Generated</dc:creator>
    <dc:date>2026-09-02T04::08:47</dc:date>
    <dc:language>en-US</dc:language>
    <meta:editing-cycles>1</meta:editing-cycles>
    <meta:editing-duration>PT0S</meta:editing-duration>
    <dc:title>5eme:semaine_23_05_22</dc:title>
  </office:meta>
</office:document-meta>
</file>