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830c1fddf8fadf0dd141778cb8e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8_02_22"/><text:bookmark-start text:name="__RefHeading___semaine_du_28_02_2022_1"/><text:bookmark-start text:name="semaine_du_28_02_2022"/>Semaine du 28/02/2022<text:bookmark-end text:name="__RefHeading___semaine_du_28_02_2022_1"/><text:bookmark-end text:name="semaine_du_28_02_2022"/></text:h>
      <text:h text:style-name="Heading_20_2" text:outline-level="2"><text:bookmark-start text:name="__RefHeading___pour_les_5dcorrection_de_l_activite_p_62_2"/><text:bookmark-start text:name="pour_les_5dcorrection_de_l_activite_p_62"/>0. Pour les 5D : correction de l'activité p 62<text:bookmark-end text:name="__RefHeading___pour_les_5dcorrection_de_l_activite_p_62_2"/><text:bookmark-end text:name="pour_les_5dcorrection_de_l_activite_p_62"/></text:h>
      <text:p text:style-name="Text_20_body">&lt;hidden&gt;</text:p>
      <text:p text:style-name="Text_20_body">1. Elle commence à 100°C (à l'instant 5min)</text:p>
      <text:p text:style-name="Text_20_body">2. Elle ne varie plus pendant l'ébullition et reste contante à 100°C.</text:p>
      <text:p text:style-name="Text_20_body">3.</text:p>
      <text:p text:style-name="Text_20_body"><draw:frame draw:style-name="media" draw:name="0" text:anchor-type="as-char" draw:z-index="0" svg:width="45.481875cm" style:rel-width="100%" svg:height="24.60625cm" style:rel-height="scale"><draw:image xlink:href="Pictures/d0830c1fddf8fadf0dd141778cb8e2fa.png" xlink:type="simple" xlink:show="embed" xlink:actuate="onLoad"/></draw:frame></text:p>
      <text:p text:style-name="Text_20_body">&lt;/hidden&gt;</text:p>
      <text:h text:style-name="Heading_20_2" text:outline-level="2"><text:bookmark-start text:name="__RefHeading___correction_activite_p_63_3"/><text:bookmark-start text:name="correction_activite_p_63"/>1. Correction activité p 63<text:bookmark-end text:name="__RefHeading___correction_activite_p_63_3"/><text:bookmark-end text:name="correction_activite_p_63"/></text:h>
      <text:p text:style-name="Text_20_body">&lt;hidden&gt;</text:p>
      <text:p text:style-name="Text_20_body">1. A 0°C</text:p>
      <text:p text:style-name="Text_20_body">2. Elle diminue de 0 à 3min.</text:p>
      <text:p text:style-name="Text_20_body">Elle se stablise de 3min à 8min.</text:p>
      <text:p text:style-name="Text_20_body">Elle diminue à nouveau arpès 8min.</text:p>
      <text:p text:style-name="Text_20_body">4. La sofication se fait à température constante. On voit qu'il y a un palier de température.</text:p>
      <text:p text:style-name="Text_20_body">5. Pour se solidifier, l'eau doit libérer de l'énergie thermique. Si elle recevait de l'énergie thermique, il faudrait chauffer.</text:p>
      <text:p text:style-name="Text_20_body">6. C'est la même température : 0°C</text:p>
      <text:p text:style-name="Text_20_body">7. L'eau se soldifie à 0°C.</text:p>
      <text:p text:style-name="Text_20_body">&lt;/hidden&gt;</text:p>
      <text:p text:style-name="Text_20_body">((youtube&gt;tJf18LN_c8M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21:21</meta:creation-date>
    <dc:creator>Generated</dc:creator>
    <dc:date>2026-09-02T07::21:21</dc:date>
    <dc:language>en-US</dc:language>
    <meta:editing-cycles>1</meta:editing-cycles>
    <meta:editing-duration>PT0S</meta:editing-duration>
    <dc:title>5eme:semaine_28_02_22</dc:title>
  </office:meta>
</office:document-meta>
</file>