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5cc17d2e31fe2afb0c40697cbc07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8_03_22"/><text:bookmark-start text:name="__RefHeading___semaine_du_28_03_2022_1"/><text:bookmark-start text:name="semaine_du_28_03_2022"/>Semaine du 28/03/2022<text:bookmark-end text:name="__RefHeading___semaine_du_28_03_2022_1"/><text:bookmark-end text:name="semaine_du_28_03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exercice_17_p_25_3"/><text:bookmark-start text:name="exercice_17_p_25"/>Exercice 17 p 25<text:bookmark-end text:name="__RefHeading___exercice_17_p_25_3"/><text:bookmark-end text:name="exercice_17_p_25"/></text:h><text:p text:style-name="Text_20_body"><draw:frame draw:style-name="media" draw:name="0" text:anchor-type="as-char" draw:z-index="0" svg:width="18.150416666667cm" style:rel-width="100%" svg:height="8.3608333333333cm" style:rel-height="scale"><draw:image xlink:href="Pictures/7d5cc17d2e31fe2afb0c40697cbc073b.png" xlink:type="simple" xlink:show="embed" xlink:actuate="onLoad"/></draw:frame></text:p><text:p text:style-name="Text_20_body">On mets en contact le morceau de pomme avec le sulfate de cuivre anhydre.</text:p><text:p text:style-name="Text_20_body">Si le sulfate de cuivre devient bleu alors la pomme contient de l'eau.</text:p><text:p text:style-name="Text_20_body">Si le sulfate de cuivre reste blanc alors la pomme ne contient pas d'eau.</text:p><text:h text:style-name="Heading_20_3" text:outline-level="3"><text:bookmark-start text:name="__RefHeading___exercice_16_p_25_4"/><text:bookmark-start text:name="exercice_16_p_25"/>Exercice 16 p 25<text:bookmark-end text:name="__RefHeading___exercice_16_p_25_4"/><text:bookmark-end text:name="exercice_16_p_25"/></text:h><text:p text:style-name="Text_20_body">a. Le sulfate de cuivre hydraté est bleu.</text:p><text:p text:style-name="Text_20_body">b. le sulfate de cuivre anhydre est blanc.</text:p><text:p text:style-name="Text_20_body">c. Lors du chauffage, l'eau du sulfate de cuivre hydraté est vaporisée.</text:p><text:p text:style-name="Text_20_body">La vapeur se liquéfie sur les parois du tu be à essai.</text:p><text:p text:style-name="Text_20_body">&lt;/hidden&gt;</text:p><text:h text:style-name="Heading_20_2" text:outline-level="2"><text:bookmark-start text:name="__RefHeading___lecon_-_tp_5"/><text:bookmark-start text:name="lecon_-_tp"/>2. Leçon - TP<text:bookmark-end text:name="__RefHeading___lecon_-_tp_5"/><text:bookmark-end text:name="lecon_-_tp"/></text:h><text:p text:style-name="Text_20_body">&lt;hidden&gt;</text:p><text:h text:style-name="Heading_20_2" text:outline-level="2"><text:bookmark-start text:name="__RefHeading___chapitre_iile_volume_et_la_masse_6"/><text:bookmark-start text:name="chapitre_iile_volume_et_la_masse"/>Chapitre II : Le volume et la masse<text:bookmark-end text:name="__RefHeading___chapitre_iile_volume_et_la_masse_6"/><text:bookmark-end text:name="chapitre_iile_volume_et_la_masse"/></text:h><text:p text:style-name="Text_20_body">Activité 4 p 33</text:p><text:p text:style-name="Text_20_body">Exercices</text:p><text:h text:style-name="Heading_20_2" text:outline-level="2"><text:bookmark-start text:name="__RefHeading___i._mesure_de_volume_7"/><text:bookmark-start text:name="i._mesure_de_volume"/>I. Mesure de volume<text:bookmark-end text:name="__RefHeading___i._mesure_de_volume_7"/><text:bookmark-end text:name="i._mesure_de_volume"/></text:h><text:p text:style-name="Text_20_body">Le volume indique l'espace occupé par un objet.</text:p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Volume</text:p></table:table-cell><table:table-cell office:value-type="string" table:style-name="tablecell"><text:p text:style-name="tablealignleft">V</text:p></table:table-cell><table:table-cell office:value-type="string" table:style-name="tablecell"><text:p text:style-name="tablealignleft">mètre cube</text:p></table:table-cell><table:table-cell office:value-type="string" table:style-name="tablecell"><text:p text:style-name="tablealignleft">m<text:span text:style-name="sup">3</text:span>    </text:p></table:table-cell><table:table-cell office:value-type="string" table:style-name="tablecell"><text:p text:style-name="tablealignleft">éprouvette</text:p></table:table-cell></table:table-row><table:table-row><table:table-cell office:value-type="string" table:style-name="tablecell"/><table:table-cell office:value-type="string" table:style-name="tablecell"/><table:table-cell office:value-type="string" table:style-name="tablecell"><text:p text:style-name="tablealignleft">Litre</text:p></table:table-cell><table:table-cell office:value-type="string" table:style-name="tablecell"><text:p text:style-name="tablealignleft">L</text:p></table:table-cell><table:table-cell office:value-type="string" table:style-name="tablecell"/></table:table-row></table:table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d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cm<text:span text:style-name="sup">3</text:span>    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><text:p text:style-name="tablealignleft">kL</text:p></table:table-cell><table:table-cell office:value-type="string" table:style-name="tablecell"><text:p text:style-name="tablealignleft">hL</text:p></table:table-cell><table:table-cell office:value-type="string" table:style-name="tablecell"><text:p text:style-name="tablealignleft">daL</text:p></table:table-cell><table:table-cell office:value-type="string" table:style-name="tablecell"><text:p text:style-name="tablealignleft">L</text:p></table:table-cell><table:table-cell office:value-type="string" table:style-name="tablecell"><text:p text:style-name="tablealignleft">dL</text:p></table:table-cell><table:table-cell office:value-type="string" table:style-name="tablecell"><text:p text:style-name="tablealignleft">cL</text:p></table:table-cell><table:table-cell office:value-type="string" table:style-name="tablecell"><text:p text:style-name="tablealignleft">mL</text:p></table:table-cell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Méthode pour mesurer un volume avec une éprouvette </text:p><text:h text:style-name="Heading_20_2" text:outline-level="2"><text:bookmark-start text:name="__RefHeading___ii._mesure_de_masse_8"/><text:bookmark-start text:name="ii._mesure_de_masse"/>II. Mesure de masse<text:bookmark-end text:name="__RefHeading___ii._mesure_de_masse_8"/><text:bookmark-end text:name="ii._mesure_de_masse"/></text:h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Masse</text:p></table:table-cell><table:table-cell office:value-type="string" table:style-name="tablecell"><text:p text:style-name="tablealignleft">m</text:p></table:table-cell><table:table-cell office:value-type="string" table:style-name="tablecell"><text:p text:style-name="tablealignleft">kilogramme</text:p></table:table-cell><table:table-cell office:value-type="string" table:style-name="tablecell"><text:p text:style-name="tablealignleft">kg  </text:p></table:table-cell><table:table-cell office:value-type="string" table:style-name="tablecell"><text:p text:style-name="tablealignleft">balance</text:p></table:table-cell></table:table-row></table:table><text:p text:style-name="Text_20_body">Méthode pour mesurer une masse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prochaine_fois_9"/><text:bookmark-start text:name="a_faire_pour_la_prochaine_fois"/>3. A faire pour la prochaine fois<text:bookmark-end text:name="__RefHeading___a_faire_pour_la_prochaine_fois_9"/><text:bookmark-end text:name="a_faire_pour_la_prochaine_fois"/></text:h>
      <text:p text:style-name="Text_20_body">Activité p 3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03:41</meta:creation-date>
    <dc:creator>Generated</dc:creator>
    <dc:date>2026-09-02T09::03:41</dc:date>
    <dc:language>en-US</dc:language>
    <meta:editing-cycles>1</meta:editing-cycles>
    <meta:editing-duration>PT0S</meta:editing-duration>
    <dc:title>5eme:semaine_28_03_22</dc:title>
  </office:meta>
</office:document-meta>
</file>