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eb597c56047201bbb164512393ab4f6.png"/>
  <manifest:file-entry manifest:media-type="image/png" manifest:full-path="Pictures/bd1db5cdd76aaf611fdad83b325ed70b.png"/>
  <manifest:file-entry manifest:media-type="image/png" manifest:full-path="Pictures/449d39fd05286206711abcd1d9d17f9a.png"/>
  <manifest:file-entry manifest:media-type="image/png" manifest:full-path="Pictures/a1eb908e9c3eb195ab5d020af9795a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31_01_22"/><text:bookmark-start text:name="__RefHeading___semaine_du_31_01_22_1"/><text:bookmark-start text:name="semaine_du_31_01_22"/>Semaine du 31/01/22<text:bookmark-end text:name="__RefHeading___semaine_du_31_01_22_1"/><text:bookmark-end text:name="semaine_du_31_01_22"/></text:h>
      <text:h text:style-name="Heading_20_2" text:outline-level="2"><text:bookmark-start text:name="__RefHeading___correction_du_travail_qui_ete_a_faire_2"/><text:bookmark-start text:name="correction_du_travail_qui_ete_a_faire"/>1. Correction du travail qui été à faire<text:bookmark-end text:name="__RefHeading___correction_du_travail_qui_ete_a_faire_2"/><text:bookmark-end text:name="correction_du_travail_qui_ete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ex_2_p_23_3"/><text:bookmark-start text:name="ex_2_p_23"/>Ex 2 p 23<text:bookmark-end text:name="__RefHeading___ex_2_p_23_3"/><text:bookmark-end text:name="ex_2_p_23"/></text:h><text:p text:style-name="Text_20_body"><draw:frame draw:style-name="media" draw:name="0" text:anchor-type="as-char" draw:z-index="0" svg:width="28.495625cm" style:rel-width="100%" svg:height="12.356041666667cm" style:rel-height="scale"><draw:image xlink:href="Pictures/beb597c56047201bbb164512393ab4f6.png" xlink:type="simple" xlink:show="embed" xlink:actuate="onLoad"/></draw:frame></text:p><text:h text:style-name="Heading_20_3" text:outline-level="3"><text:bookmark-start text:name="__RefHeading___ex_7_p_24_4"/><text:bookmark-start text:name="ex_7_p_24"/>Ex 7 p 24<text:bookmark-end text:name="__RefHeading___ex_7_p_24_4"/><text:bookmark-end text:name="ex_7_p_24"/></text:h><text:p text:style-name="Text_20_body"><draw:frame draw:style-name="media" draw:name="1" text:anchor-type="as-char" draw:z-index="1" svg:width="20.955cm" style:rel-width="100%" svg:height="10.31875cm" style:rel-height="scale"><draw:image xlink:href="Pictures/bd1db5cdd76aaf611fdad83b325ed70b.png" xlink:type="simple" xlink:show="embed" xlink:actuate="onLoad"/></draw:frame></text:p><text:h text:style-name="Heading_20_3" text:outline-level="3"><text:bookmark-start text:name="__RefHeading___ex_11_p_25_5"/><text:bookmark-start text:name="ex_11_p_25"/>Ex 11 p 25<text:bookmark-end text:name="__RefHeading___ex_11_p_25_5"/><text:bookmark-end text:name="ex_11_p_25"/></text:h><text:p text:style-name="Text_20_body">Il y a un angle de 90° entre le fil à plomb (vertical) et la surface du liquide (horizontale)</text:p><text:p text:style-name="Text_20_body"><draw:frame draw:style-name="media" draw:name="2" text:anchor-type="as-char" draw:z-index="2" svg:width="10.980208333333cm" svg:height="10.265833333333cm"><draw:image xlink:href="Pictures/449d39fd05286206711abcd1d9d17f9a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p_a_faire_cote_exercice_6"/><text:bookmark-start text:name="tp_a_faire_cote_exercice"/>2. TP à faire côté exercice<text:bookmark-end text:name="__RefHeading___tp_a_faire_cote_exercice_6"/><text:bookmark-end text:name="tp_a_faire_cote_exercic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quelle_temperature_l_eau_bout-elle_7"/><text:bookmark-start text:name="quelle_temperature_l_eau_bout-elle"/>Quelle température l'eau bout-elle ?<text:bookmark-end text:name="__RefHeading___quelle_temperature_l_eau_bout-elle_7"/><text:bookmark-end text:name="quelle_temperature_l_eau_bout-elle"/></text:h><text:p text:style-name="Text_20_body">1. Préparer un tableau (à faire côté exercice) :</text:p><table:table table:style-name="Table"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 <text:line-break/>Température en °C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header"><text:p text:style-name="Table_20_Heading">Temps en s</text:p></table:table-cell><table:table-cell office:value-type="string" table:style-name="tablecell"/><table:table-cell office:value-type="string" table:style-name="tablecell"><text:p text:style-name="tablealignleft">30</text:p></table:table-cell><table:table-cell office:value-type="string" table:style-name="tablecell"><text:p text:style-name="tablealignleft">60</text:p></table:table-cell><table:table-cell office:value-type="string" table:style-name="tablecell"><text:p text:style-name="tablealignleft">90</text:p></table:table-cell><table:table-cell office:value-type="string" table:style-name="tablecell"><text:p text:style-name="tablealignleft">120</text:p></table:table-cell><table:table-cell office:value-type="string" table:style-name="tablecell"><text:p text:style-name="tablealignleft">150</text:p></table:table-cell><table:table-cell office:value-type="string" table:style-name="tablecell"><text:p text:style-name="tablealignleft">180</text:p></table:table-cell><table:table-cell office:value-type="string" table:style-name="tablecell"><text:p text:style-name="tablealignleft">210</text:p></table:table-cell><table:table-cell office:value-type="string" table:style-name="tablecell"><text:p text:style-name="tablealignleft">240</text:p></table:table-cell><table:table-cell office:value-type="string" table:style-name="tablecell"><text:p text:style-name="tablealignleft">270</text:p></table:table-cell><table:table-cell office:value-type="string" table:style-name="tablecell"><text:p text:style-name="tablealignleft">300</text:p></table:table-cell><table:table-cell office:value-type="string" table:style-name="tablecell"><text:p text:style-name="tablealignleft">330</text:p></table:table-cell><table:table-cell office:value-type="string" table:style-name="tablecell"><text:p text:style-name="tablealignleft">360</text:p></table:table-cell><table:table-cell office:value-type="string" table:style-name="tablecell"><text:p text:style-name="tablealignleft">390</text:p></table:table-cell><table:table-cell office:value-type="string" table:style-name="tablecell"><text:p text:style-name="tablealignleft">420</text:p></table:table-cell><table:table-cell office:value-type="string" table:style-name="tablecell"><text:p text:style-name="tablealignleft">450</text:p></table:table-cell><table:table-cell office:value-type="string" table:style-name="tablecell"><text:p text:style-name="tablealignleft">480</text:p></table:table-cell></table:table-row></table:table><text:p text:style-name="Text_20_body">jusqu'à 480s. Ce n'est pas la peine de le remplir totalement maintenant, on peut le remplir lors de la prise de mesure.</text:p><text:p text:style-name="Text_20_body">2. Prendre la température toutes les 30s jusqu'à la fin de la vidéo. Rappel 1min = 60s , 1min30s = 90s</text:p><text:p text:style-name="Text_20_body">(vous avez le droit de couper le son)</text:p><text:p text:style-name="Text_20_body">3. Représenter graphiquement l'évolution de la température en fonction du temps. 1cm pour 10°C sur l'ordonnée et 1cm pour 30s pour l'abscisse.</text:p><text:p text:style-name="Text_20_body">Aide pour le graphique :</text:p><text:p text:style-name="Text_20_body">- tracer l'axe des ordonnées (vertical)</text:p><text:p text:style-name="Text_20_body">- graduer en partant de 110°C en haut puis tous les 1cm, enlever 10°C jusqu'à 0°C.</text:p><text:p text:style-name="Text_20_body">- tracer l'axe des abscisses (horizontal) à partir de 0°C</text:p><text:p text:style-name="Text_20_body">- graduer l'axe des abscisses en partant de 0s puis tous les 1cm ajouter 30s</text:p><text:p text:style-name="Text_20_body">- mettre le nom des axes : température et temps</text:p><text:p text:style-name="Text_20_body">- mettre les unités des axes : température en °C et temps en s</text:p><text:p text:style-name="Text_20_body">- mettre le titre : “Évolution de la température en fonction du temps”</text:p><text:p text:style-name="Text_20_body"><draw:frame draw:style-name="media" draw:name="3" text:anchor-type="as-char" draw:z-index="3" svg:width="17.118541666667cm" style:rel-width="100%" svg:height="10.609791666667cm" style:rel-height="scale"><draw:image xlink:href="Pictures/a1eb908e9c3eb195ab5d020af9795ac0.png" xlink:type="simple" xlink:show="embed" xlink:actuate="onLoad"/></draw:frame></text:p><text:p text:style-name="Text_20_body">- placer les points</text:p><text:p text:style-name="Text_20_body">- relier les points à main levée (on ne relie les points à la règle que si les points sont alignés)</text:p><text:p text:style-name="Text_20_body">Correction</text:p><text:p text:style-name="Text_20_body">&lt;hidden&gt;</text:p><text:p text:style-name="Text_20_body">&lt;/hidden&gt;</text:p></table:table-cell></table:table-row></table:table></draw:text-box></draw:frame></text:p>
      <text:h text:style-name="Heading_20_2" text:outline-level="2"><text:bookmark-start text:name="__RefHeading___a_faire_pour_la_semaine_prochaine_8"/><text:bookmark-start text:name="a_faire_pour_la_semaine_prochaine"/>3. A faire pour la semaine prochaine<text:bookmark-end text:name="__RefHeading___a_faire_pour_la_semaine_prochaine_8"/><text:bookmark-end text:name="a_faire_pour_la_semaine_prochaine"/></text:h>
      <text:p text:style-name="Text_20_body">Activité p 6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8:44</meta:creation-date>
    <dc:creator>Generated</dc:creator>
    <dc:date>2026-09-02T04::58:44</dc:date>
    <dc:language>en-US</dc:language>
    <meta:editing-cycles>1</meta:editing-cycles>
    <meta:editing-duration>PT0S</meta:editing-duration>
    <dc:title>5eme:semaine_31_01_22</dc:title>
  </office:meta>
</office:document-meta>
</file>