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eb597c56047201bbb164512393ab4f6.png"/>
  <manifest:file-entry manifest:media-type="image/png" manifest:full-path="Pictures/bd1db5cdd76aaf611fdad83b325ed70b.png"/>
  <manifest:file-entry manifest:media-type="image/png" manifest:full-path="Pictures/449d39fd05286206711abcd1d9d17f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060320235d5a5b"/><text:bookmark-start text:name="__RefHeading___semaine_du_06_03_2023_5d_5a_5b_1"/><text:bookmark-start text:name="semaine_du_06_03_2023_5d_5a_5b"/>Semaine du 06/03/2023 5D 5A 5B<text:bookmark-end text:name="__RefHeading___semaine_du_06_03_2023_5d_5a_5b_1"/><text:bookmark-end text:name="semaine_du_06_03_2023_5d_5a_5b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2 p 23</text:span></text:p>
      <text:p text:style-name="Text_20_body"><draw:frame draw:style-name="media" draw:name="0" text:anchor-type="as-char" draw:z-index="0" svg:width="28.495625cm" style:rel-width="100%" svg:height="12.356041666667cm" style:rel-height="scale"><draw:image xlink:href="Pictures/beb597c56047201bbb164512393ab4f6.png" xlink:type="simple" xlink:show="embed" xlink:actuate="onLoad"/></draw:frame></text:p>
      <text:p text:style-name="Text_20_body">Ex 7 p 24</text:p>
      <text:p text:style-name="Text_20_body"><draw:frame draw:style-name="media" draw:name="1" text:anchor-type="as-char" draw:z-index="1" svg:width="20.955cm" style:rel-width="100%" svg:height="10.31875cm" style:rel-height="scale"><draw:image xlink:href="Pictures/bd1db5cdd76aaf611fdad83b325ed70b.png" xlink:type="simple" xlink:show="embed" xlink:actuate="onLoad"/></draw:frame></text:p>
      <text:p text:style-name="Text_20_body">Ex 11 p 25</text:p>
      <text:p text:style-name="Text_20_body">Il y a un angle de 90° entre le fil à plomb (vertical) et la surface du liquide (horizontale)</text:p>
      <text:p text:style-name="Text_20_body"><draw:frame draw:style-name="media" draw:name="2" text:anchor-type="as-char" draw:z-index="2" svg:width="10.980208333333cm" svg:height="10.265833333333cm"><draw:image xlink:href="Pictures/449d39fd05286206711abcd1d9d17f9a.png" xlink:type="simple" xlink:show="embed" xlink:actuate="onLoad"/></draw:frame></text:p>
      <text:h text:style-name="Heading_20_2" text:outline-level="2"><text:bookmark-start text:name="__RefHeading___tp_vaporisation_de_l_eau_3"/><text:bookmark-start text:name="tp_vaporisation_de_l_eau"/>2. TP vaporisation de l'eau<text:bookmark-end text:name="__RefHeading___tp_vaporisation_de_l_eau_3"/><text:bookmark-end text:name="tp_vaporisation_de_l_eau"/></text:h>
      <text:p text:style-name="Text_20_body">T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5:18</meta:creation-date>
    <dc:creator>Generated</dc:creator>
    <dc:date>2026-09-02T09::25:18</dc:date>
    <dc:language>en-US</dc:language>
    <meta:editing-cycles>1</meta:editing-cycles>
    <meta:editing-duration>PT0S</meta:editing-duration>
    <dc:title>5eme:semaine_du_060320235d5a5b</dc:title>
  </office:meta>
</office:document-meta>
</file>