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2:09:2022"/><text:bookmark-start text:name="__RefHeading___semaine_du_12_09_2022_1"/><text:bookmark-start text:name="semaine_du_12_09_2022"/>Semaine du 12/09/2022<text:bookmark-end text:name="__RefHeading___semaine_du_12_09_2022_1"/><text:bookmark-end text:name="semaine_du_12_09_202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8:18</meta:creation-date>
    <dc:creator>Generated</dc:creator>
    <dc:date>2026-09-02T09::18:18</dc:date>
    <dc:language>en-US</dc:language>
    <meta:editing-cycles>1</meta:editing-cycles>
    <meta:editing-duration>PT0S</meta:editing-duration>
    <dc:title>5eme:semaine_du_12:09:2022</dc:title>
  </office:meta>
</office:document-meta>
</file>