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2bde5182f5dfacca830e304e82cb48.png"/>
  <manifest:file-entry manifest:media-type="image/png" manifest:full-path="Pictures/bbd2211344910ed58300d6c22315aa87.png"/>
  <manifest:file-entry manifest:media-type="image/png" manifest:full-path="Pictures/390b275b326fe4488e13fb2d30e55ca9.png"/>
  <manifest:file-entry manifest:media-type="image/png" manifest:full-path="Pictures/ba221d7a69334dd983b501cf3f735e00.png"/>
  <manifest:file-entry manifest:media-type="image/png" manifest:full-path="Pictures/d09a62fb2da06f0b64ebfff882df0b11.png"/>
  <manifest:file-entry manifest:media-type="image/png" manifest:full-path="Pictures/393900c37646d619cded1e1913be1818.png"/>
  <manifest:file-entry manifest:media-type="image/png" manifest:full-path="Pictures/021819acc280cdfc67338f15dfd3e0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6:03:20_au_20:03:20"/><text:bookmark-start text:name="__RefHeading___semaine_du_16_03_20_au_20_03_20_1"/><text:bookmark-start text:name="semaine_du_16_03_20_au_20_03_20"/>Semaine du 16/03/20 au 20/03/20<text:bookmark-end text:name="__RefHeading___semaine_du_16_03_20_au_20_03_20_1"/><text:bookmark-end text:name="semaine_du_16_03_20_au_20_03_20"/></text:h>
      <text:p text:style-name="Text_20_body">Pour ceux qui n'étaient pas présents lors du dernier cours :</text:p>
      <text:p text:style-name="Text_20_body">Nous allons apprendre à schématiser des circuits électriques.</text:p>
      <text:p text:style-name="Text_20_body">Pour aujourd'hui, vous aviez à apprendre par coeur le tableau des symboles.</text:p>
      <text:p text:style-name="Text_20_body">Utilisons ces symboles pour faire des schémas.</text:p>
      <text:h text:style-name="Heading_20_1" text:outline-level="1"><text:bookmark-start text:name="__RefHeading___quelques_exemples_2"/><text:bookmark-start text:name="quelques_exemples"/>1. Quelques exemples<text:bookmark-end text:name="__RefHeading___quelques_exemples_2"/><text:bookmark-end text:name="quelques_exemples"/></text:h>
      <text:p text:style-name="Text_20_body">Regarder les exemples et à la suite du cours, reproduire les schémas des vidéos (il y en a 6 à faire, le premier de chaque vidéo)</text:p>
      <text:h text:style-name="Heading_20_2" text:outline-level="2"><text:bookmark-start text:name="__RefHeading___exemple_1_3"/><text:bookmark-start text:name="exemple_1"/>Exemple 1<text:bookmark-end text:name="__RefHeading___exemple_1_3"/><text:bookmark-end text:name="exemple_1"/></text:h>
      <text:p text:style-name="Text_20_body"><draw:frame draw:style-name="media" draw:name="0" text:anchor-type="as-char" draw:z-index="0" svg:width="12.673541666667cm" svg:height="15.875cm"><draw:image xlink:href="Pictures/d92bde5182f5dfacca830e304e82cb48.png" xlink:type="simple" xlink:show="embed" xlink:actuate="onLoad"/></draw:frame></text:p>
      <text:p text:style-name="Text_20_body">Comment schématiser ce circuit ?</text:p>
      <text:h text:style-name="Heading_20_2" text:outline-level="2"><text:bookmark-start text:name="__RefHeading___exemple_2_4"/><text:bookmark-start text:name="exemple_2"/>Exemple 2<text:bookmark-end text:name="__RefHeading___exemple_2_4"/><text:bookmark-end text:name="exemple_2"/></text:h>
      <text:p text:style-name="Text_20_body"><draw:frame draw:style-name="media" draw:name="1" text:anchor-type="as-char" draw:z-index="1" svg:width="12.752916666667cm" svg:height="15.875cm"><draw:image xlink:href="Pictures/bbd2211344910ed58300d6c22315aa87.png" xlink:type="simple" xlink:show="embed" xlink:actuate="onLoad"/></draw:frame></text:p>
      <text:p text:style-name="Text_20_body">Comment schématiser ce circuit ?</text:p>
      <text:h text:style-name="Heading_20_2" text:outline-level="2"><text:bookmark-start text:name="__RefHeading___exemple_3_5"/><text:bookmark-start text:name="exemple_3"/>Exemple 3<text:bookmark-end text:name="__RefHeading___exemple_3_5"/><text:bookmark-end text:name="exemple_3"/></text:h>
      <text:p text:style-name="Text_20_body"><draw:frame draw:style-name="media" draw:name="2" text:anchor-type="as-char" draw:z-index="2" svg:width="12.197291666667cm" svg:height="15.875cm"><draw:image xlink:href="Pictures/390b275b326fe4488e13fb2d30e55ca9.png" xlink:type="simple" xlink:show="embed" xlink:actuate="onLoad"/></draw:frame></text:p>
      <text:p text:style-name="Text_20_body">Comment schématiser ce circuit ?</text:p>
      <text:h text:style-name="Heading_20_2" text:outline-level="2"><text:bookmark-start text:name="__RefHeading___exemple_4_6"/><text:bookmark-start text:name="exemple_4"/>Exemple 4<text:bookmark-end text:name="__RefHeading___exemple_4_6"/><text:bookmark-end text:name="exemple_4"/></text:h>
      <text:p text:style-name="Text_20_body"><draw:frame draw:style-name="media" draw:name="3" text:anchor-type="as-char" draw:z-index="3" svg:width="14.76375cm" svg:height="15.875cm"><draw:image xlink:href="Pictures/ba221d7a69334dd983b501cf3f735e00.png" xlink:type="simple" xlink:show="embed" xlink:actuate="onLoad"/></draw:frame></text:p>
      <text:p text:style-name="Text_20_body">Comment schématiser ce circuit ?</text:p>
      <text:h text:style-name="Heading_20_2" text:outline-level="2"><text:bookmark-start text:name="__RefHeading___exemple_5_7"/><text:bookmark-start text:name="exemple_5"/>Exemple 5<text:bookmark-end text:name="__RefHeading___exemple_5_7"/><text:bookmark-end text:name="exemple_5"/></text:h>
      <text:p text:style-name="Text_20_body"><draw:frame draw:style-name="media" draw:name="4" text:anchor-type="as-char" draw:z-index="4" svg:width="17.409583333333cm" style:rel-width="100%" svg:height="15.875cm" style:rel-height="scale"><draw:image xlink:href="Pictures/d09a62fb2da06f0b64ebfff882df0b11.png" xlink:type="simple" xlink:show="embed" xlink:actuate="onLoad"/></draw:frame></text:p>
      <text:p text:style-name="Text_20_body">Comment schématiser ce circuit ?</text:p>
      <text:h text:style-name="Heading_20_2" text:outline-level="2"><text:bookmark-start text:name="__RefHeading___exemple_6_8"/><text:bookmark-start text:name="exemple_6"/>Exemple 6<text:bookmark-end text:name="__RefHeading___exemple_6_8"/><text:bookmark-end text:name="exemple_6"/></text:h>
      <text:p text:style-name="Text_20_body"><draw:frame draw:style-name="media" draw:name="5" text:anchor-type="as-char" draw:z-index="5" svg:width="14.393333333333cm" svg:height="15.875cm"><draw:image xlink:href="Pictures/393900c37646d619cded1e1913be1818.png" xlink:type="simple" xlink:show="embed" xlink:actuate="onLoad"/></draw:frame></text:p>
      <text:p text:style-name="Text_20_body">Comment schématiser ce circuit ?</text:p>
      <text:h text:style-name="Heading_20_2" text:outline-level="2"><text:bookmark-start text:name="__RefHeading___exemple_7_9"/><text:bookmark-start text:name="exemple_7"/>Exemple 7<text:bookmark-end text:name="__RefHeading___exemple_7_9"/><text:bookmark-end text:name="exemple_7"/></text:h>
      <text:p text:style-name="Text_20_body"><draw:frame draw:style-name="media" draw:name="6" text:anchor-type="as-char" draw:z-index="6" svg:width="18.388541666667cm" style:rel-width="100%" svg:height="15.875cm" style:rel-height="scale"><draw:image xlink:href="Pictures/021819acc280cdfc67338f15dfd3e0b7.png" xlink:type="simple" xlink:show="embed" xlink:actuate="onLoad"/></draw:frame></text:p>
      <text:p text:style-name="Text_20_body">Comment schématiser ce circuit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57:53</meta:creation-date>
    <dc:creator>Generated</dc:creator>
    <dc:date>2026-09-02T11::57:53</dc:date>
    <dc:language>en-US</dc:language>
    <meta:editing-cycles>1</meta:editing-cycles>
    <meta:editing-duration>PT0S</meta:editing-duration>
    <dc:title>5eme:semaine_du_16:03:20_au_20:03:20</dc:title>
  </office:meta>
</office:document-meta>
</file>