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7:10:2022"/><text:bookmark-start text:name="__RefHeading___semaine_du_17_10_2022_1"/><text:bookmark-start text:name="semaine_du_17_10_2022"/>Semaine du 17/10/2022<text:bookmark-end text:name="__RefHeading___semaine_du_17_10_2022_1"/><text:bookmark-end text:name="semaine_du_17_10_2022"/></text:h>
      <text:h text:style-name="Heading_20_2" text:outline-level="2"><text:bookmark-start text:name="__RefHeading___ds_chp_vii_2"/><text:bookmark-start text:name="ds_chp_vii"/>1. DS Chp VII<text:bookmark-end text:name="__RefHeading___ds_chp_vii_2"/><text:bookmark-end text:name="ds_chp_vii"/></text:h>
      <text:h text:style-name="Heading_20_2" text:outline-level="2"><text:bookmark-start text:name="__RefHeading___la_mission_dart_3"/><text:bookmark-start text:name="la_mission_dart"/>2. La mission DART<text:bookmark-end text:name="__RefHeading___la_mission_dart_3"/><text:bookmark-end text:name="la_mission_dart"/></text:h>
      <text:p text:style-name="Text_20_body">A écrire du côté exercice (Titre : mission DART)</text:p>
      <text:h text:style-name="Heading_20_3" text:outline-level="3"><text:bookmark-start text:name="__RefHeading___a._a_quelle_vitesse_se_deplace_la_terre_par_rapport_au_soleil_4"/><text:bookmark-start text:name="a._a_quelle_vitesse_se_deplace_la_terre_par_rapport_au_soleil"/>a. A quelle vitesse se déplace la Terre par rapport au Soleil ?<text:bookmark-end text:name="__RefHeading___a._a_quelle_vitesse_se_deplace_la_terre_par_rapport_au_soleil_4"/><text:bookmark-end text:name="a._a_quelle_vitesse_se_deplace_la_terre_par_rapport_au_solei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05:37</meta:creation-date>
    <dc:creator>Generated</dc:creator>
    <dc:date>2026-09-02T14::05:37</dc:date>
    <dc:language>en-US</dc:language>
    <meta:editing-cycles>1</meta:editing-cycles>
    <meta:editing-duration>PT0S</meta:editing-duration>
    <dc:title>5eme:semaine_du_17:10:2022</dc:title>
  </office:meta>
</office:document-meta>
</file>