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391457d46fbb3c813356dd3fa2592df6.png"/>
  <manifest:file-entry manifest:media-type="image/png" manifest:full-path="Pictures/8cfc42730d88b616815400c1a8b391f2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1cm" fo:margin-right="1cm" fo:margin-top="1cm" fo:margin-bottom="1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538.58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5eme:semaine_du_23012023"/><text:bookmark-start text:name="__RefHeading___semaine_du_23_01_23_1"/><text:bookmark-start text:name="semaine_du_23_01_23"/>Semaine du 23/01/23<text:bookmark-end text:name="__RefHeading___semaine_du_23_01_23_1"/><text:bookmark-end text:name="semaine_du_23_01_23"/></text:h>
      <text:h text:style-name="Heading_20_2" text:outline-level="2"><text:bookmark-start text:name="__RefHeading___correction_des_exercices_2"/><text:bookmark-start text:name="correction_des_exercices"/>1. Correction des exercices<text:bookmark-end text:name="__RefHeading___correction_des_exercices_2"/><text:bookmark-end text:name="correction_des_exercices"/></text:h>
      <text:p text:style-name="Text_20_body"><text:span text:style-name="Strong_20_Emphasis">Ex 12 p 167</text:span></text:p>
      <text:p text:style-name="Text_20_body">Lola a tord.</text:p>
      <text:p text:style-name="Text_20_body">Dans le premier circuit, les lampes sont branchées en série. Si une lampe grille, toutes les autres vont s'éteindre.</text:p>
      <text:p text:style-name="Text_20_body">Dans le deuxième circuit, les lampes sont branchées en dérivation. Si une lampe grille, toute les autres vont continuer à fonctionner.</text:p>
      <text:p text:style-name="Text_20_body">Les lampes de sa cuisine sont donc branchées en dérivation comme dans le circuit 2.</text:p>
      <text:p text:style-name="Text_20_body"><text:span text:style-name="Strong_20_Emphasis">Ex 7 p 166</text:span></text:p>
      <text:p text:style-name="Text_20_body">a. Si on dévisse une lampe :</text:p>
      <text:p text:style-name="Text_20_body"><draw:frame draw:style-name="media" draw:name="0" text:anchor-type="as-char" draw:z-index="0" svg:width="13.996458333333cm" svg:height="9.7102083333333cm"><draw:image xlink:href="Pictures/391457d46fbb3c813356dd3fa2592df6.png" xlink:type="simple" xlink:show="embed" xlink:actuate="onLoad"/></draw:frame></text:p>
      <text:p text:style-name="Text_20_body">l'autre continue de fonctionner.</text:p>
      <text:p text:style-name="Text_20_body">b. Si on court-circuite une lampe :</text:p>
      <text:p text:style-name="Text_20_body"><draw:frame draw:style-name="media" draw:name="1" text:anchor-type="as-char" draw:z-index="1" svg:width="7.1966666666667cm" style:rel-width="100%" svg:height="11.58875cm" style:rel-height="scale"><draw:image xlink:href="Pictures/8cfc42730d88b616815400c1a8b391f2.png" xlink:type="simple" xlink:show="embed" xlink:actuate="onLoad"/></draw:frame></text:p>
      <text:p text:style-name="Text_20_body">les deux lampes s'éteignent. Il y a risque d'incendie.</text:p>
      <text:h text:style-name="Heading_20_2" text:outline-level="2"><text:bookmark-start text:name="__RefHeading___ds_final_electricite_3"/><text:bookmark-start text:name="ds_final_electricite"/>2. DS Final électricité<text:bookmark-end text:name="__RefHeading___ds_final_electricite_3"/><text:bookmark-end text:name="ds_final_electricite"/></text:h>
      <text:h text:style-name="Heading_20_2" text:outline-level="2"><text:bookmark-start text:name="__RefHeading___lecon_4"/><text:bookmark-start text:name="lecon"/>3. Leçon<text:bookmark-end text:name="__RefHeading___lecon_4"/><text:bookmark-end text:name="lecon"/></text:h>
      <text:p text:style-name="Text_20_body">1ère leçon de chimie (révision)</text:p>
      <text:p text:style-name="Text_20_body">Sur une nouvelle page, marquer le titre : cycle de l'eau</text:p>
      <text:p text:style-name="Text_20_body">Coller la page et remplir.</text:p>
      <text:p text:style-name="Text_20_body">:5eme:cycledeleau.pdf</text:p>
      <text:p text:style-name="Text_20_body">Il doit y avoir les mots suivants :</text:p>
      <table:table table:style-name="Table">
        <table:table-column/>
        <table:table-column/>
        <table:table-row>
          <table:table-cell office:value-type="string" table:style-name="tablecell">
            <text:p text:style-name="tablealignleft"> <text:line-break/>- océan <text:line-break/> <text:line-break/>- nuage <text:line-break/> <text:line-break/>- neige <text:line-break/> <text:line-break/>- glace <text:line-break/> <text:line-break/>- torrent <text:line-break/> <text:line-break/>- rivière <text:line-break/> <text:line-break/>- fleuve <text:line-break/> <text:line-break/>- nappe phréatique (eau souterraine) <text:line-break/> <text:line-break/>- évaporation, vaporisation</text:p>
          </table:table-cell>
          <table:table-cell office:value-type="string" table:style-name="tablecell">
            <text:p text:style-name="tablealignleft"> <text:line-break/>- pluie <text:line-break/> <text:line-break/>- liquéfaction <text:line-break/> <text:line-break/>- solidification <text:line-break/> <text:line-break/>- fusion <text:line-break/> <text:line-break/>- vapeur d'eau <text:line-break/> <text:line-break/>- liquide <text:line-break/> <text:line-break/>- solide</text:p>
          </table:table-cell>
        </table:table-row>
      </table:table>
      <text:h text:style-name="Heading_20_2" text:outline-level="2"><text:bookmark-start text:name="__RefHeading___a_faire_pour_la_semaine_prochaine_5"/><text:bookmark-start text:name="a_faire_pour_la_semaine_prochaine"/>4. A faire pour la semaine prochaine<text:bookmark-end text:name="__RefHeading___a_faire_pour_la_semaine_prochaine_5"/><text:bookmark-end text:name="a_faire_pour_la_semaine_prochaine"/></text:h>
      <text:p text:style-name="Text_20_body">Apprendre le cycle de l'eau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1cm" fo:margin-right="1cm" fo:margin-top="1cm" fo:margin-bottom="1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538.58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9-01T23::46:14</meta:creation-date>
    <dc:creator>Generated</dc:creator>
    <dc:date>2026-09-01T23::46:14</dc:date>
    <dc:language>en-US</dc:language>
    <meta:editing-cycles>1</meta:editing-cycles>
    <meta:editing-duration>PT0S</meta:editing-duration>
    <dc:title>5eme:semaine_du_23012023</dc:title>
  </office:meta>
</office:document-meta>
</file>