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474a79285ebb2c0ed794ad29499e5a6b.png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40420235d5a5b"/><text:bookmark-start text:name="__RefHeading___semaine_du_24_04_23_5d_5a_5b_1"/><text:bookmark-start text:name="semaine_du_24_04_23_5d_5a_5b"/>Semaine du 24/04/23 5D 5A 5B<text:bookmark-end text:name="__RefHeading___semaine_du_24_04_23_5d_5a_5b_1"/><text:bookmark-end text:name="semaine_du_24_04_23_5d_5a_5b"/></text:h>
      <text:h text:style-name="Heading_20_2" text:outline-level="2"><text:bookmark-start text:name="__RefHeading___test_sur_les_conversions_2"/><text:bookmark-start text:name="test_sur_les_conversions"/>0. Test sur les conversions<text:bookmark-end text:name="__RefHeading___test_sur_les_conversions_2"/><text:bookmark-end text:name="test_sur_les_conversions"/></text:h>
      <text:h text:style-name="Heading_20_2" text:outline-level="2"><text:bookmark-start text:name="__RefHeading___correction_des_exercices_3"/><text:bookmark-start text:name="correction_des_exercices"/>1. Correction des exercices<text:bookmark-end text:name="__RefHeading___correction_des_exercices_3"/><text:bookmark-end text:name="correction_des_exercices"/></text:h>
      <text:p text:style-name="Text_20_body"><text:span text:style-name="Strong_20_Emphasis">Ex 14 p 41</text:span></text:p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p text:style-name="Text_20_body"><text:span text:style-name="Strong_20_Emphasis">Ex 17 p 42</text:span></text:p>
      <text:p text:style-name="Text_20_body"><draw:frame draw:style-name="media" draw:name="2" text:anchor-type="as-char" draw:z-index="2" svg:width="23.071666666667cm" style:rel-width="100%" svg:height="18.864791666667cm" style:rel-height="scale"><draw:image xlink:href="Pictures/474a79285ebb2c0ed794ad29499e5a6b.png" xlink:type="simple" xlink:show="embed" xlink:actuate="onLoad"/></draw:frame></text:p>
      <text:p text:style-name="Text_20_body"><text:span text:style-name="Strong_20_Emphasis">Ex 20 p 42</text:span></text:p>
      <text:p text:style-name="Text_20_body">a. m = 100,8 - 47,2 = 53,6 g</text:p>
      <text:p text:style-name="Text_20_body">b. Calculons le volume de 53,6g d'eau.</text:p>
      <text:p text:style-name="Text_20_body">Je sais qu'1L = 1000 mL d'eau a une masse de 1kg = 1000 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53,6 g</text:p>
          </table:table-cell>
          <table:table-cell office:value-type="string" table:style-name="tablecell">
            <text:p text:style-name="tablealignleft">? mL</text:p>
          </table:table-cell>
        </table:table-row>
        <table:table-row>
          <table:table-cell office:value-type="string" table:style-name="tablecell">
            <text:p text:style-name="tablealignleft">1000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h text:style-name="Heading_20_2" text:outline-level="2"><text:bookmark-start text:name="__RefHeading___fin_de_la_lecon_et_correction_du_tp_masse_d_1l_d_eau_4"/><text:bookmark-start text:name="fin_de_la_lecon_et_correction_du_tp_masse_d_1l_d_eau"/>2. Fin de la leçon et correction du TP masse d'1L d'eau<text:bookmark-end text:name="__RefHeading___fin_de_la_lecon_et_correction_du_tp_masse_d_1l_d_eau_4"/><text:bookmark-end text:name="fin_de_la_lecon_et_correction_du_tp_masse_d_1l_d_eau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n fait la tare :</text:p><text:p text:style-name="Text_20_body"><draw:frame draw:style-name="media" draw:name="3" text:anchor-type="as-char" draw:z-index="3" svg:width="7.7258333333333cm" style:rel-width="100%" svg:height="4.683125cm" style:rel-height="scale"><draw:image xlink:href="Pictures/ebbf57e72286a478e91057675be3bba7.png" xlink:type="simple" xlink:show="embed" xlink:actuate="onLoad"/></draw:frame></text:p><text:p text:style-name="Text_20_body">On remplit la fiole jaugée avec une pisette. V = 250mL</text:p><text:p text:style-name="Text_20_body"><draw:frame draw:style-name="media" draw:name="4" text:anchor-type="as-char" draw:z-index="4" svg:width="11.879791666667cm" svg:height="5.794375cm"><draw:image xlink:href="Pictures/4e0a0bfa3934fa9f16dcb46d5745a576.png" xlink:type="simple" xlink:show="embed" xlink:actuate="onLoad"/></draw:frame></text:p><text:p text:style-name="Text_20_body">On mesure la masse de l'eau</text:p><text:p text:style-name="Text_20_body"><draw:frame draw:style-name="media" draw:name="5" text:anchor-type="as-char" draw:z-index="5" svg:width="5.08cm" style:rel-width="100%" svg:height="5.318125cm" style:rel-height="scale"><draw:image xlink:href="Pictures/f8e40df38f3da09b725e926870c69eb5.png" xlink:type="simple" xlink:show="embed" xlink:actuate="onLoad"/></draw:frame>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masse en g</text:p></table:table-cell><table:table-cell office:value-type="string" table:style-name="tableheader"><text:p text:style-name="Table_20_Heading">volume en mL</text:p></table:table-cell></table:table-row><table:table-row><table:table-cell office:value-type="string" table:style-name="tablecell"><text:p text:style-name="tablealignleft">249,4g</text:p></table:table-cell><table:table-cell office:value-type="string" table:style-name="tablecell"><text:p text:style-name="tablealignleft">250mL</text:p></table:table-cell></table:table-row><table:table-row><table:table-cell office:value-type="string" table:style-name="tablecell"><text:p text:style-name="tablealignleft">?g</text:p></table:table-cell><table:table-cell office:value-type="string" table:style-name="tablecell"><text:p text:style-name="tablealignleft">1000mL</text:p></table:table-cell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50:14</meta:creation-date>
    <dc:creator>Generated</dc:creator>
    <dc:date>2026-09-02T09::50:14</dc:date>
    <dc:language>en-US</dc:language>
    <meta:editing-cycles>1</meta:editing-cycles>
    <meta:editing-duration>PT0S</meta:editing-duration>
    <dc:title>5eme:semaine_du_240420235d5a5b</dc:title>
  </office:meta>
</office:document-meta>
</file>