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5fcb5d3dfef8ed01b84727c2a4798e.png"/>
  <manifest:file-entry manifest:media-type="image/png" manifest:full-path="Pictures/1965747fb78e5e0400fef735ecdcdc91.png"/>
  <manifest:file-entry manifest:media-type="image/png" manifest:full-path="Pictures/5b69397ac0fbecba2f9d74108a6524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7022023"/><text:bookmark-start text:name="__RefHeading___semaine_20_02_2023_5d_5a_5b_et_semaine_27_02_2023_5c_5e_1"/><text:bookmark-start text:name="semaine_20_02_2023_5d_5a_5b_et_semaine_27_02_2023_5c_5e"/>Semaine 20/02/2023 5D 5A 5B et Semaine 27/02/2023 5C 5E<text:bookmark-end text:name="__RefHeading___semaine_20_02_2023_5d_5a_5b_et_semaine_27_02_2023_5c_5e_1"/><text:bookmark-end text:name="semaine_20_02_2023_5d_5a_5b_et_semaine_27_02_2023_5c_5e"/></text:h>
      <text:h text:style-name="Heading_20_2" text:outline-level="2"><text:bookmark-start text:name="__RefHeading___test_du_le_cycle_de_l_eau_2"/><text:bookmark-start text:name="test_du_le_cycle_de_l_eau"/>1. Test du le cycle de l'eau<text:bookmark-end text:name="__RefHeading___test_du_le_cycle_de_l_eau_2"/><text:bookmark-end text:name="test_du_le_cycle_de_l_eau"/></text:h>
      <text:h text:style-name="Heading_20_2" text:outline-level="2"><text:bookmark-start text:name="__RefHeading___correction_du_ds_d_electricite_3"/><text:bookmark-start text:name="correction_du_ds_d_electricite"/>2. Correction du DS d'électricité<text:bookmark-end text:name="__RefHeading___correction_du_ds_d_electricite_3"/><text:bookmark-end text:name="correction_du_ds_d_electricite"/></text:h>
      <text:h text:style-name="Heading_20_2" text:outline-level="2"><text:bookmark-start text:name="__RefHeading___tp_lecon_proprietes_des_etats_de_la_matiere_4"/><text:bookmark-start text:name="tp_lecon_proprietes_des_etats_de_la_matiere"/>3. TP leçon Propriétés des états de la matière<text:bookmark-end text:name="__RefHeading___tp_lecon_proprietes_des_etats_de_la_matiere_4"/><text:bookmark-end text:name="tp_lecon_proprietes_des_etats_de_la_matie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ales_proprietes_des_etats_de_l_eau_5"/><text:bookmark-start text:name="chapitre_iales_proprietes_des_etats_de_l_eau"/>Chapitre Ia : les propriétés des états de l'eau<text:bookmark-end text:name="__RefHeading___chapitre_iales_proprietes_des_etats_de_l_eau_5"/><text:bookmark-end text:name="chapitre_iales_proprietes_des_etats_de_l_eau"/></text:h><text:p text:style-name="Text_20_body"><draw:frame draw:style-name="media" draw:name="0" text:anchor-type="as-char" draw:z-index="0" svg:width="23.706666666667cm" style:rel-width="100%" svg:height="11.932708333333cm" style:rel-height="scale"><draw:image xlink:href="Pictures/b35fcb5d3dfef8ed01b84727c2a4798e.png" xlink:type="simple" xlink:show="embed" xlink:actuate="onLoad"/></draw:frame></text:p><text:h text:style-name="Heading_20_2" text:outline-level="2"><text:bookmark-start text:name="__RefHeading___i._l_etat_gazeux_6"/><text:bookmark-start text:name="i._l_etat_gazeux"/>I. L'état gazeux<text:bookmark-end text:name="__RefHeading___i._l_etat_gazeux_6"/><text:bookmark-end text:name="i._l_etat_gazeux"/></text:h><text:p text:style-name="Text_20_body"><draw:frame draw:style-name="media" draw:name="1" text:anchor-type="as-char" draw:z-index="1" svg:width="35.612916666667cm" style:rel-width="100%" svg:height="4.7360416666667cm" style:rel-height="scale"><draw:image xlink:href="Pictures/1965747fb78e5e0400fef735ecdcdc91.png" xlink:type="simple" xlink:show="embed" xlink:actuate="onLoad"/></draw:frame></text:p><text:p text:style-name="Text_20_body">Un gaz est <text:span text:style-name="Strong_20_Emphasis">compressible</text:span> (on peut le presser, le comprimer afin que son volume soit plus petit)</text:p><text:p text:style-name="Text_20_body"><draw:frame draw:style-name="media" draw:name="2" text:anchor-type="as-char" draw:z-index="2" svg:width="39.422916666667cm" style:rel-width="100%" svg:height="4.1539583333333cm" style:rel-height="scale"><draw:image xlink:href="Pictures/5b69397ac0fbecba2f9d74108a652415.png" xlink:type="simple" xlink:show="embed" xlink:actuate="onLoad"/></draw:frame><text:line-break/>
Un gaz est <text:span text:style-name="Strong_20_Emphasis">expansible</text:span>. (son volume peut être augmenté)</text:p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Ex 12 p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37:34</meta:creation-date>
    <dc:creator>Generated</dc:creator>
    <dc:date>2026-09-01T20::37:34</dc:date>
    <dc:language>en-US</dc:language>
    <meta:editing-cycles>1</meta:editing-cycles>
    <meta:editing-duration>PT0S</meta:editing-duration>
    <dc:title>5eme:semaine_du_27022023</dc:title>
  </office:meta>
</office:document-meta>
</file>