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8d6235e84df6c85b9ca987d31232366.png"/>
  <manifest:file-entry manifest:media-type="image/png" manifest:full-path="Pictures/7f3d158dcc495eb0d1d9e6f1060a0c0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5:09:2022"/><text:bookmark-start text:name="__RefHeading___semaine_du_5_09_2022_1"/><text:bookmark-start text:name="semaine_du_5_09_2022"/>Semaine du 5/09/2022<text:bookmark-end text:name="__RefHeading___semaine_du_5_09_2022_1"/><text:bookmark-end text:name="semaine_du_5_09_2022"/></text:h>
      <text:h text:style-name="Heading_20_2" text:outline-level="2"><text:bookmark-start text:name="__RefHeading___page_de_presentation_a_faire_2"/><text:bookmark-start text:name="page_de_presentation_a_faire"/>1. Page de présentation à faire<text:bookmark-end text:name="__RefHeading___page_de_presentation_a_faire_2"/><text:bookmark-end text:name="page_de_presentation_a_faire"/></text:h>
      <text:p text:style-name="Text_20_body">Pour la prochaine fois, il faut marquer sur la première page du cahier :</text:p>
      <text:p text:style-name="Text_20_body">- nom prénom en haut à gauche</text:p>
      <text:p text:style-name="Text_20_body">- classe en haut à droite</text:p>
      <text:p text:style-name="Text_20_body">- année 2022 2023 en bas à droite</text:p>
      <text:p text:style-name="Text_20_body">Au centre, les élèves de 5èmes vont tous représenter une case du tableau périodique des éléments.</text:p>
      <text:p text:style-name="Text_20_body">Vous avez 3 semaines pour la faire. Elle est faite à la main.</text:p>
      <text:p text:style-name="Text_20_body"><draw:frame draw:style-name="media" draw:name="0" text:anchor-type="as-char" draw:z-index="0" svg:width="12.594166666667cm" svg:height="8.016875cm"><draw:image xlink:href="Pictures/a8d6235e84df6c85b9ca987d31232366.png" xlink:type="simple" xlink:show="embed" xlink:actuate="onLoad"/></draw:frame></text:p>
      <text:p text:style-name="Text_20_body">Le numéro de la case que l'élève doit dessiner est donné lors de la première séance.</text:p>
      <text:p text:style-name="Text_20_body">Le symbole de l'élément est composé soit d'une lettre majuscule soit d'une lettre minuscule. La plus grande lettre doit mesurer au moins 20cm de haut.</text:p>
      <text:p text:style-name="Text_20_body">Le nom entier de l'élément doit être noté dessous avec une hauteur d'au moins 2cm.</text:p>
      <text:p text:style-name="Text_20_body">Il faut ensuite faire un dessin en rapport avec cet élément.</text:p>
      <text:p text:style-name="Text_20_body">Exemple :</text:p>
      <text:p text:style-name="Text_20_body"><draw:frame draw:style-name="media" draw:name="1" text:anchor-type="as-char" draw:z-index="1" svg:width="7.6729166666667cm" style:rel-width="100%" svg:height="10.847916666667cm" style:rel-height="scale"><draw:image xlink:href="Pictures/7f3d158dcc495eb0d1d9e6f1060a0c0c.png" xlink:type="simple" xlink:show="embed" xlink:actuate="onLoad"/></draw:frame></text:p>
      <text:p text:style-name="Text_20_body">Pour trouver des idées, allez faire un tour au CDI ?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:5eme:semaine_du_5:09:2022-09-05premierepagecahier5eme.pdf</text:p>
      <text:h text:style-name="Heading_20_2" text:outline-level="2"><text:bookmark-start text:name="__RefHeading___prise_en_main_des_tablettes_4"/><text:bookmark-start text:name="prise_en_main_des_tablettes"/>3. Prise en main des tablettes<text:bookmark-end text:name="__RefHeading___prise_en_main_des_tablettes_4"/><text:bookmark-end text:name="prise_en_main_des_tablettes"/></text:h>
      <text:p text:style-name="Text_20_body">Activité dessiner le système solaire</text:p>
      <text:h text:style-name="Heading_20_2" text:outline-level="2"><text:bookmark-start text:name="__RefHeading___a_faire_pour_la_semaine_prochaine_5"/><text:bookmark-start text:name="a_faire_pour_la_semaine_prochaine"/>4. A faire pour la semaine prochaine<text:bookmark-end text:name="__RefHeading___a_faire_pour_la_semaine_prochaine_5"/><text:bookmark-end text:name="a_faire_pour_la_semaine_prochaine"/></text:h>
      <text:p text:style-name="Text_20_body">Faire la page de présentation (au moins Nom prénom pour la semaine prochaine)</text:p>
      <text:p text:style-name="Text_20_body">Apporter la calculatrice (comme à toutes les séance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17:53</meta:creation-date>
    <dc:creator>Generated</dc:creator>
    <dc:date>2026-09-02T12::17:53</dc:date>
    <dc:language>en-US</dc:language>
    <meta:editing-cycles>1</meta:editing-cycles>
    <meta:editing-duration>PT0S</meta:editing-duration>
    <dc:title>5eme:semaine_du_5:09:2022</dc:title>
  </office:meta>
</office:document-meta>
</file>