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a8d6ac9184c16f7f59e93a35eca7c6.png"/>
  <manifest:file-entry manifest:media-type="image/png" manifest:full-path="Pictures/456834dcdf45e0d8817ee431b191ece1.png"/>
  <manifest:file-entry manifest:media-type="image/png" manifest:full-path="Pictures/d171e3417503edf7ec7ad9a3c0331801.png"/>
  <manifest:file-entry manifest:media-type="image/png" manifest:full-path="Pictures/c87d4517b451d73d49c3fb278bbca3ca.png"/>
  <manifest:file-entry manifest:media-type="image/png" manifest:full-path="Pictures/81a4f59c7d9c26104160b3dbcc7ba448.png"/>
  <manifest:file-entry manifest:media-type="image/png" manifest:full-path="Pictures/1b86f5dc93b4562a0c41740dde011485.png"/>
  <manifest:file-entry manifest:media-type="image/png" manifest:full-path="Pictures/b28d2fd9e21b44cbf723ee7e447b42c0.png"/>
  <manifest:file-entry manifest:media-type="image/png" manifest:full-path="Pictures/a7bc0783ea85268973968b011154e872.png"/>
  <manifest:file-entry manifest:media-type="image/png" manifest:full-path="Pictures/7cc9a4a42f079234e1c6ffaf906aac7b.png"/>
  <manifest:file-entry manifest:media-type="image/png" manifest:full-path="Pictures/b203d105b24842904025f1ab4f90041e.png"/>
  <manifest:file-entry manifest:media-type="image/png" manifest:full-path="Pictures/afda9a24644c9629713ae81ed33711ee.png"/>
  <manifest:file-entry manifest:media-type="image/png" manifest:full-path="Pictures/4ae2e56c67081a929ee9530f55a37176.png"/>
  <manifest:file-entry manifest:media-type="image/png" manifest:full-path="Pictures/6a5e6ca95af10cadc113f5b60e09b606.png"/>
  <manifest:file-entry manifest:media-type="image/png" manifest:full-path="Pictures/d63c7a8b1526359b00caddbf4920ddee.png"/>
  <manifest:file-entry manifest:media-type="image/png" manifest:full-path="Pictures/fd300079b155e88c3075782b1fa2b99f.png"/>
  <manifest:file-entry manifest:media-type="image/png" manifest:full-path="Pictures/41fb8c3047704e01d37b87d96781730a.png"/>
  <manifest:file-entry manifest:media-type="image/png" manifest:full-path="Pictures/a613ad2761b55272d93e27f5bd8a1a2c.png"/>
  <manifest:file-entry manifest:media-type="image/png" manifest:full-path="Pictures/994637b693551d81989922ea7b653c24.png"/>
  <manifest:file-entry manifest:media-type="image/png" manifest:full-path="Pictures/02e7697c4c018c702223f3fcfe9de611.png"/>
  <manifest:file-entry manifest:media-type="image/png" manifest:full-path="Pictures/b5f8b0aa2fae3e9dfb1092540c8274f5.png"/>
  <manifest:file-entry manifest:media-type="image/png" manifest:full-path="Pictures/90a00023ec5f9c6f12507674105f37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7:11:2022"/><text:bookmark-start text:name="__RefHeading___semaine_du_07_11_2022_1"/><text:bookmark-start text:name="semaine_du_07_11_2022"/>Semaine du 07/11/2022<text:bookmark-end text:name="__RefHeading___semaine_du_07_11_2022_1"/><text:bookmark-end text:name="semaine_du_07_11_2022"/></text:h>
      <text:h text:style-name="Heading_20_2" text:outline-level="2"><text:bookmark-start text:name="__RefHeading___retour_sur_les_vacances_2"/><text:bookmark-start text:name="retour_sur_les_vacances"/>1. Retour sur les vacances<text:bookmark-end text:name="__RefHeading___retour_sur_les_vacances_2"/><text:bookmark-end text:name="retour_sur_les_vacances"/></text:h>
      <text:p text:style-name="Text_20_body">&lt;hidden&gt;</text:p>
      <text:p text:style-name="Text_20_body">Le mardi 25/10, il y a eu une éclipse partielle de Soleil :</text:p>
      <text:p text:style-name="Text_20_body">On voit bien Jupiter le soir lors du coucher de Soleil</text:p>
      <text:p text:style-name="Text_20_body">&lt;/hidden&gt;</text:p>
      <text:h text:style-name="Heading_20_2" text:outline-level="2"><text:bookmark-start text:name="__RefHeading___correction_du_ds_3"/><text:bookmark-start text:name="correction_du_ds"/>2. Correction du DS<text:bookmark-end text:name="__RefHeading___correction_du_ds_3"/><text:bookmark-end text:name="correction_du_ds"/></text:h>
      <text:p text:style-name="Text_20_body">&lt;hidden&gt;</text:p>
      <text:p text:style-name="Text_20_body">1. Rectiligne</text:p>
      <text:p text:style-name="Text_20_body">circulaire</text:p>
      <text:p text:style-name="Text_20_body">ralenti</text:p>
      <text:p text:style-name="Text_20_body">accéléré</text:p>
      <text:p text:style-name="Text_20_body">uniforme</text:p>
      <text:p text:style-name="Text_20_body">2. Circulaire uniforme</text:p>
      <text:p text:style-name="Text_20_body">rectiligne uniforme</text:p>
      <text:p text:style-name="Text_20_body">rectiligne accéléré</text:p>
      <text:p text:style-name="Text_20_body">rectiligne ralenti</text:p>
      <text:p text:style-name="Text_20_body">3. Je suis en mouvement dans le référentiel géocentrique.</text:p>
      <text:p text:style-name="Text_20_body">4.</text:p>
      <text:p text:style-name="Text_20_body">d en m</text:p>
      <text:p text:style-name="Text_20_body">t en s</text:p>
      <text:p text:style-name="Text_20_body">v en m/s</text:p>
      <text:p text:style-name="Text_20_body">d = 100m</text:p>
      <text:p text:style-name="Text_20_body">t = 9,58s</text:p>
      <text:p text:style-name="Text_20_body">$v = \frac {100} {9,58} = 10,4m/s</text:p>
      <text:p text:style-name="Text_20_body">5. a. chronophotographie</text:p>
      <text:p text:style-name="Text_20_body">b.</text:p>
      <text:p text:style-name="Text_20_body">d en m</text:p>
      <text:p text:style-name="Text_20_body">t en s</text:p>
      <text:p text:style-name="Text_20_body">v en m/s</text:p>
      <text:p text:style-name="Text_20_body">d = 150m</text:p>
      <text:p text:style-name="Text_20_body">t = 15s (il s'écoule 1s entre chaque chat)</text:p>
      <text:p text:style-name="Text_20_body">$v = \frac {150} {15} = 10m/s</text:p>
      <text:p text:style-name="Text_20_body">Le chat est moins rapide</text:p>
      <text:p text:style-name="Text_20_body">&lt;/hidden&gt;</text:p>
      <text:h text:style-name="Heading_20_2" text:outline-level="2"><text:bookmark-start text:name="__RefHeading___tp_coursle_materiel_en_electricite_4"/><text:bookmark-start text:name="tp_coursle_materiel_en_electricite"/>3. TP cours : le matériel en électricité<text:bookmark-end text:name="__RefHeading___tp_coursle_materiel_en_electricite_4"/><text:bookmark-end text:name="tp_coursle_materiel_en_electricite"/></text:h>
      <text:p text:style-name="Text_20_body">&lt;hidden&gt;</text:p>
      <text:h text:style-name="Heading_20_1" text:outline-level="1"><text:bookmark-start text:name="__RefHeading___chapitre_ixaun_circuit_electrique_simple_5"/><text:bookmark-start text:name="chapitre_ixaun_circuit_electrique_simple"/>Chapitre IXa : Un circuit électrique simple<text:bookmark-end text:name="__RefHeading___chapitre_ixaun_circuit_electrique_simple_5"/><text:bookmark-end text:name="chapitre_ixaun_circuit_electrique_simple"/></text:h>
      <text:h text:style-name="Heading_20_2" text:outline-level="2"><text:bookmark-start text:name="__RefHeading___i._les_composants_electriques_6"/><text:bookmark-start text:name="i._les_composants_electriques"/>I. Les composants électriques<text:bookmark-end text:name="__RefHeading___i._les_composants_electriques_6"/><text:bookmark-end text:name="i._les_composants_electriqu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line-break/>Nom</text:p>
          </table:table-cell>
          <table:table-cell office:value-type="string" table:style-name="tablecell">
            <text:p text:style-name="tablealignleft"> <text:line-break/>Dessin</text:p>
          </table:table-cell>
          <table:table-cell office:value-type="string" table:style-name="tablecell">
            <text:p text:style-name="tablealignleft"> <text:line-break/>Symbole</text:p>
          </table:table-cell>
        </table:table-row>
        <table:table-row>
          <table:table-cell office:value-type="string" table:style-name="tablecell">
            <text:p text:style-name="tablealignleft"> <text:line-break/>Pile, générateur</text:p>
          </table:table-cell>
          <table:table-cell office:value-type="string" table:style-name="tablecell">
            <text:p text:style-name="tablealignleft"> <text:line-break/><draw:frame draw:style-name="media" draw:name="0" text:anchor-type="as-char" draw:z-index="0" svg:width="1.42875cm" svg:height="2.3283333333333cm"><draw:image xlink:href="Pictures/53a8d6ac9184c16f7f59e93a35eca7c6.png" xlink:type="simple" xlink:show="embed" xlink:actuate="onLoad"/></draw:frame><draw:frame draw:style-name="media" draw:name="1" text:anchor-type="as-char" draw:z-index="1" svg:width="4.206875cm" style:rel-width="100%" svg:height="3.4925cm" style:rel-height="scale"><draw:image xlink:href="Pictures/456834dcdf45e0d8817ee431b191ece1.png" xlink:type="simple" xlink:show="embed" xlink:actuate="onLoad"/></draw:frame></text:p>
          </table:table-cell>
          <table:table-cell office:value-type="string" table:style-name="tablecell">
            <text:p text:style-name="tablealignleft"> <text:line-break/> <text:line-break/><draw:frame draw:style-name="media" draw:name="2" text:anchor-type="as-char" draw:z-index="2" svg:width="4.683125cm" style:rel-width="100%" svg:height="3.8629166666667cm" style:rel-height="scale"><draw:image xlink:href="Pictures/d171e3417503edf7ec7ad9a3c0331801.png" xlink:type="simple" xlink:show="embed" xlink:actuate="onLoad"/></draw:frame> <text:line-break/><draw:frame draw:style-name="media" draw:name="3" text:anchor-type="as-char" draw:z-index="3" svg:width="4.7095833333333cm" style:rel-width="100%" svg:height="3.889375cm" style:rel-height="scale"><draw:image xlink:href="Pictures/c87d4517b451d73d49c3fb278bbca3ca.png" xlink:type="simple" xlink:show="embed" xlink:actuate="onLoad"/></draw:frame> <text:line-break/>Elle possède deux bornes : la borne positive et la borne négative</text:p>
          </table:table-cell>
        </table:table-row>
        <table:table-row>
          <table:table-cell office:value-type="string" table:style-name="tablecell">
            <text:p text:style-name="tablealignleft"> <text:line-break/>Lampe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2.0108333333333cm" style:rel-width="100%" svg:height="3.01625cm" style:rel-height="scale"><draw:image xlink:href="Pictures/81a4f59c7d9c26104160b3dbcc7ba448.png" xlink:type="simple" xlink:show="embed" xlink:actuate="onLoad"/></draw:frame></text:p>
          </table:table-cell>
          <table:table-cell office:value-type="string" table:style-name="tablecell">
            <text:p text:style-name="tablealignleft"> <text:line-break/><draw:frame draw:style-name="media" draw:name="5" text:anchor-type="as-char" draw:z-index="5" svg:width="4.7625cm" style:rel-width="100%" svg:height="3.9422916666667cm" style:rel-height="scale"><draw:image xlink:href="Pictures/1b86f5dc93b4562a0c41740dde011485.png" xlink:type="simple" xlink:show="embed" xlink:actuate="onLoad"/></draw:frame> <text:line-break/> <text:line-break/>Elle possède deux bornes : le plot et le culot</text:p>
          </table:table-cell>
        </table:table-row>
        <table:table-row>
          <table:table-cell office:value-type="string" table:style-name="tablecell">
            <text:p text:style-name="tablealignleft"> <text:line-break/>Fil</text:p>
          </table:table-cell>
          <table:table-cell office:value-type="string" table:style-name="tablecell">
            <text:p text:style-name="tablealignleft"><draw:frame draw:style-name="media" draw:name="6" text:anchor-type="as-char" draw:z-index="6" svg:width="3.413125cm" style:rel-width="100%" svg:height="2.9104166666667cm" style:rel-height="scale"><draw:image xlink:href="Pictures/b28d2fd9e21b44cbf723ee7e447b42c0.png" xlink:type="simple" xlink:show="embed" xlink:actuate="onLoad"/></draw:frame></text:p>
          </table:table-cell>
          <table:table-cell office:value-type="string" table:style-name="tablecell">
            <text:p text:style-name="tablealignleft"> <text:line-break/><draw:frame draw:style-name="media" draw:name="7" text:anchor-type="as-char" draw:z-index="7" svg:width="4.7095833333333cm" style:rel-width="100%" svg:height="3.9158333333333cm" style:rel-height="scale"><draw:image xlink:href="Pictures/a7bc0783ea85268973968b011154e872.png" xlink:type="simple" xlink:show="embed" xlink:actuate="onLoad"/></draw:frame> <text:line-break/> <text:line-break/>Il possède deux bornes : ses extrémités.</text:p>
          </table:table-cell>
        </table:table-row>
        <table:table-row>
          <table:table-cell office:value-type="string" table:style-name="tablecell">
            <text:p text:style-name="tablealignleft"> <text:line-break/>Interrupteur fermé</text:p>
          </table:table-cell>
          <table:table-cell office:value-type="string" table:style-name="tablecell">
            <text:p text:style-name="tablealignleft"> <text:line-break/><draw:frame draw:style-name="media" draw:name="8" text:anchor-type="as-char" draw:z-index="8" svg:width="3.01625cm" style:rel-width="100%" svg:height="1.031875cm" style:rel-height="scale"><draw:image xlink:href="Pictures/7cc9a4a42f079234e1c6ffaf906aac7b.png" xlink:type="simple" xlink:show="embed" xlink:actuate="onLoad"/></draw:frame><draw:frame draw:style-name="media" draw:name="9" text:anchor-type="as-char" draw:z-index="9" svg:width="2.4870833333333cm" style:rel-width="100%" svg:height="2.0108333333333cm" style:rel-height="scale"><draw:image xlink:href="Pictures/b203d105b24842904025f1ab4f90041e.png" xlink:type="simple" xlink:show="embed" xlink:actuate="onLoad"/></draw:frame></text:p>
          </table:table-cell>
          <table:table-cell office:value-type="string" table:style-name="tablecell">
            <text:p text:style-name="tablealignleft"> <text:line-break/><draw:frame draw:style-name="media" draw:name="10" text:anchor-type="as-char" draw:z-index="10" svg:width="4.7625cm" style:rel-width="100%" svg:height="3.9422916666667cm" style:rel-height="scale"><draw:image xlink:href="Pictures/afda9a24644c9629713ae81ed33711ee.png" xlink:type="simple" xlink:show="embed" xlink:actuate="onLoad"/></draw:frame> <text:line-break/> <text:line-break/>Les deux bornes sont en contact</text:p>
          </table:table-cell>
        </table:table-row>
        <table:table-row>
          <table:table-cell office:value-type="string" table:style-name="tablecell">
            <text:p text:style-name="tablealignleft"> <text:line-break/>Interrupteur ouvert</text:p>
          </table:table-cell>
          <table:table-cell office:value-type="string" table:style-name="tablecell">
            <text:p text:style-name="tablealignleft"> <text:line-break/><draw:frame draw:style-name="media" draw:name="11" text:anchor-type="as-char" draw:z-index="11" svg:width="3.01625cm" style:rel-width="100%" svg:height="1.031875cm" style:rel-height="scale"><draw:image xlink:href="Pictures/7cc9a4a42f079234e1c6ffaf906aac7b.png" xlink:type="simple" xlink:show="embed" xlink:actuate="onLoad"/></draw:frame><draw:frame draw:style-name="media" draw:name="12" text:anchor-type="as-char" draw:z-index="12" svg:width="2.4870833333333cm" style:rel-width="100%" svg:height="2.0108333333333cm" style:rel-height="scale"><draw:image xlink:href="Pictures/4ae2e56c67081a929ee9530f55a37176.png" xlink:type="simple" xlink:show="embed" xlink:actuate="onLoad"/></draw:frame></text:p>
          </table:table-cell>
          <table:table-cell office:value-type="string" table:style-name="tablecell">
            <text:p text:style-name="tablealignleft"> <text:line-break/><draw:frame draw:style-name="media" draw:name="13" text:anchor-type="as-char" draw:z-index="13" svg:width="4.7360416666667cm" style:rel-width="100%" svg:height="3.9422916666667cm" style:rel-height="scale"><draw:image xlink:href="Pictures/6a5e6ca95af10cadc113f5b60e09b606.png" xlink:type="simple" xlink:show="embed" xlink:actuate="onLoad"/></draw:frame> <text:line-break/> <text:line-break/>Les deux bornes ne sont pas en contact.</text:p>
          </table:table-cell>
        </table:table-row>
        <table:table-row>
          <table:table-cell office:value-type="string" table:style-name="tablecell">
            <text:p text:style-name="tablealignleft"> <text:line-break/>Moteur</text:p>
          </table:table-cell>
          <table:table-cell office:value-type="string" table:style-name="tablecell">
            <text:p text:style-name="tablealignleft"><draw:frame draw:style-name="media" draw:name="14" text:anchor-type="as-char" draw:z-index="14" svg:width="2.4870833333333cm" style:rel-width="100%" svg:height="2.0108333333333cm" style:rel-height="scale"><draw:image xlink:href="Pictures/d63c7a8b1526359b00caddbf4920ddee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5" text:anchor-type="as-char" draw:z-index="15" svg:width="4.7360416666667cm" style:rel-width="100%" svg:height="3.9422916666667cm" style:rel-height="scale"><draw:image xlink:href="Pictures/fd300079b155e88c3075782b1fa2b99f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 <text:line-break/>Résistance</text:p>
          </table:table-cell>
          <table:table-cell office:value-type="string" table:style-name="tablecell">
            <text:p text:style-name="tablealignleft"> <text:line-break/><draw:frame draw:style-name="media" draw:name="16" text:anchor-type="as-char" draw:z-index="16" svg:width="2.9897916666667cm" style:rel-width="100%" svg:height="1.0054166666667cm" style:rel-height="scale"><draw:image xlink:href="Pictures/41fb8c3047704e01d37b87d96781730a.png" xlink:type="simple" xlink:show="embed" xlink:actuate="onLoad"/></draw:frame><draw:frame draw:style-name="media" draw:name="17" text:anchor-type="as-char" draw:z-index="17" svg:width="2.4870833333333cm" style:rel-width="100%" svg:height="2.0108333333333cm" style:rel-height="scale"><draw:image xlink:href="Pictures/a613ad2761b55272d93e27f5bd8a1a2c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8" text:anchor-type="as-char" draw:z-index="18" svg:width="4.7889583333333cm" style:rel-width="100%" svg:height="3.9158333333333cm" style:rel-height="scale"><draw:image xlink:href="Pictures/994637b693551d81989922ea7b653c24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 <text:line-break/> <text:line-break/>Diode électroluminescente <text:line-break/> <text:line-break/>(d.e.l.)</text:p>
          </table:table-cell>
          <table:table-cell office:value-type="string" table:style-name="tablecell">
            <text:p text:style-name="tablealignleft"> <text:line-break/><draw:frame draw:style-name="media" draw:name="19" text:anchor-type="as-char" draw:z-index="19" svg:width="0.58208333333333cm" svg:height="0.66145833333333cm"><draw:image xlink:href="Pictures/02e7697c4c018c702223f3fcfe9de611.png" xlink:type="simple" xlink:show="embed" xlink:actuate="onLoad"/></draw:frame><draw:frame draw:style-name="media" draw:name="20" text:anchor-type="as-char" draw:z-index="20" svg:width="2.4870833333333cm" style:rel-width="100%" svg:height="2.0108333333333cm" style:rel-height="scale"><draw:image xlink:href="Pictures/b5f8b0aa2fae3e9dfb1092540c8274f5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1" text:anchor-type="as-char" draw:z-index="21" svg:width="4.6566666666667cm" style:rel-width="100%" svg:height="3.8629166666667cm" style:rel-height="scale"><draw:image xlink:href="Pictures/90a00023ec5f9c6f12507674105f37f7.png" xlink:type="simple" xlink:show="embed" xlink:actuate="onLoad"/></draw:frame></text:p>
          </table:table-cell>
        </table:table-row>
      </table:table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6:28</meta:creation-date>
    <dc:creator>Generated</dc:creator>
    <dc:date>2026-09-02T02::16:28</dc:date>
    <dc:language>en-US</dc:language>
    <meta:editing-cycles>1</meta:editing-cycles>
    <meta:editing-duration>PT0S</meta:editing-duration>
    <dc:title>5eme:semaine_du_7:11:2022</dc:title>
  </office:meta>
</office:document-meta>
</file>