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c718b315c346bd6b1e322216285680.png"/>
  <manifest:file-entry manifest:media-type="image/png" manifest:full-path="Pictures/83d603ef0c77991ad0015fd28bfbdc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https://nuage03.apps.education.fr/index.php/s/cdBMjFzB5ys3FNd</text:p>
      <text:p text:style-name="Text_20_body"><draw:frame draw:style-name="media" draw:name="0" text:anchor-type="as-char" draw:z-index="0" svg:width="21.351875cm" style:rel-width="100%" svg:height="19.473333333333cm" style:rel-height="scale"><draw:image xlink:href="Pictures/bdc718b315c346bd6b1e322216285680.png" xlink:type="simple" xlink:show="embed" xlink:actuate="onLoad"/></draw:frame></text:p>
      <text:h text:style-name="Heading_20_2" text:outline-level="2"><text:bookmark-start text:name="__RefHeading___rappels_sur_la_masse_et_le_volume_3"/><text:bookmark-start text:name="rappels_sur_la_masse_et_le_volume"/>2. Rappels sur la masse et le volume<text:bookmark-end text:name="__RefHeading___rappels_sur_la_masse_et_le_volume_3"/><text:bookmark-end text:name="rappels_sur_la_masse_et_le_volume"/></text:h>
      <text:p text:style-name="Text_20_body">https://nuage03.apps.education.fr/index.php/s/gH63zg7aYbeRSpH</text:p>
      <text:p text:style-name="Text_20_body"><draw:frame draw:style-name="media" draw:name="1" text:anchor-type="as-char" draw:z-index="1" svg:width="22.225cm" style:rel-width="100%" svg:height="11.985625cm" style:rel-height="scale"><draw:image xlink:href="Pictures/83d603ef0c77991ad0015fd28bfbdcd9.png" xlink:type="simple" xlink:show="embed" xlink:actuate="onLoad"/></draw:frame></text:p>
      <text:h text:style-name="Heading_20_2" text:outline-level="2"><text:bookmark-start text:name="__RefHeading___tp_quelle_est_la_masse_d_1l_d_eau_4"/><text:bookmark-start text:name="tp_quelle_est_la_masse_d_1l_d_eau"/>3. TP Quelle est la masse d'1L d'eau ?<text:bookmark-end text:name="__RefHeading___tp_quelle_est_la_masse_d_1l_d_eau_4"/><text:bookmark-end text:name="tp_quelle_est_la_masse_d_1l_d_eau"/></text:h>
      <text:p text:style-name="Text_20_body">Côté exercice : écrire un protocole expérimental pour arriver à mesurer la masse d'1L d'eau (schéma + phrases)</text:p>
      <text:p text:style-name="Text_20_body">Vous vous adressez à une personne qui n'a jamais manipulé.</text:p>
      <text:p text:style-name="Text_20_body">Matériel utilisable :</text:p>
      <text:p text:style-name="Text_20_body">- balance</text:p>
      <text:p text:style-name="Text_20_body">- fiole jaugée 100 mL ou 50 mL</text:p>
      <text:p text:style-name="Text_20_body">- éprouvette 100 mL</text:p>
      <text:p text:style-name="Text_20_body">- pissette</text:p>
      <text:p text:style-name="Text_20_body">- bécher 250 mL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</text:p>
      <text:p text:style-name="Text_20_body">- Chap Id Acides et bases</text:p>
      <text:p text:style-name="Text_20_body">- Chap IIa Les propriétés des états de l'e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4:05</meta:creation-date>
    <dc:creator>Generated</dc:creator>
    <dc:date>2026-09-02T05::54:05</dc:date>
    <dc:language>en-US</dc:language>
    <meta:editing-cycles>1</meta:editing-cycles>
    <meta:editing-duration>PT0S</meta:editing-duration>
    <dc:title>5eme20252026:seance_10</dc:title>
  </office:meta>
</office:document-meta>
</file>