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cbec35e970dfebcda49e1e3810575b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20252026:seance_12"/><text:bookmark-start text:name="__RefHeading___seance_12_1"/><text:bookmark-start text:name="seance_12"/>Séance 12<text:bookmark-end text:name="__RefHeading___seance_12_1"/><text:bookmark-end text:name="seance_12"/></text:h>
      <text:h text:style-name="Heading_20_2" text:outline-level="2"><text:bookmark-start text:name="__RefHeading___correction_activite_1_p_30_2"/><text:bookmark-start text:name="correction_activite_1_p_30"/>1. Correction activité 1 p 30<text:bookmark-end text:name="__RefHeading___correction_activite_1_p_30_2"/><text:bookmark-end text:name="correction_activite_1_p_30"/></text:h>
      <text:p text:style-name="Text_20_body">1. V<text:span text:style-name="sub">EAU</text:span> = 60 mL</text:p>
      <text:p text:style-name="Text_20_body">2. V<text:span text:style-name="sub">TOTAL</text:span> = 66 mL</text:p>
      <text:p text:style-name="Text_20_body">3. V<text:span text:style-name="sub">TOTAL</text:span> = V<text:span text:style-name="sub">EAU</text:span> + V<text:span text:style-name="sub">SOLIDE</text:span></text:p>
      <text:p text:style-name="Text_20_body">4. V<text:span text:style-name="sub">SOLIDE</text:span> &lt;sub&gt; &lt;/sub&gt; = V<text:span text:style-name="sub">TOTAL</text:span> - V<text:span text:style-name="sub">EAU</text:span> = 66 - 60 = 6 mL</text:p>
      <text:p text:style-name="Text_20_body">5. Le solide prend la place de l'eau et la déplace.<text:line-break/>
6. Les solides qui flottent. Les solides qui se dissolvent dans l'eau.</text:p>
      <text:h text:style-name="Heading_20_2" text:outline-level="2"><text:bookmark-start text:name="__RefHeading___suite_de_la_lecon_3"/><text:bookmark-start text:name="suite_de_la_lecon"/>2. suite de la leçon :<text:bookmark-end text:name="__RefHeading___suite_de_la_lecon_3"/><text:bookmark-end text:name="suite_de_la_lecon"/></text:h>
      <text:p text:style-name="Text_20_body">https://nuage03.apps.education.fr/index.php/s/7ZK2bagdqfjdsFK</text:p>
      <text:h text:style-name="Heading_20_2" text:outline-level="2"><text:bookmark-start text:name="__RefHeading___tp_masse_d_1l_d_eau_partie_iii_4"/><text:bookmark-start text:name="tp_masse_d_1l_d_eau_partie_iii"/>3. TP masse d'1L d'eau (partie III)<text:bookmark-end text:name="__RefHeading___tp_masse_d_1l_d_eau_partie_iii_4"/><text:bookmark-end text:name="tp_masse_d_1l_d_eau_partie_iii"/></text:h>
      <text:p text:style-name="Text_20_body">1. Mesurer la masse de 6 volumes d'eau compris entre 10 et 100 mL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Volume en mL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Masse en mL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2. Tracer le graphique représentant la masse en fonction du volume.</text:p>
      <text:p text:style-name="Text_20_body">- tracer les axes en mettant un nom et une unité pour chaque</text:p>
      <text:p text:style-name="Text_20_body">- graduer avec l'échelle 1 cm pour 10 mL et 1 cm pour 10 g</text:p>
      <text:p text:style-name="Text_20_body">- placer les points en forme de “+”</text:p>
      <text:p text:style-name="Text_20_body">- mettre un titre : “Evolution de la masse en fonction du volume”</text:p>
      <text:p text:style-name="Text_20_body">- NE PAS RELIER LES POINTS (on le fera ensemble la semaine prochaine)</text:p>
      <text:h text:style-name="Heading_20_2" text:outline-level="2"><text:bookmark-start text:name="__RefHeading___a_faire_pour_la_semaine_prochaine_5"/><text:bookmark-start text:name="a_faire_pour_la_semaine_prochaine"/>4. A faire pour la semaine prochaine<text:bookmark-end text:name="__RefHeading___a_faire_pour_la_semaine_prochaine_5"/><text:bookmark-end text:name="a_faire_pour_la_semaine_prochaine"/></text:h>
      <text:p text:style-name="Text_20_body">S'entrainer à convertir des unités sur ELEA.</text:p>
      <text:p text:style-name="Text_20_body">Il faut être arrivé au minimum au niveau 2 pour les conversions de longueurs.</text:p>
      <text:p text:style-name="Text_20_body"><draw:frame draw:style-name="media" draw:name="0" text:anchor-type="as-char" draw:z-index="0" svg:width="25.743958333333cm" style:rel-width="100%" svg:height="10.795cm" style:rel-height="scale"><draw:image xlink:href="Pictures/0cbec35e970dfebcda49e1e3810575b0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0::09:25</meta:creation-date>
    <dc:creator>Generated</dc:creator>
    <dc:date>2026-09-02T10::09:25</dc:date>
    <dc:language>en-US</dc:language>
    <meta:editing-cycles>1</meta:editing-cycles>
    <meta:editing-duration>PT0S</meta:editing-duration>
    <dc:title>5eme20252026:seance_12</dc:title>
  </office:meta>
</office:document-meta>
</file>