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eb908e9c3eb195ab5d020af9795ac0.png"/>
  <manifest:file-entry manifest:media-type="image/png" manifest:full-path="Pictures/9037d15c72b557b905c3801f1925a4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retour_sur_les_exercices_2"/><text:bookmark-start text:name="retour_sur_les_exercices"/>1. Retour sur les exercices<text:bookmark-end text:name="__RefHeading___retour_sur_les_exercices_2"/><text:bookmark-end text:name="retour_sur_les_exercices"/></text:h>
      <text:h text:style-name="Heading_20_2" text:outline-level="2"><text:bookmark-start text:name="__RefHeading___controle_sur_le_chapitre_iib_3"/><text:bookmark-start text:name="controle_sur_le_chapitre_iib"/>2. Contrôle sur le chapitre IIb<text:bookmark-end text:name="__RefHeading___controle_sur_le_chapitre_iib_3"/><text:bookmark-end text:name="controle_sur_le_chapitre_iib"/></text:h>
      <text:h text:style-name="Heading_20_2" text:outline-level="2"><text:bookmark-start text:name="__RefHeading___tp_vaporisation_de_l_eau_4"/><text:bookmark-start text:name="tp_vaporisation_de_l_eau"/>3. TP Vaporisation de l'eau<text:bookmark-end text:name="__RefHeading___tp_vaporisation_de_l_eau_4"/><text:bookmark-end text:name="tp_vaporisation_de_l_eau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Préparer un tableau (à faire côté exercice) :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<text:line-break/>Température en °C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header"><text:p text:style-name="Table_20_Heading">Temps en s</text:p></table:table-cell><table:table-cell office:value-type="string" table:style-name="tablecell"/><table:table-cell office:value-type="string" table:style-name="tablecell"><text:p text:style-name="tablealignleft">30</text:p></table:table-cell><table:table-cell office:value-type="string" table:style-name="tablecell"><text:p text:style-name="tablealignleft">60</text:p></table:table-cell><table:table-cell office:value-type="string" table:style-name="tablecell"><text:p text:style-name="tablealignleft">90</text:p></table:table-cell><table:table-cell office:value-type="string" table:style-name="tablecell"><text:p text:style-name="tablealignleft">120</text:p></table:table-cell><table:table-cell office:value-type="string" table:style-name="tablecell"><text:p text:style-name="tablealignleft">150</text:p></table:table-cell><table:table-cell office:value-type="string" table:style-name="tablecell"><text:p text:style-name="tablealignleft">180</text:p></table:table-cell><table:table-cell office:value-type="string" table:style-name="tablecell"><text:p text:style-name="tablealignleft">210</text:p></table:table-cell><table:table-cell office:value-type="string" table:style-name="tablecell"><text:p text:style-name="tablealignleft">240</text:p></table:table-cell><table:table-cell office:value-type="string" table:style-name="tablecell"><text:p text:style-name="tablealignleft">270</text:p></table:table-cell><table:table-cell office:value-type="string" table:style-name="tablecell"><text:p text:style-name="tablealignleft">300</text:p></table:table-cell><table:table-cell office:value-type="string" table:style-name="tablecell"><text:p text:style-name="tablealignleft">330</text:p></table:table-cell><table:table-cell office:value-type="string" table:style-name="tablecell"><text:p text:style-name="tablealignleft">360</text:p></table:table-cell><table:table-cell office:value-type="string" table:style-name="tablecell"><text:p text:style-name="tablealignleft">390</text:p></table:table-cell><table:table-cell office:value-type="string" table:style-name="tablecell"><text:p text:style-name="tablealignleft">420</text:p></table:table-cell><table:table-cell office:value-type="string" table:style-name="tablecell"><text:p text:style-name="tablealignleft">450</text:p></table:table-cell><table:table-cell office:value-type="string" table:style-name="tablecell"><text:p text:style-name="tablealignleft">480</text:p></table:table-cell></table:table-row></table:table><text:p text:style-name="Text_20_body">jusqu'à 480s. Ce n'est pas la peine de le remplir totalement maintenant, on peut le remplir lors de la prise de mesure.</text:p><text:p text:style-name="Text_20_body">2. Prendre la température toutes les 30s jusqu'à la fin de la vidéo. Rappel 1min = 60s , 1min30s = 90s</text:p><text:p text:style-name="Text_20_body">(vous avez le droit de couper le son)</text:p><text:p text:style-name="Text_20_body">3. Représenter graphiquement l'évolution de la température en fonction du temps. 1cm pour 10°C sur l'ordonnée et 1cm pour 30s pour l'abscisse.</text:p><text:p text:style-name="Text_20_body">Aide pour le graphique :</text:p><text:p text:style-name="Text_20_body">- tracer l'axe des ordonnées (vertical)</text:p><text:p text:style-name="Text_20_body">- graduer en partant de 110°C en haut puis tous les 1cm, enlever 10°C jusqu'à 0°C.</text:p><text:p text:style-name="Text_20_body">- tracer l'axe des abscisses (horizontal) à partir de 0°C</text:p><text:p text:style-name="Text_20_body">- graduer l'axe des abscisses en partant de 0s puis tous les 1cm ajouter 30s</text:p><text:p text:style-name="Text_20_body">- mettre le nom des axes : température et temps</text:p><text:p text:style-name="Text_20_body">- mettre les unités des axes : température en °C et temps en s</text:p><text:p text:style-name="Text_20_body">- mettre le titre : “Évolution de la température en fonction du temps”</text:p><text:p text:style-name="Text_20_body"><draw:frame draw:style-name="media" draw:name="0" text:anchor-type="as-char" draw:z-index="0" svg:width="17.118541666667cm" style:rel-width="100%" svg:height="10.609791666667cm" style:rel-height="scale"><draw:image xlink:href="Pictures/a1eb908e9c3eb195ab5d020af9795ac0.png" xlink:type="simple" xlink:show="embed" xlink:actuate="onLoad"/></draw:frame></text:p><text:p text:style-name="Text_20_body">- placer les points</text:p><text:p text:style-name="Text_20_body">- relier les points à main levée (on ne relie les points à la règle que si les points sont alignés)</text:p></table:table-cell></table:table-row></table:table></draw:text-box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Finir le graphique sur la vaporisation de l'eau.</text:p>
      <text:p text:style-name="Text_20_body">Pour les absents ou ceux qui n'ont pas obtenu de mesures, prenez ces mesures :</text:p>
      <text:p text:style-name="Text_20_body"><draw:frame draw:style-name="media" draw:name="1" text:anchor-type="as-char" draw:z-index="1" svg:width="32.808333333333cm" style:rel-width="100%" svg:height="10.4775cm" style:rel-height="scale"><draw:image xlink:href="Pictures/9037d15c72b557b905c3801f1925a48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4:53</meta:creation-date>
    <dc:creator>Generated</dc:creator>
    <dc:date>2026-09-01T19::14:53</dc:date>
    <dc:language>en-US</dc:language>
    <meta:editing-cycles>1</meta:editing-cycles>
    <meta:editing-duration>PT0S</meta:editing-duration>
    <dc:title>5eme20252026:seance_14</dc:title>
  </office:meta>
</office:document-meta>
</file>