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f51421595fa5d69b7dd9f12dab58d1.png"/>
  <manifest:file-entry manifest:media-type="image/png" manifest:full-path="Pictures/ef8a879d90a168d7e21e59e48e623572.png"/>
  <manifest:file-entry manifest:media-type="image/png" manifest:full-path="Pictures/400e0bfd35ea6f31c1e5eb000a5a5e2e.png"/>
  <manifest:file-entry manifest:media-type="image/png" manifest:full-path="Pictures/5b444f6778ac0513faa7edaea240a4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graphique_de_la_vaporisation_de_l_eau_2"/><text:bookmark-start text:name="graphique_de_la_vaporisation_de_l_eau"/>1. Graphique de la vaporisation de l'eau<text:bookmark-end text:name="__RefHeading___graphique_de_la_vaporisation_de_l_eau_2"/><text:bookmark-end text:name="graphique_de_la_vaporisation_de_l_eau"/></text:h>
      <text:h text:style-name="Heading_20_2" text:outline-level="2"><text:bookmark-start text:name="__RefHeading___solidification_de_l_eau_et_fusion_de_l_eau_3"/><text:bookmark-start text:name="solidification_de_l_eau_et_fusion_de_l_eau"/>2. Solidification de l'eau et fusion de l'eau<text:bookmark-end text:name="__RefHeading___solidification_de_l_eau_et_fusion_de_l_eau_3"/><text:bookmark-end text:name="solidification_de_l_eau_et_fusion_de_l_eau"/></text:h>
      <text:p text:style-name="Text_20_body">Graphique en utilisant ces photos.</text:p>
      <text:h text:style-name="Heading_20_3" text:outline-level="3"><text:bookmark-start text:name="__RefHeading___solidification_de_l_eau_4"/><text:bookmark-start text:name="solidification_de_l_eau"/>Solidification de l'eau :<text:bookmark-end text:name="__RefHeading___solidification_de_l_eau_4"/><text:bookmark-end text:name="solidification_de_l_eau"/></text:h>
      <text:p text:style-name="Text_20_body">Décrire l'évolution de la température</text:p>
      <text:h text:style-name="Heading_20_3" text:outline-level="3"><text:bookmark-start text:name="__RefHeading___fusion_de_l_eau_5"/><text:bookmark-start text:name="fusion_de_l_eau"/>Fusion de l'eau :<text:bookmark-end text:name="__RefHeading___fusion_de_l_eau_5"/><text:bookmark-end text:name="fusion_de_l_eau"/></text:h>
      <text:h text:style-name="Heading_20_2" text:outline-level="2"><text:bookmark-start text:name="__RefHeading___lecon_chapitre_iii_les_changements_d_etat_de_la_matiere_6"/><text:bookmark-start text:name="lecon_chapitre_iii_les_changements_d_etat_de_la_matiere"/>3. Leçon Chapitre III Les changements d'état de la matière<text:bookmark-end text:name="__RefHeading___lecon_chapitre_iii_les_changements_d_etat_de_la_matiere_6"/><text:bookmark-end text:name="lecon_chapitre_iii_les_changements_d_etat_de_la_matiere"/></text:h>
      <text:p text:style-name="Text_20_body">https://nuage03.apps.education.fr/index.php/s/Gt22Jyn5aDWAayg</text:p>
      <text:p text:style-name="Text_20_body"><draw:frame draw:style-name="media" draw:name="0" text:anchor-type="as-char" draw:z-index="0" svg:width="24.050625cm" style:rel-width="100%" svg:height="11.482916666667cm" style:rel-height="scale"><draw:image xlink:href="Pictures/def51421595fa5d69b7dd9f12dab58d1.png" xlink:type="simple" xlink:show="embed" xlink:actuate="onLoad"/></draw:frame></text:p>
      <text:p text:style-name="Text_20_body"><draw:frame draw:style-name="media" draw:name="1" text:anchor-type="as-char" draw:z-index="1" svg:width="19.499791666667cm" style:rel-width="100%" svg:height="7.9375cm" style:rel-height="scale"><draw:image xlink:href="Pictures/ef8a879d90a168d7e21e59e48e623572.png" xlink:type="simple" xlink:show="embed" xlink:actuate="onLoad"/></draw:frame></text:p>
      <text:p text:style-name="Text_20_body"><draw:frame draw:style-name="media" draw:name="2" text:anchor-type="as-char" draw:z-index="2" svg:width="18.785416666667cm" style:rel-width="100%" svg:height="7.8052083333333cm" style:rel-height="scale"><draw:image xlink:href="Pictures/400e0bfd35ea6f31c1e5eb000a5a5e2e.png" xlink:type="simple" xlink:show="embed" xlink:actuate="onLoad"/></draw:frame></text:p>
      <text:p text:style-name="Text_20_body"><draw:frame draw:style-name="media" draw:name="3" text:anchor-type="as-char" draw:z-index="3" svg:width="18.335625cm" style:rel-width="100%" svg:height="9.5514583333333cm" style:rel-height="scale"><draw:image xlink:href="Pictures/5b444f6778ac0513faa7edaea240a498.png" xlink:type="simple" xlink:show="embed" xlink:actuate="onLoad"/></draw:frame></text:p>
      <text:h text:style-name="Heading_20_2" text:outline-level="2"><text:bookmark-start text:name="__RefHeading___pour_la_prochaine_fois_7"/><text:bookmark-start text:name="pour_la_prochaine_fois"/>4. Pour la prochaine fois<text:bookmark-end text:name="__RefHeading___pour_la_prochaine_fois_7"/><text:bookmark-end text:name="pour_la_prochaine_fois"/></text:h>
      <text:p text:style-name="Text_20_body">DS Chp II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5:26</meta:creation-date>
    <dc:creator>Generated</dc:creator>
    <dc:date>2026-09-01T23::45:26</dc:date>
    <dc:language>en-US</dc:language>
    <meta:editing-cycles>1</meta:editing-cycles>
    <meta:editing-duration>PT0S</meta:editing-duration>
    <dc:title>5eme20252026:seance_15</dc:title>
  </office:meta>
</office:document-meta>
</file>