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f51421595fa5d69b7dd9f12dab58d1.png"/>
  <manifest:file-entry manifest:media-type="image/png" manifest:full-path="Pictures/ef8a879d90a168d7e21e59e48e623572.png"/>
  <manifest:file-entry manifest:media-type="image/png" manifest:full-path="Pictures/400e0bfd35ea6f31c1e5eb000a5a5e2e.png"/>
  <manifest:file-entry manifest:media-type="image/png" manifest:full-path="Pictures/5b444f6778ac0513faa7edaea240a4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16"/><text:bookmark-start text:name="__RefHeading___seance_16_1"/><text:bookmark-start text:name="seance_16"/>Séance 16<text:bookmark-end text:name="__RefHeading___seance_16_1"/><text:bookmark-end text:name="seance_16"/></text:h>
      <text:h text:style-name="Heading_20_2" text:outline-level="2"><text:bookmark-start text:name="__RefHeading___lecon_chapitre_iii_les_changements_d_etat_de_la_matiere_2"/><text:bookmark-start text:name="lecon_chapitre_iii_les_changements_d_etat_de_la_matiere"/>1. Leçon Chapitre III Les changements d'état de la matière<text:bookmark-end text:name="__RefHeading___lecon_chapitre_iii_les_changements_d_etat_de_la_matiere_2"/><text:bookmark-end text:name="lecon_chapitre_iii_les_changements_d_etat_de_la_matiere"/></text:h>
      <text:p text:style-name="Text_20_body">https://nuage03.apps.education.fr/index.php/s/Gt22Jyn5aDWAayg</text:p>
      <text:p text:style-name="Text_20_body"><draw:frame draw:style-name="media" draw:name="0" text:anchor-type="as-char" draw:z-index="0" svg:width="24.050625cm" style:rel-width="100%" svg:height="11.482916666667cm" style:rel-height="scale"><draw:image xlink:href="Pictures/def51421595fa5d69b7dd9f12dab58d1.png" xlink:type="simple" xlink:show="embed" xlink:actuate="onLoad"/></draw:frame></text:p>
      <text:p text:style-name="Text_20_body"><draw:frame draw:style-name="media" draw:name="1" text:anchor-type="as-char" draw:z-index="1" svg:width="19.499791666667cm" style:rel-width="100%" svg:height="7.9375cm" style:rel-height="scale"><draw:image xlink:href="Pictures/ef8a879d90a168d7e21e59e48e623572.png" xlink:type="simple" xlink:show="embed" xlink:actuate="onLoad"/></draw:frame></text:p>
      <text:p text:style-name="Text_20_body"><draw:frame draw:style-name="media" draw:name="2" text:anchor-type="as-char" draw:z-index="2" svg:width="18.785416666667cm" style:rel-width="100%" svg:height="7.8052083333333cm" style:rel-height="scale"><draw:image xlink:href="Pictures/400e0bfd35ea6f31c1e5eb000a5a5e2e.png" xlink:type="simple" xlink:show="embed" xlink:actuate="onLoad"/></draw:frame></text:p>
      <text:p text:style-name="Text_20_body"><draw:frame draw:style-name="media" draw:name="3" text:anchor-type="as-char" draw:z-index="3" svg:width="18.335625cm" style:rel-width="100%" svg:height="9.5514583333333cm" style:rel-height="scale"><draw:image xlink:href="Pictures/5b444f6778ac0513faa7edaea240a498.png" xlink:type="simple" xlink:show="embed" xlink:actuate="onLoad"/></draw:frame></text:p>
      <text:p text:style-name="Text_20_body">L'endroit où la courbe est horizontale s'appelle un <text:span text:style-name="Strong_20_Emphasis">palier de température</text:span>.</text:p>
      <text:h text:style-name="Heading_20_2" text:outline-level="2"><text:bookmark-start text:name="__RefHeading___conservation_de_la_masse_lors_de_la_fusion_de_l_eau_3"/><text:bookmark-start text:name="conservation_de_la_masse_lors_de_la_fusion_de_l_eau"/>Conservation de la masse lors de la fusion de l'eau<text:bookmark-end text:name="__RefHeading___conservation_de_la_masse_lors_de_la_fusion_de_l_eau_3"/><text:bookmark-end text:name="conservation_de_la_masse_lors_de_la_fusion_de_l_eau"/></text:h>
      <text:p text:style-name="Text_20_body">On mesure la masse d'un glaçon : 114 g</text:p>
      <text:p text:style-name="Text_20_body">On le laisse fondre.</text:p>
      <text:p text:style-name="Text_20_body">On mesure la masse de l'eau liquide obtenue : 114 g</text:p>
      <text:p text:style-name="Text_20_body">Lors d'un changement d'état, la <text:span text:style-name="Strong_20_Emphasis">masse se conserve</text:span>.</text:p>
      <text:h text:style-name="Heading_20_2" text:outline-level="2"><text:bookmark-start text:name="__RefHeading___tp_conservation_de_la_masse_lors_d_un_changement_d_etat_4"/><text:bookmark-start text:name="tp_conservation_de_la_masse_lors_d_un_changement_d_etat"/>2. TP conservation de la masse lors d'un changement d'état<text:bookmark-end text:name="__RefHeading___tp_conservation_de_la_masse_lors_d_un_changement_d_etat_4"/><text:bookmark-end text:name="tp_conservation_de_la_masse_lors_d_un_changement_d_etat"/></text:h>
      <text:h text:style-name="Heading_20_2" text:outline-level="2"><text:bookmark-start text:name="__RefHeading___NoTitle_5"/><text:bookmark-start text:name="section"/><text:bookmark-end text:name="__RefHeading___NoTitle_5"/><text:bookmark-end text:name="section"/></text:h>
      <text:p text:style-name="Text_20_body">Lors de la solidification de l'eau, le volume augmente et la masse se __conserve __ (elle est constante).</text:p>
      <text:p text:style-name="Text_20_body">(à marquer à la fin de la leçon)</text:p>
      <text:h text:style-name="Heading_20_2" text:outline-level="2"><text:bookmark-start text:name="__RefHeading___exercice_graphique_6"/><text:bookmark-start text:name="exercice_graphique"/>3. Exercice graphique<text:bookmark-end text:name="__RefHeading___exercice_graphique_6"/><text:bookmark-end text:name="exercice_graphique"/></text:h>
      <text:p text:style-name="Text_20_body">https://nuage03.apps.education.fr/index.php/s/oaP8g4G3arHk8Zr</text:p>
      <text:h text:style-name="Heading_20_2" text:outline-level="2"><text:bookmark-start text:name="__RefHeading___pour_la_prochaine_fois_7"/><text:bookmark-start text:name="pour_la_prochaine_fois"/>4. Pour la prochaine fois<text:bookmark-end text:name="__RefHeading___pour_la_prochaine_fois_7"/><text:bookmark-end text:name="pour_la_prochaine_fois"/></text:h>
      <text:p text:style-name="Text_20_body">Finir l'exercice</text:p>
      <text:p text:style-name="Text_20_body">DS sur cette leç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8::00:06</meta:creation-date>
    <dc:creator>Generated</dc:creator>
    <dc:date>2026-09-01T08::00:06</dc:date>
    <dc:language>en-US</dc:language>
    <meta:editing-cycles>1</meta:editing-cycles>
    <meta:editing-duration>PT0S</meta:editing-duration>
    <dc:title>5eme20252026:seance_16</dc:title>
  </office:meta>
</office:document-meta>
</file>