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8eacb0d3198626ce1f147934ad59277.png"/>
  <manifest:file-entry manifest:media-type="image/png" manifest:full-path="Pictures/fdd18b7273ecf6f8db86be69bdd1d854.png"/>
  <manifest:file-entry manifest:media-type="image/png" manifest:full-path="Pictures/bc9bf0ffb35cee474695c9dd0950b4f6.png"/>
  <manifest:file-entry manifest:media-type="image/png" manifest:full-path="Pictures/a14645c452fb06b467d6c907d3b0d0c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2"/><text:bookmark-start text:name="__RefHeading___seance_2_1"/><text:bookmark-start text:name="seance_2"/>Séance 2<text:bookmark-end text:name="__RefHeading___seance_2_1"/><text:bookmark-end text:name="seance_2"/></text:h>
      <text:h text:style-name="Heading_20_2" text:outline-level="2"><text:bookmark-start text:name="__RefHeading___comment_detecter_la_presence_d_eau_tp_-_cours_suite_et_fin_2"/><text:bookmark-start text:name="comment_detecter_la_presence_d_eau_tp_-_cours_suite_et_fin"/>1. Comment détecter la présence d'eau ? TP - cours (suite et fin)<text:bookmark-end text:name="__RefHeading___comment_detecter_la_presence_d_eau_tp_-_cours_suite_et_fin_2"/><text:bookmark-end text:name="comment_detecter_la_presence_d_eau_tp_-_cours_suite_et_fin"/></text:h>
      <text:p text:style-name="Text_20_body">https://nuage03.apps.education.fr/index.php/s/QKCrcRgXS8tNJY8</text:p>
      <text:p text:style-name="Text_20_body"><draw:frame draw:style-name="media" draw:name="0" text:anchor-type="as-char" draw:z-index="0" svg:width="12.620625cm" svg:height="6.1383333333333cm"><draw:image xlink:href="Pictures/c8eacb0d3198626ce1f147934ad59277.png" xlink:type="simple" xlink:show="embed" xlink:actuate="onLoad"/></draw:frame><draw:frame draw:style-name="media" draw:name="1" text:anchor-type="as-char" draw:z-index="1" svg:width="23.600833333333cm" style:rel-width="100%" svg:height="33.469791666667cm" style:rel-height="scale"><draw:image xlink:href="Pictures/fdd18b7273ecf6f8db86be69bdd1d854.png" xlink:type="simple" xlink:show="embed" xlink:actuate="onLoad"/></draw:frame></text:p>
      <text:h text:style-name="Heading_20_2" text:outline-level="2"><text:bookmark-start text:name="__RefHeading___a_faire_pour_la_semaine_prochaine_3"/><text:bookmark-start text:name="a_faire_pour_la_semaine_prochaine"/>3. À faire pour la semaine prochaine<text:bookmark-end text:name="__RefHeading___a_faire_pour_la_semaine_prochaine_3"/><text:bookmark-end text:name="a_faire_pour_la_semaine_prochaine"/></text:h>
      <text:p text:style-name="Text_20_body">Recopier les schémas (avec légende) de la leçon côté exercice.</text:p>
      <text:p text:style-name="Text_20_body"><draw:frame draw:style-name="media" draw:name="2" text:anchor-type="as-char" draw:z-index="2" svg:width="20.79625cm" style:rel-width="100%" svg:height="6.2441666666667cm" style:rel-height="scale"><draw:image xlink:href="Pictures/bc9bf0ffb35cee474695c9dd0950b4f6.png" xlink:type="simple" xlink:show="embed" xlink:actuate="onLoad"/></draw:frame></text:p>
      <text:p text:style-name="Text_20_body"><draw:frame draw:style-name="media" draw:name="3" text:anchor-type="as-char" draw:z-index="3" svg:width="11.853333333333cm" svg:height="11.43cm"><draw:image xlink:href="Pictures/a14645c452fb06b467d6c907d3b0d0c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21:00</meta:creation-date>
    <dc:creator>Generated</dc:creator>
    <dc:date>2026-09-02T07::21:00</dc:date>
    <dc:language>en-US</dc:language>
    <meta:editing-cycles>1</meta:editing-cycles>
    <meta:editing-duration>PT0S</meta:editing-duration>
    <dc:title>5eme20252026:seance_2</dc:title>
  </office:meta>
</office:document-meta>
</file>