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49d658991dc9af8d9df4f7d9f8d4a9.png"/>
  <manifest:file-entry manifest:media-type="image/png" manifest:full-path="Pictures/b8356a68bbfb7439531f8d9858639ce2.png"/>
  <manifest:file-entry manifest:media-type="image/png" manifest:full-path="Pictures/df5ba4c8fe1c65c382f099028a53df98.png"/>
  <manifest:file-entry manifest:media-type="image/png" manifest:full-path="Pictures/fcf4727b7a20e4bf14ec4d03105326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ds_sur_chp_iv_2"/><text:bookmark-start text:name="ds_sur_chp_iv"/>1. DS sur chp IV<text:bookmark-end text:name="__RefHeading___ds_sur_chp_iv_2"/><text:bookmark-end text:name="ds_sur_chp_iv"/></text:h>
      <text:h text:style-name="Heading_20_2" text:outline-level="2"><text:bookmark-start text:name="__RefHeading___le_systeme_solaire_3"/><text:bookmark-start text:name="le_systeme_solaire"/>2. Le système solaire<text:bookmark-end text:name="__RefHeading___le_systeme_solaire_3"/><text:bookmark-end text:name="le_systeme_solaire"/></text:h>
      <text:p text:style-name="Text_20_body">Dessiner à l'échelle le système solaire côté exercice</text:p>
      <text:p text:style-name="Text_20_body">Et si le rayon de l’orbite de Neptune était de 10cm ?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>
            <text:p text:style-name="tablealignleft">réalité rayon</text:p>
          </table:table-cell>
          <table:table-cell office:value-type="string" table:style-name="tablecell">
            <text:p text:style-name="tablealignleft">maquette rayon</text:p>
          </table:table-cell>
        </table:table-row>
        <table:table-row>
          <table:table-cell office:value-type="string" table:style-name="tableheader">
            <text:p text:style-name="Table_20_Heading">Distance entre le Soleil et</text:p>
          </table:table-cell>
          <table:table-cell office:value-type="string" table:style-name="tablecell">
            <text:p text:style-name="tablealignleft">en km</text:p>
          </table:table-cell>
          <table:table-cell office:value-type="string" table:style-name="tablecell">
            <text:p text:style-name="tablealignleft">en cm</text:p>
          </table:table-cell>
        </table:table-row>
        <table:table-row>
          <table:table-cell office:value-type="string" table:style-name="tableheader">
            <text:p text:style-name="Table_20_Heading">Mercure</text:p>
          </table:table-cell>
          <table:table-cell office:value-type="string" table:style-name="tablecell">
            <text:p text:style-name="tablealignleft">5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Vénus</text:p>
          </table:table-cell>
          <table:table-cell office:value-type="string" table:style-name="tablecell">
            <text:p text:style-name="tablealignleft">10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erre</text:p>
          </table:table-cell>
          <table:table-cell office:value-type="string" table:style-name="tablecell">
            <text:p text:style-name="tablealignleft">150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rs</text:p>
          </table:table-cell>
          <table:table-cell office:value-type="string" table:style-name="tablecell">
            <text:p text:style-name="tablealignleft">22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upiter</text:p>
          </table:table-cell>
          <table:table-cell office:value-type="string" table:style-name="tablecell">
            <text:p text:style-name="tablealignleft">77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aturne</text:p>
          </table:table-cell>
          <table:table-cell office:value-type="string" table:style-name="tablecell">
            <text:p text:style-name="tablealignleft">1 427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Uranus</text:p>
          </table:table-cell>
          <table:table-cell office:value-type="string" table:style-name="tablecell">
            <text:p text:style-name="tablealignleft">2 869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eptune</text:p>
          </table:table-cell>
          <table:table-cell office:value-type="string" table:style-name="tablecell">
            <text:p text:style-name="tablealignleft">4 497 000 000</text:p>
          </table:table-cell>
          <table:table-cell office:value-type="string" table:style-name="tablecell">
            <text:p text:style-name="tablealignleft">10,00</text:p>
          </table:table-cell>
        </table:table-row>
      </table:table>
      <text:p text:style-name="Text_20_body">Pour chaque planète, calculer le rayon en faisant un produit en croix. Faire le tableau et écrire le calcul pour au moins 2 planètes.</text:p>
      <text:p text:style-name="Text_20_body">En vidéo :</text:p>
      <text:p text:style-name="Text_20_body">On doit obtenir :</text:p>
      <text:p text:style-name="Text_20_body"><draw:frame draw:style-name="media" draw:name="0" text:anchor-type="as-char" draw:z-index="0" svg:width="21.166666666667cm" style:rel-width="100%" svg:height="29.739166666667cm" style:rel-height="scale"><draw:image xlink:href="Pictures/e449d658991dc9af8d9df4f7d9f8d4a9.png" xlink:type="simple" xlink:show="embed" xlink:actuate="onLoad"/></draw:frame></text:p>
      <text:p text:style-name="Text_20_body">Si vous êtes motivés ou s'il pleut ce week-end.</text:p>
      <text:p text:style-name="Text_20_body">Taille comparées des planètes</text:p>
      <text:p text:style-name="Text_20_body">Et si Jupiter avait un rayon de 3cm ?</text:p>
      <text:p text:style-name="Text_20_body"><draw:frame draw:style-name="media" draw:name="1" text:anchor-type="as-char" draw:z-index="1" svg:width="9.8689583333333cm" style:rel-width="100%" svg:height="4.9741666666667cm" style:rel-height="scale"><draw:image xlink:href="Pictures/b8356a68bbfb7439531f8d9858639ce2.png" xlink:type="simple" xlink:show="embed" xlink:actuate="onLoad"/></draw:frame></text:p>
      <text:p text:style-name="Text_20_body">En vidéo :</text:p>
      <text:p text:style-name="Text_20_body">Pour obtenir ça :</text:p>
      <text:p text:style-name="Text_20_body"><draw:frame draw:style-name="media" draw:name="2" text:anchor-type="as-char" draw:z-index="2" svg:width="21.166666666667cm" style:rel-width="100%" svg:height="30.056666666667cm" style:rel-height="scale"><draw:image xlink:href="Pictures/df5ba4c8fe1c65c382f099028a53df98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- Être capable de refaire les dessins à l'échelle.</text:p>
      <text:p text:style-name="Text_20_body">- Sophie Adenot est dans l'espace à 400 km d'altitude. Dessiner la Terre avec la Lune à l'échelle en mettant le centre de la Terre à 15 cm du centre de la Lune.</text:p>
      <text:p text:style-name="Text_20_body"><draw:frame draw:style-name="media" draw:name="3" text:anchor-type="as-char" draw:z-index="3" svg:width="19.552708333333cm" style:rel-width="100%" svg:height="10.980208333333cm" style:rel-height="scale"><draw:image xlink:href="Pictures/fcf4727b7a20e4bf14ec4d03105326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52:54</meta:creation-date>
    <dc:creator>Generated</dc:creator>
    <dc:date>2026-09-02T01::52:54</dc:date>
    <dc:language>en-US</dc:language>
    <meta:editing-cycles>1</meta:editing-cycles>
    <meta:editing-duration>PT0S</meta:editing-duration>
    <dc:title>5eme20252026:seance_20</dc:title>
  </office:meta>
</office:document-meta>
</file>