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f4727b7a20e4bf14ec4d0310532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test_sur_un_dessin_a_l_echelle_2"/><text:bookmark-start text:name="test_sur_un_dessin_a_l_echelle"/>1. Test sur un dessin à l'échelle.<text:bookmark-end text:name="__RefHeading___test_sur_un_dessin_a_l_echelle_2"/><text:bookmark-end text:name="test_sur_un_dessin_a_l_echelle"/></text:h>
      <text:p text:style-name="Text_20_body">Sophie Adenot est dans l'espace à 400 km d'altitude. Dessiner la Terre avec la Lune à l'échelle en mettant le centre de la Terre à 15 cm du centre de la Lune. Rayon de la Terre = 6400 km. Rayon de la Lune = 1700 km</text:p>
      <text:p text:style-name="Text_20_body"><draw:frame draw:style-name="media" draw:name="0" text:anchor-type="as-char" draw:z-index="0" svg:width="19.552708333333cm" style:rel-width="100%" svg:height="10.980208333333cm" style:rel-height="scale"><draw:image xlink:href="Pictures/fcf4727b7a20e4bf14ec4d03105326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6:04</meta:creation-date>
    <dc:creator>Generated</dc:creator>
    <dc:date>2026-09-02T09::06:04</dc:date>
    <dc:language>en-US</dc:language>
    <meta:editing-cycles>1</meta:editing-cycles>
    <meta:editing-duration>PT0S</meta:editing-duration>
    <dc:title>5eme20252026:seance_21</dc:title>
  </office:meta>
</office:document-meta>
</file>