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a3cfad91c82d13ddd9dd57ed4d4b90.png"/>
  <manifest:file-entry manifest:media-type="image/png" manifest:full-path="Pictures/9dee77710e2fbe4229c4c5fcf0189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test_sur_la_vitesse_2"/><text:bookmark-start text:name="test_sur_la_vitesse"/>1. Test sur la vitesse<text:bookmark-end text:name="__RefHeading___test_sur_la_vitesse_2"/><text:bookmark-end text:name="test_sur_la_vitess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Page 1 :</text:p>
      <text:p text:style-name="Text_20_body">https://nuage03.apps.education.fr/index.php/s/T6JBWJGePBFBNFX</text:p>
      <text:p text:style-name="Text_20_body"><draw:frame draw:style-name="media" draw:name="0" text:anchor-type="as-char" draw:z-index="0" svg:width="22.754166666667cm" style:rel-width="100%" svg:height="23.362708333333cm" style:rel-height="scale"><draw:image xlink:href="Pictures/d8a3cfad91c82d13ddd9dd57ed4d4b90.png" xlink:type="simple" xlink:show="embed" xlink:actuate="onLoad"/></draw:frame></text:p>
      <text:p text:style-name="Text_20_body"><draw:frame draw:style-name="media" draw:name="1" text:anchor-type="as-char" draw:z-index="1" svg:width="22.86cm" style:rel-width="100%" svg:height="9.3927083333333cm" style:rel-height="scale"><draw:image xlink:href="Pictures/9dee77710e2fbe4229c4c5fcf0189c4c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3:34</meta:creation-date>
    <dc:creator>Generated</dc:creator>
    <dc:date>2026-09-02T06::33:34</dc:date>
    <dc:language>en-US</dc:language>
    <meta:editing-cycles>1</meta:editing-cycles>
    <meta:editing-duration>PT0S</meta:editing-duration>
    <dc:title>5eme20252026:seance_25</dc:title>
  </office:meta>
</office:document-meta>
</file>