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3fcecf3973dbf26789e00c96d59961.png"/>
  <manifest:file-entry manifest:media-type="image/png" manifest:full-path="Pictures/bb2a07eb994966039eccb8961c4cec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6"/><text:bookmark-start text:name="__RefHeading___seance_26_1"/><text:bookmark-start text:name="seance_26"/>Séance 26<text:bookmark-end text:name="__RefHeading___seance_26_1"/><text:bookmark-end text:name="seance_26"/></text:h>
      <text:h text:style-name="Heading_20_2" text:outline-level="2"><text:bookmark-start text:name="__RefHeading___test_symboles_2"/><text:bookmark-start text:name="test_symboles"/>1. Test symboles<text:bookmark-end text:name="__RefHeading___test_symboles_2"/><text:bookmark-end text:name="test_symboles"/></text:h>
      <text:h text:style-name="Heading_20_2" text:outline-level="2"><text:bookmark-start text:name="__RefHeading___fin_du_chapitre_viiia_3"/><text:bookmark-start text:name="fin_du_chapitre_viiia"/>2. fin du chapitre VIIIa<text:bookmark-end text:name="__RefHeading___fin_du_chapitre_viiia_3"/><text:bookmark-end text:name="fin_du_chapitre_viiia"/></text:h>
      <text:p text:style-name="Text_20_body"><draw:frame draw:style-name="media" draw:name="0" text:anchor-type="as-char" draw:z-index="0" svg:width="22.516041666667cm" style:rel-width="100%" svg:height="31.617708333333cm" style:rel-height="scale"><draw:image xlink:href="Pictures/993fcecf3973dbf26789e00c96d59961.png" xlink:type="simple" xlink:show="embed" xlink:actuate="onLoad"/></draw:frame></text:p>
      <text:h text:style-name="Heading_20_2" text:outline-level="2"><text:bookmark-start text:name="__RefHeading___lecon_chapitre_viiib_4"/><text:bookmark-start text:name="lecon_chapitre_viiib"/>3. Leçon Chapitre VIIIb<text:bookmark-end text:name="__RefHeading___lecon_chapitre_viiib_4"/><text:bookmark-end text:name="lecon_chapitre_viiib"/></text:h>
      <text:p text:style-name="Text_20_body">https://nuage03.apps.education.fr/index.php/s/YyeLbGEQKNLr3qy</text:p>
      <text:p text:style-name="Text_20_body"><draw:frame draw:style-name="media" draw:name="1" text:anchor-type="as-char" draw:z-index="1" svg:width="29.448125cm" style:rel-width="100%" svg:height="27.596041666667cm" style:rel-height="scale"><draw:image xlink:href="Pictures/bb2a07eb994966039eccb8961c4cec55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Exerc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6:40</meta:creation-date>
    <dc:creator>Generated</dc:creator>
    <dc:date>2026-09-02T03::46:40</dc:date>
    <dc:language>en-US</dc:language>
    <meta:editing-cycles>1</meta:editing-cycles>
    <meta:editing-duration>PT0S</meta:editing-duration>
    <dc:title>5eme20252026:seance_26</dc:title>
  </office:meta>
</office:document-meta>
</file>