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6860f11762cd5879680b5ab8c3a4cd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20252026:seance_27"/><text:bookmark-start text:name="__RefHeading___seance_27_1"/><text:bookmark-start text:name="seance_27"/>Séance 27<text:bookmark-end text:name="__RefHeading___seance_27_1"/><text:bookmark-end text:name="seance_27"/></text:h>
      <text:h text:style-name="Heading_20_2" text:outline-level="2"><text:bookmark-start text:name="__RefHeading___correction_des_exercices_2"/><text:bookmark-start text:name="correction_des_exercices"/>1.Correction des exercices<text:bookmark-end text:name="__RefHeading___correction_des_exercices_2"/><text:bookmark-end text:name="correction_des_exercices"/></text:h>
      <text:h text:style-name="Heading_20_2" text:outline-level="2"><text:bookmark-start text:name="__RefHeading___tp_conducteurs_isolants_3"/><text:bookmark-start text:name="tp_conducteurs_isolants"/>2. TP conducteurs isolants<text:bookmark-end text:name="__RefHeading___tp_conducteurs_isolants_3"/><text:bookmark-end text:name="tp_conducteurs_isolants"/></text:h>
      <text:p text:style-name="Text_20_body"><text:span text:style-name="Strong_20_Emphasis">Matériel</text:span> <text:line-break/>
- une lampe<text:line-break/>
- des fils de connexion<text:line-break/>
- une générateur réglé sur 6V, interdiction de modifier ce réglage !</text:p>
      <text:p text:style-name="Text_20_body"><text:span text:style-name="Strong_20_Emphasis">Consignes</text:span> <text:line-break/>
- schématiser un circuit qui permettra de savoir si un matériau laisse passer le courant.<text:line-break/>
- réaliser ce circuit et tester les matériaux suivants (présentez vos résultats dans un tableau):<text:line-break/>
- métal - plastique - verre - céramique - eau - eau salée - carton/papier - carbone</text:p>
      <text:p text:style-name="Text_20_body">- bois - corps humain (utiliser une diode fournie par le professeur).</text:p>
      <text:h text:style-name="Heading_20_2" text:outline-level="2"><text:bookmark-start text:name="__RefHeading___lecon_chapitre_viiic_conducteurs_isolants_4"/><text:bookmark-start text:name="lecon_chapitre_viiic_conducteurs_isolants"/>3. Leçon Chapitre VIIIc conducteurs isolants<text:bookmark-end text:name="__RefHeading___lecon_chapitre_viiic_conducteurs_isolants_4"/><text:bookmark-end text:name="lecon_chapitre_viiic_conducteurs_isolants"/></text:h>
      <text:p text:style-name="Text_20_body">https://nuage03.apps.education.fr/index.php/s/qATz8AGCgcfDmG8</text:p>
      <text:p text:style-name="Text_20_body"><draw:frame draw:style-name="media" draw:name="0" text:anchor-type="as-char" draw:z-index="0" svg:width="22.965833333333cm" style:rel-width="100%" svg:height="18.57375cm" style:rel-height="scale"><draw:image xlink:href="Pictures/a6860f11762cd5879680b5ab8c3a4cd6.png" xlink:type="simple" xlink:show="embed" xlink:actuate="onLoad"/></draw:frame></text:p>
      <text:h text:style-name="Heading_20_2" text:outline-level="2"><text:bookmark-start text:name="__RefHeading___a_faire_pour_la_prochaine_fois_5"/><text:bookmark-start text:name="a_faire_pour_la_prochaine_fois"/>4. A faire pour la prochaine fois<text:bookmark-end text:name="__RefHeading___a_faire_pour_la_prochaine_fois_5"/><text:bookmark-end text:name="a_faire_pour_la_prochaine_fois"/></text:h>
      <text:p text:style-name="Text_20_body">Activité p 14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5::50:48</meta:creation-date>
    <dc:creator>Generated</dc:creator>
    <dc:date>2026-09-02T05::50:48</dc:date>
    <dc:language>en-US</dc:language>
    <meta:editing-cycles>1</meta:editing-cycles>
    <meta:editing-duration>PT0S</meta:editing-duration>
    <dc:title>5eme20252026:seance_27</dc:title>
  </office:meta>
</office:document-meta>
</file>