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854dd37722f6b687157c3769e553a15.png"/>
  <manifest:file-entry manifest:media-type="image/png" manifest:full-path="Pictures/ba91d88de8fd22ef659f5cb63de256e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20252026:seance_28"/><text:bookmark-start text:name="__RefHeading___seance_28_1"/><text:bookmark-start text:name="seance_28"/>Séance 28<text:bookmark-end text:name="__RefHeading___seance_28_1"/><text:bookmark-end text:name="seance_28"/></text:h>
      <text:h text:style-name="Heading_20_2" text:outline-level="2"><text:bookmark-start text:name="__RefHeading___lecon_conducteurs_isolants_2"/><text:bookmark-start text:name="lecon_conducteurs_isolants"/>1. Leçon conducteurs isolants<text:bookmark-end text:name="__RefHeading___lecon_conducteurs_isolants_2"/><text:bookmark-end text:name="lecon_conducteurs_isolants"/></text:h>
      <text:p text:style-name="Text_20_body">+ correction activité p 142</text:p>
      <text:p text:style-name="Text_20_body"><draw:frame draw:style-name="media" draw:name="0" text:anchor-type="as-char" draw:z-index="0" svg:width="22.965833333333cm" style:rel-width="100%" svg:height="18.57375cm" style:rel-height="scale"><draw:image xlink:href="Pictures/9854dd37722f6b687157c3769e553a15.png" xlink:type="simple" xlink:show="embed" xlink:actuate="onLoad"/></draw:frame></text:p>
      <text:h text:style-name="Heading_20_2" text:outline-level="2"><text:bookmark-start text:name="__RefHeading___lecon_serie_derivation_3"/><text:bookmark-start text:name="lecon_serie_derivation"/>2. Leçon série dérivation<text:bookmark-end text:name="__RefHeading___lecon_serie_derivation_3"/><text:bookmark-end text:name="lecon_serie_derivation"/></text:h>
      <text:p text:style-name="Text_20_body"><draw:frame draw:style-name="media" draw:name="1" text:anchor-type="as-char" draw:z-index="1" svg:width="24.897291666667cm" style:rel-width="100%" svg:height="17.436041666667cm" style:rel-height="scale"><draw:image xlink:href="Pictures/ba91d88de8fd22ef659f5cb63de256e7.png" xlink:type="simple" xlink:show="embed" xlink:actuate="onLoad"/></draw:frame></text:p>
      <text:h text:style-name="Heading_20_2" text:outline-level="2"><text:bookmark-start text:name="__RefHeading___tp_video_4"/><text:bookmark-start text:name="tp_video"/>3. TP Vidéo<text:bookmark-end text:name="__RefHeading___tp_video_4"/><text:bookmark-end text:name="tp_video"/></text:h>
      <text:p text:style-name="Text_20_body">Créer une vidéo sur série/dérivation et l'envoyer sur https://nuage03.apps.education.fr/index.php/s/cC2gb7HqZGbSsSK</text:p>
      <text:p text:style-name="Text_20_body">- pas de personne sur la vidéo, juste des mains pour montrer les choses importantes ou pour manipuler</text:p>
      <text:p text:style-name="Text_20_body">- pas de voix, juste du texte. Possible de mettre de la musique</text:p>
      <text:p text:style-name="Text_20_body">- mettre un titre pour chaque partie</text:p>
      <text:p text:style-name="Text_20_body">- mettre votre nom et prénom dans le nom du fichier</text:p>
      <text:p text:style-name="Text_20_body">Pour le montage avec les lampes en série, il faut montrer que :</text:p>
      <text:p text:style-name="Text_20_body">- les lampes sont branchée l'une à la suite de l'autre</text:p>
      <text:p text:style-name="Text_20_body">- il n'y a qu'une boucle</text:p>
      <text:p text:style-name="Text_20_body">- si on dévisse une lampe, l'autre s’éteint aussi</text:p>
      <text:p text:style-name="Text_20_body">- les lampes brillent faiblement</text:p>
      <text:p text:style-name="Text_20_body">Pour le montage avec les lampes en dérivation, il faut montrer que :</text:p>
      <text:p text:style-name="Text_20_body">- leurs bornes sont reliées deux à deux.</text:p>
      <text:p text:style-name="Text_20_body">- on voit plusieurs boucles.</text:p>
      <text:p text:style-name="Text_20_body">- si on dévisse n’importe laquelle des lampes, les autres continuent de briller.<text:line-break/>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Exercice sur série dériva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12:00</meta:creation-date>
    <dc:creator>Generated</dc:creator>
    <dc:date>2026-09-01T20::12:00</dc:date>
    <dc:language>en-US</dc:language>
    <meta:editing-cycles>1</meta:editing-cycles>
    <meta:editing-duration>PT0S</meta:editing-duration>
    <dc:title>5eme20252026:seance_28</dc:title>
  </office:meta>
</office:document-meta>
</file>