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1a84a86b200acef453aea227dc621a5.png"/>
  <manifest:file-entry manifest:media-type="image/png" manifest:full-path="Pictures/2960bdee0bdfd58cbf32d838708ab00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20252026:seance_3"/><text:bookmark-start text:name="__RefHeading___seance_3_1"/><text:bookmark-start text:name="seance_3"/>Séance 3<text:bookmark-end text:name="__RefHeading___seance_3_1"/><text:bookmark-end text:name="seance_3"/></text:h>
      <text:h text:style-name="Heading_20_2" text:outline-level="2"><text:bookmark-start text:name="__RefHeading___test_2"/><text:bookmark-start text:name="test"/>1. Test<text:bookmark-end text:name="__RefHeading___test_2"/><text:bookmark-end text:name="test"/></text:h>
      <text:h text:style-name="Heading_20_2" text:outline-level="2"><text:bookmark-start text:name="__RefHeading___tp_cours_chp_ibcomment_savoir_si_de_l_eau_est_pure_3"/><text:bookmark-start text:name="tp_cours_chp_ibcomment_savoir_si_de_l_eau_est_pure"/>2. TP Cours Chp Ib : comment savoir si de l'eau est pure ?<text:bookmark-end text:name="__RefHeading___tp_cours_chp_ibcomment_savoir_si_de_l_eau_est_pure_3"/><text:bookmark-end text:name="tp_cours_chp_ibcomment_savoir_si_de_l_eau_est_pure"/></text:h>
      <text:p text:style-name="Text_20_body">https://nuage03.apps.education.fr/index.php/s/EzDs7iJMWMbreBe</text:p>
      <text:p text:style-name="Text_20_body"><draw:frame draw:style-name="media" draw:name="0" text:anchor-type="as-char" draw:z-index="0" svg:width="10.742083333333cm" svg:height="15.054791666667cm"><draw:image xlink:href="Pictures/61a84a86b200acef453aea227dc621a5.png" xlink:type="simple" xlink:show="embed" xlink:actuate="onLoad"/></draw:frame></text:p>
      <text:h text:style-name="Heading_20_2" text:outline-level="2"><text:bookmark-start text:name="__RefHeading___a_faire_pour_la_semaine_prochaine_4"/><text:bookmark-start text:name="a_faire_pour_la_semaine_prochaine"/>3. À faire pour la semaine prochaine<text:bookmark-end text:name="__RefHeading___a_faire_pour_la_semaine_prochaine_4"/><text:bookmark-end text:name="a_faire_pour_la_semaine_prochaine"/></text:h>
      <text:p text:style-name="Text_20_body">https://nuage03.apps.education.fr/index.php/s/YSwY9wgHZgYRzwr</text:p>
      <text:p text:style-name="Text_20_body"><draw:frame draw:style-name="media" draw:name="1" text:anchor-type="as-char" draw:z-index="1" svg:width="23.8125cm" style:rel-width="100%" svg:height="16.906875cm" style:rel-height="scale"><draw:image xlink:href="Pictures/2960bdee0bdfd58cbf32d838708ab00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8::33:50</meta:creation-date>
    <dc:creator>Generated</dc:creator>
    <dc:date>2026-09-01T18::33:50</dc:date>
    <dc:language>en-US</dc:language>
    <meta:editing-cycles>1</meta:editing-cycles>
    <meta:editing-duration>PT0S</meta:editing-duration>
    <dc:title>5eme20252026:seance_3</dc:title>
  </office:meta>
</office:document-meta>
</file>