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55f31517cd6941a7d93b672c5eb5e.png"/>
  <manifest:file-entry manifest:media-type="image/png" manifest:full-path="Pictures/53670367ed56ad1b1d8e728eeaec4d06.png"/>
  <manifest:file-entry manifest:media-type="image/png" manifest:full-path="Pictures/ca8d3489abb2b69b16b1e3ca440aaf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ds_chp_ia_et_ib_2"/><text:bookmark-start text:name="ds_chp_ia_et_ib"/>1. DS Chp Ia et Ib<text:bookmark-end text:name="__RefHeading___ds_chp_ia_et_ib_2"/><text:bookmark-end text:name="ds_chp_ia_et_ib"/></text:h>
      <text:h text:style-name="Heading_20_2" text:outline-level="2"><text:bookmark-start text:name="__RefHeading___lecon_chapitre_ic_quel_est_le_gaz_dissout_dans_les_boissons_petillantes_3"/><text:bookmark-start text:name="lecon_chapitre_ic_quel_est_le_gaz_dissout_dans_les_boissons_petillantes"/>2. Leçon Chapitre Ic Quel est le gaz dissout dans les boissons pétillantes<text:bookmark-end text:name="__RefHeading___lecon_chapitre_ic_quel_est_le_gaz_dissout_dans_les_boissons_petillantes_3"/><text:bookmark-end text:name="lecon_chapitre_ic_quel_est_le_gaz_dissout_dans_les_boissons_petillantes"/></text:h>
      <text:p text:style-name="Text_20_body">https://nuage03.apps.education.fr/index.php/s/N8rGzfwFoRNAdFH</text:p>
      <text:p text:style-name="Text_20_body"><draw:frame draw:style-name="media" draw:name="0" text:anchor-type="as-char" draw:z-index="0" svg:width="24.632708333333cm" style:rel-width="100%" svg:height="18.838333333333cm" style:rel-height="scale"><draw:image xlink:href="Pictures/63255f31517cd6941a7d93b672c5eb5e.png" xlink:type="simple" xlink:show="embed" xlink:actuate="onLoad"/></draw:frame></text:p>
      <text:p text:style-name="Text_20_body"><draw:frame draw:style-name="media" draw:name="1" text:anchor-type="as-char" draw:z-index="1" svg:width="24.4475cm" style:rel-width="100%" svg:height="5.953125cm" style:rel-height="scale"><draw:image xlink:href="Pictures/53670367ed56ad1b1d8e728eeaec4d06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2" text:anchor-type="as-char" draw:z-index="2" svg:width="23.362708333333cm" style:rel-width="100%" svg:height="9.525cm" style:rel-height="scale"><draw:image xlink:href="Pictures/ca8d3489abb2b69b16b1e3ca440aaf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4:03</meta:creation-date>
    <dc:creator>Generated</dc:creator>
    <dc:date>2026-09-01T18::34:03</dc:date>
    <dc:language>en-US</dc:language>
    <meta:editing-cycles>1</meta:editing-cycles>
    <meta:editing-duration>PT0S</meta:editing-duration>
    <dc:title>5eme20252026:seance_5</dc:title>
  </office:meta>
</office:document-meta>
</file>