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e4ae26239cb6ed7b3abbac9ed98a60a.png"/>
  <manifest:file-entry manifest:media-type="image/png" manifest:full-path="Pictures/5f9c7601281af04585b27bbc23a56a6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6"/><text:bookmark-start text:name="__RefHeading___seance_6_1"/><text:bookmark-start text:name="seance_6"/>Séance 6<text:bookmark-end text:name="__RefHeading___seance_6_1"/><text:bookmark-end text:name="seance_6"/></text:h>
      <text:h text:style-name="Heading_20_2" text:outline-level="2"><text:bookmark-start text:name="__RefHeading___correction_du_ds_2"/><text:bookmark-start text:name="correction_du_ds"/>1. Correction du DS<text:bookmark-end text:name="__RefHeading___correction_du_ds_2"/><text:bookmark-end text:name="correction_du_ds"/></text:h>
      <text:h text:style-name="Heading_20_2" text:outline-level="2"><text:bookmark-start text:name="__RefHeading___tp_a_faire_a_la_maison_3"/><text:bookmark-start text:name="tp_a_faire_a_la_maison"/>2. TP à faire à la maison<text:bookmark-end text:name="__RefHeading___tp_a_faire_a_la_maison_3"/><text:bookmark-end text:name="tp_a_faire_a_la_maison"/></text:h>
      <text:p text:style-name="Text_20_body">Décaler la date</text:p>
      <text:h text:style-name="Heading_20_2" text:outline-level="2"><text:bookmark-start text:name="__RefHeading___correction_des_exercices_du_chapitre_ic_4"/><text:bookmark-start text:name="correction_des_exercices_du_chapitre_ic"/>3. Correction des exercices du chapitre Ic<text:bookmark-end text:name="__RefHeading___correction_des_exercices_du_chapitre_ic_4"/><text:bookmark-end text:name="correction_des_exercices_du_chapitre_ic"/></text:h>
      <text:p text:style-name="Text_20_body"><text:span text:style-name="Strong_20_Emphasis">Exercice Cachet effervescent</text:span></text:p>
      <text:p text:style-name="Text_20_body">1. Des bulles de gaz apparaissent et remontent à la surface</text:p>
      <text:p text:style-name="Text_20_body"><draw:frame draw:style-name="media" draw:name="0" text:anchor-type="as-char" draw:z-index="0" svg:width="15.742708333333cm" svg:height="15.636875cm"><draw:image xlink:href="Pictures/fe4ae26239cb6ed7b3abbac9ed98a60a.png" xlink:type="simple" xlink:show="embed" xlink:actuate="onLoad"/></draw:frame></text:p>
      <text:p text:style-name="Text_20_body">2.</text:p>
      <text:p text:style-name="Text_20_body"><draw:frame draw:style-name="media" draw:name="1" text:anchor-type="as-char" draw:z-index="1" svg:width="18.415cm" style:rel-width="100%" svg:height="15.478125cm" style:rel-height="scale"><draw:image xlink:href="Pictures/5f9c7601281af04585b27bbc23a56a6f.png" xlink:type="simple" xlink:show="embed" xlink:actuate="onLoad"/></draw:frame></text:p>
      <text:p text:style-name="Text_20_body"><text:span text:style-name="Strong_20_Emphasis">Exercice Trouve une explication</text:span></text:p>
      <text:p text:style-name="Text_20_body">1. L'eau de chaux sert à identifier le dioxyde de carbone</text:p>
      <text:p text:style-name="Text_20_body">2. L'eau de chaux se trouble quand elle est en contact avec l'air donc l'air contient du dioxyde de carbo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38:30</meta:creation-date>
    <dc:creator>Generated</dc:creator>
    <dc:date>2026-09-01T21::38:30</dc:date>
    <dc:language>en-US</dc:language>
    <meta:editing-cycles>1</meta:editing-cycles>
    <meta:editing-duration>PT0S</meta:editing-duration>
    <dc:title>5eme20252026:seance_6</dc:title>
  </office:meta>
</office:document-meta>
</file>