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b36d6cedf45c4256902f8709365942.png"/>
  <manifest:file-entry manifest:media-type="image/png" manifest:full-path="Pictures/b4bdbc6f4609facef7997dc93f89f932.png"/>
  <manifest:file-entry manifest:media-type="image/png" manifest:full-path="Pictures/e11fb85b596c86c41459063732b7c8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1</text:span></text:p>
      <text:p text:style-name="Text_20_body">Le pH est inférieur à 7, le terreau est acide. Quand un terrain acide, les hortensias seront bleues.</text:p>
      <text:p text:style-name="Text_20_body"><text:span text:style-name="Strong_20_Emphasis">Exercice 2</text:span></text:p>
      <text:p text:style-name="Text_20_body">Solutions acides (pH &lt; 7) : Jus de citron, Jus de poire</text:p>
      <text:p text:style-name="Text_20_body">Solution neutre (pH = 7) : eau distillée</text:p>
      <text:p text:style-name="Text_20_body">Solution basique (pH &gt; 7) : Lessive, Déboucheur et Océan</text:p>
      <text:h text:style-name="Heading_20_2" text:outline-level="2"><text:bookmark-start text:name="__RefHeading___leconchapitre_iia_etats_de_la_matiere_les_differences_3"/><text:bookmark-start text:name="leconchapitre_iia_etats_de_la_matiere_les_differences"/>2. Leçon : Chapitre IIa États de la matière les différences<text:bookmark-end text:name="__RefHeading___leconchapitre_iia_etats_de_la_matiere_les_differences_3"/><text:bookmark-end text:name="leconchapitre_iia_etats_de_la_matiere_les_differences"/></text:h>
      <text:p text:style-name="Text_20_body">https://nuage03.apps.education.fr/index.php/s/cdBMjFzB5ys3FNd</text:p>
      <text:p text:style-name="Text_20_body"><draw:frame draw:style-name="media" draw:name="0" text:anchor-type="as-char" draw:z-index="0" svg:width="23.838958333333cm" style:rel-width="100%" svg:height="29.130625cm" style:rel-height="scale"><draw:image xlink:href="Pictures/8fb36d6cedf45c4256902f8709365942.png" xlink:type="simple" xlink:show="embed" xlink:actuate="onLoad"/></draw:frame></text:p>
      <text:p text:style-name="Text_20_body"><draw:frame draw:style-name="media" draw:name="1" text:anchor-type="as-char" draw:z-index="1" svg:width="17.30375cm" style:rel-width="100%" svg:height="12.620625cm" style:rel-height="scale"><draw:image xlink:href="Pictures/b4bdbc6f4609facef7997dc93f89f932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sur Chp Ic (quel est le gaz dissout dans les boissons pétillantes ?) et Chp Id (Acides et bases)</text:p>
      <text:p text:style-name="Text_20_body">Exercice :</text:p>
      <text:p text:style-name="Text_20_body"><draw:frame draw:style-name="media" draw:name="2" text:anchor-type="as-char" draw:z-index="2" svg:width="23.680208333333cm" style:rel-width="100%" svg:height="18.785416666667cm" style:rel-height="scale"><draw:image xlink:href="Pictures/e11fb85b596c86c41459063732b7c86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8:51</meta:creation-date>
    <dc:creator>Generated</dc:creator>
    <dc:date>2026-09-02T04::08:51</dc:date>
    <dc:language>en-US</dc:language>
    <meta:editing-cycles>1</meta:editing-cycles>
    <meta:editing-duration>PT0S</meta:editing-duration>
    <dc:title>5eme20252026:seance_8</dc:title>
  </office:meta>
</office:document-meta>
</file>