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4e50f1ea77f8821e10cff56b30d7f5e.png"/>
  <manifest:file-entry manifest:media-type="image/png" manifest:full-path="Pictures/1c05d6360388ad10ccb8d73a97958ac8.png"/>
  <manifest:file-entry manifest:media-type="image/png" manifest:full-path="Pictures/b4145246d8517fd9b865d38d117b99db.png"/>
  <manifest:file-entry manifest:media-type="image/png" manifest:full-path="Pictures/3ce47d389b652efd41f46b8549fe2fe6.png"/>
  <manifest:file-entry manifest:media-type="image/png" manifest:full-path="Pictures/cb171ff7e3066cec28d709fffaa2b33d.png"/>
  <manifest:file-entry manifest:media-type="image/png" manifest:full-path="Pictures/0c8ad304478cd3c7120c01640fddbc4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hapitre_vi_la_matiere_a_grande_echelle:tp_mouvements"/><text:bookmark-start text:name="__RefHeading___qu_est-ce_qui_tourne_autour_de_quoi_1"/><text:bookmark-start text:name="qu_est-ce_qui_tourne_autour_de_quoi"/>Qu'est-ce qui tourne autour de quoi ?<text:bookmark-end text:name="__RefHeading___qu_est-ce_qui_tourne_autour_de_quoi_1"/><text:bookmark-end text:name="qu_est-ce_qui_tourne_autour_de_quoi"/></text:h>
      <text:h text:style-name="Heading_20_3" text:outline-level="3"><text:bookmark-start text:name="__RefHeading___enregistrer_le_fichier_.odt_dans_votre_zone_personnelle_dans_le_repertoire_physique_chimie_2"/><text:bookmark-start text:name="enregistrer_le_fichier_.odt_dans_votre_zone_personnelle_dans_le_repertoire_physique_chimie"/>0. Enregistrer le fichier .odt dans votre zone personnelle dans le répertoire Physique Chimie<text:bookmark-end text:name="__RefHeading___enregistrer_le_fichier_.odt_dans_votre_zone_personnelle_dans_le_repertoire_physique_chimie_2"/><text:bookmark-end text:name="enregistrer_le_fichier_.odt_dans_votre_zone_personnelle_dans_le_repertoire_physique_chimie"/></text:h>
      <text:p text:style-name="Text_20_body">Fichier à télécharger</text:p>
      <text:p text:style-name="Text_20_body">Renommer ce fichier en <text:span text:style-name="Strong_20_Emphasis">nom prénom - Trajectoires Soleil Terre.odt</text:span></text:p>
      <text:p text:style-name="Text_20_body">Vos réponses doivent être écrites dans ce fichier texte puis envoyé sur l'espace collaboratif en fin de séance.</text:p>
      <text:p text:style-name="Text_20_body">Des captures d'écran sont parfois demandées (touche Impr Ecran)</text:p>
      <text:h text:style-name="Heading_20_2" text:outline-level="2"><text:bookmark-start text:name="__RefHeading___i._quelle_est_la_trajectoire_de_la_terre_par_rapport_au_soleil_3"/><text:bookmark-start text:name="i._quelle_est_la_trajectoire_de_la_terre_par_rapport_au_soleil"/>I. Quelle est la trajectoire de la Terre par rapport au Soleil ?<text:bookmark-end text:name="__RefHeading___i._quelle_est_la_trajectoire_de_la_terre_par_rapport_au_soleil_3"/><text:bookmark-end text:name="i._quelle_est_la_trajectoire_de_la_terre_par_rapport_au_soleil"/></text:h>
      <text:p text:style-name="Text_20_body">**Trajectoire **: ligne décrite par un objet au cours de son déplacement</text:p>
      <text:p text:style-name="Text_20_body">Une trajectoire est</text:p>
      <text:p text:style-name="Text_20_body">- **rectiligne **si elle a la forme d’une droite.</text:p>
      <text:p text:style-name="Text_20_body">- **circulaire **si elle a la forme d’un cercle.</text:p>
      <text:p text:style-name="Text_20_body">- **curviligne **si elle a la forme d’une courbe quelconque.</text:p>
      <text:p text:style-name="Horizontal_20_Line"/>
      <text:h text:style-name="Heading_20_3" text:outline-level="3"><text:bookmark-start text:name="__RefHeading___lancer_avistep_4"/><text:bookmark-start text:name="lancer_avistep"/>1. Lancer AviStep<text:bookmark-end text:name="__RefHeading___lancer_avistep_4"/><text:bookmark-end text:name="lancer_avistep"/></text:h>
      <text:p text:style-name="Text_20_body"><draw:frame draw:style-name="media" draw:name="0" text:anchor-type="as-char" draw:z-index="0" svg:width="1.7727083333333cm" svg:height="0.555625cm"><draw:image xlink:href="Pictures/34e50f1ea77f8821e10cff56b30d7f5e.png" xlink:type="simple" xlink:show="embed" xlink:actuate="onLoad"/></draw:frame></text:p>
      <text:h text:style-name="Heading_20_3" text:outline-level="3"><text:bookmark-start text:name="__RefHeading___ouvrir_la_video_soleil_terre_-_referentiel_heliocentrique_1fps_dans_ressources_5"/><text:bookmark-start text:name="ouvrir_la_video_soleil_terre_-_referentiel_heliocentrique_1fps_dans_ressources"/>2. Ouvrir la vidéo   Soleil Terre - Referentiel heliocentrique 1FPS  dans   //Ressources<text:bookmark-end text:name="__RefHeading___ouvrir_la_video_soleil_terre_-_referentiel_heliocentrique_1fps_dans_ressources_5"/><text:bookmark-end text:name="ouvrir_la_video_soleil_terre_-_referentiel_heliocentrique_1fps_dans_ressources"/></text:h>
      <text:p text:style-name="Text_20_body"><draw:frame draw:style-name="media" draw:name="1" text:anchor-type="as-char" draw:z-index="1" svg:width="3.9952083333333cm" style:rel-width="100%" svg:height="1.74625cm" style:rel-height="scale"><draw:image xlink:href="Pictures/1c05d6360388ad10ccb8d73a97958ac8.png" xlink:type="simple" xlink:show="embed" xlink:actuate="onLoad"/></draw:frame></text:p>
      <text:p text:style-name="Text_20_body"><draw:frame draw:style-name="media" draw:name="2" text:anchor-type="as-char" draw:z-index="2" svg:width="10.795cm" svg:height="0.89958333333333cm"><draw:image xlink:href="Pictures/b4145246d8517fd9b865d38d117b99db.png" xlink:type="simple" xlink:show="embed" xlink:actuate="onLoad"/></draw:frame></text:p>
      <text:h text:style-name="Heading_20_3" text:outline-level="3"><text:bookmark-start text:name="__RefHeading___utilisation_6"/><text:bookmark-start text:name="utilisation"/>3. Utilisation<text:bookmark-end text:name="__RefHeading___utilisation_6"/><text:bookmark-end text:name="utilisation"/></text:h>
      <text:p text:style-name="Text_20_body"><draw:frame draw:style-name="media" draw:name="3" text:anchor-type="as-char" draw:z-index="3" svg:width="4.8947916666667cm" style:rel-width="100%" svg:height="0.714375cm" style:rel-height="scale"><draw:image xlink:href="Pictures/3ce47d389b652efd41f46b8549fe2fe6.png" xlink:type="simple" xlink:show="embed" xlink:actuate="onLoad"/></draw:frame>:</text:p>
      <text:p text:style-name="Text_20_body">- lire la vidéo, mettre en pause,</text:p>
      <text:p text:style-name="Text_20_body">- revenir au début,</text:p>
      <text:p text:style-name="Text_20_body">- reculer d'une image,</text:p>
      <text:p text:style-name="Text_20_body">- avancer d'une image</text:p>
      <text:p text:style-name="Text_20_body">- aller à la fin</text:p>
      <text:p text:style-name="Text_20_body">Si je <text:span text:style-name="Strong_20_Emphasis">clique-gauche</text:span> sur la Terre, un point rouge apparaît et la vidéo avance d'une image.</text:p>
      <text:p text:style-name="Text_20_body"><draw:frame draw:style-name="media" draw:name="4" text:anchor-type="as-char" draw:z-index="4" svg:width="2.8839583333333cm" style:rel-width="100%" svg:height="2.5135416666667cm" style:rel-height="scale"><draw:image xlink:href="Pictures/cb171ff7e3066cec28d709fffaa2b33d.png" xlink:type="simple" xlink:show="embed" xlink:actuate="onLoad"/></draw:frame></text:p>
      <text:p text:style-name="Text_20_body">Si je <text:span text:style-name="Strong_20_Emphasis">clique-droit</text:span> sur l'écran, le dernier point rouge mis disparaît et la vidéo recule d'une image.</text:p>
      <text:p text:style-name="Text_20_body">On peut effacer toutes les marques d'un coup :</text:p>
      <text:p text:style-name="Text_20_body"><draw:frame draw:style-name="media" draw:name="5" text:anchor-type="as-char" draw:z-index="5" svg:width="5.2916666666667cm" style:rel-width="100%" svg:height="7.9904166666667cm" style:rel-height="scale"><draw:image xlink:href="Pictures/0c8ad304478cd3c7120c01640fddbc4f.png" xlink:type="simple" xlink:show="embed" xlink:actuate="onLoad"/></draw:frame></text:p>
      <text:h text:style-name="Heading_20_3" text:outline-level="3"><text:bookmark-start text:name="__RefHeading___travail_a_faire_7"/><text:bookmark-start text:name="travail_a_faire"/>4. Travail à faire<text:bookmark-end text:name="__RefHeading___travail_a_faire_7"/><text:bookmark-end text:name="travail_a_faire"/></text:h>
      <text:p text:style-name="Text_20_body">Faire apparaître la trajectoire de la Terre quand elle fait 1 tour de Soleil</text:p>
      <text:p text:style-name="Text_20_body">Faire une capture d'écran et la mettre dans le fichier texte à rendre.</text:p>
      <text:p text:style-name="Text_20_body">Quelle est la forme de la trajectoire de la Terre ? (répondre dans le fichier texte)</text:p>
      <text:p text:style-name="Text_20_body">Sans tracer la trajectoire à l'ordinateur, quelle est la trajectoire de Vénus et Mercure par rapport au Soleil ? (répondre dans le fichier texte)</text:p>
      <text:h text:style-name="Heading_20_2" text:outline-level="2"><text:bookmark-start text:name="__RefHeading___ii._quelle_est_la_trajectoire_du_soleil_par_rapport_a_la_terre_8"/><text:bookmark-start text:name="ii._quelle_est_la_trajectoire_du_soleil_par_rapport_a_la_terre"/>II. Quelle est la trajectoire du Soleil par rapport à la Terre ?<text:bookmark-end text:name="__RefHeading___ii._quelle_est_la_trajectoire_du_soleil_par_rapport_a_la_terre_8"/><text:bookmark-end text:name="ii._quelle_est_la_trajectoire_du_soleil_par_rapport_a_la_terre"/></text:h>
      <text:p text:style-name="Text_20_body">Faire comme précédemment mais avec le fichier <text:span text:style-name="Emphasis"><text:span text:style-name="Strong_20_Emphasis">Terre Soleil - geocentrique 1FPS.avi</text:span></text:span>  où la Terre est au centre.</text:p>
      <text:p text:style-name="Text_20_body">Étudier la trajectoire du Soleil et mettre une capture d'écran dans le fichier texte.</text:p>
      <text:p text:style-name="Text_20_body">Quelle est la forme de la trajectoire du Soleil ? (répondre dans le fichier texte)</text:p>
      <text:h text:style-name="Heading_20_2" text:outline-level="2"><text:bookmark-start text:name="__RefHeading___iii._quelle_est_la_trajectoire_de_venus_par_rapport_a_la_terre_9"/><text:bookmark-start text:name="iii._quelle_est_la_trajectoire_de_venus_par_rapport_a_la_terre"/>III. Quelle est la trajectoire de Vénus par rapport à la Terre ?<text:bookmark-end text:name="__RefHeading___iii._quelle_est_la_trajectoire_de_venus_par_rapport_a_la_terre_9"/><text:bookmark-end text:name="iii._quelle_est_la_trajectoire_de_venus_par_rapport_a_la_terre"/></text:h>
      <text:p text:style-name="Text_20_body">Faire comme précédemment avec le fichier <text:span text:style-name="Emphasis"><text:span text:style-name="Strong_20_Emphasis">Terre Soleil - geocentrique 1FPS.avi</text:span></text:span>  où la Terre est au centre.</text:p>
      <text:p text:style-name="Text_20_body">Étudier la trajectoire de Vénus et mettre une capture d'écran dans le fichier texte.</text:p>
      <text:p text:style-name="Text_20_body">Quelle est la forme de la trajectoire de Vénus ? (répondre dans le fichier texte)</text:p>
      <text:h text:style-name="Heading_20_2" text:outline-level="2"><text:bookmark-start text:name="__RefHeading___iv._qui_tourne_autour_de_quoi_finalement_10"/><text:bookmark-start text:name="iv._qui_tourne_autour_de_quoi_finalement"/>IV. Qui tourne autour de quoi finalement ?<text:bookmark-end text:name="__RefHeading___iv._qui_tourne_autour_de_quoi_finalement_10"/><text:bookmark-end text:name="iv._qui_tourne_autour_de_quoi_finalement"/></text:h>
      <text:p text:style-name="Text_20_body">Conclure…</text:p>
      <text:p text:style-name="Text_20_body">Mouvement de Vénus et de Mars par rapport à la Terre :</text:p>
      <text:p text:style-name="Text_20_body">Comme le Soleil se déplace aussi :</text:p>
      <text:p text:style-name="Text_20_body">Quelques exemples de relativité du mouvement :</text:p>
      <text:p text:style-name="Text_20_body">Qui est en mouvement ? Qui est immobile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20:44</meta:creation-date>
    <dc:creator>Generated</dc:creator>
    <dc:date>2026-09-02T13::20:44</dc:date>
    <dc:language>en-US</dc:language>
    <meta:editing-cycles>1</meta:editing-cycles>
    <meta:editing-duration>PT0S</meta:editing-duration>
    <dc:title>6eme:chapitre_vi_la_matiere_a_grande_echelle:tp_mouvements</dc:title>
  </office:meta>
</office:document-meta>
</file>