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6eme:chp_i_diversite_de_la_matiere:exercices"/><text:bookmark-start text:name="__RefHeading___exercices_1"/><text:bookmark-start text:name="exercices"/>Exercices<text:bookmark-end text:name="__RefHeading___exercices_1"/><text:bookmark-end text:name="exercices"/></text:h>
      <text:h text:style-name="Heading_20_2" text:outline-level="2"><text:bookmark-start text:name="__RefHeading___exercice_1mot_croise_2"/><text:bookmark-start text:name="exercice_1mot_croise"/>Exercice 1 : mot croisé<text:bookmark-end text:name="__RefHeading___exercice_1mot_croise_2"/><text:bookmark-end text:name="exercice_1mot_croise"/></text:h>
      <text:p text:style-name="Text_20_body">base64_ivborw0kggoaaaansuheugaaa5saaagqcaiaaacvueotaaagaeleqvr4noxdlbukvs9_vtbfhjksiuuikvgksrk2mjiytriymjayspjhwmxhhpcp83j2zv42114sp6rpmrbptaa0_ze8i9lbjp8d9fr7pcptx0s9rml2xabncl5kh_z0uzzpon1ffk7dt9ltxvwonc3616ufozy2elee5_lfhzhqgz_x2pv84bkuoynlp_tm0f_z_cev_gh533fm3kgyrj_7_gc9_ifn3mall08xxf3x4zwvor5uvsshihxfr5tdyd84b1fo6mgbeutlwlpdpmpy56zwpb9yut_vg5puzgtuiyvczzlr4dvnycf_356th23jdxp85ft89ng_njzf4v4fevpxjnl7vfhx_rsm3ru50xpq8z5tnpvo26p8zifnkcc9uv7lnpnv9n3fgaopvs_8k6q_5w52r9iyfeqw9jyjl_bhvmb0_37eo3fsm9r1brnwunsql5a9oy69trfzn76zhgnmc15r84d9dptw07kpp0zj57dmapd0dlzov8f134ssuztoyz2p_h9tn1_2r6k_0ezfn4lpkm_43lu0n_sqr_tc5_nmu9_ffb_mh2gkk_x9xw7dsmw_n9vm_yf0vcnywcptt93paw1izcoup79xloufnmvrh_267wfnqnptq6c9_zh3lapvsfnwoazatmstzhzaefdrd61wtb8vedmckxrmpeld7sllnxooeenosemz6osj_qh_th_ppj7zih_joezhp7vbp8hqk_atxlq_0y9tnjyfu5mrknz0fzzo5qk65r8matp0z3ohatslzvpv5u3jz2hesfv3fz6lzdbiroj_v_m9u_jv01fr930c9w4s0tys8_5pji7q8lb5t8wpd_v85hnmqeqydsl7uv_bpoctbboezr835h6jd5bhzm9y8p_ryr8mc_7n332tgh_qnz5_dffc_flh32lyu8_yvmypt_npd_p7jesg0pw6r_i_rdk7_o5cpmxmaulpex3sucfevudl1_pnpqtzv3s9zmxtbubd_xtpafkbwm_xzljyx0d7l5vqrpln_yttq9zfl_n71e5ns93ta_ayhmkpdyz5pfz8faxpnai0uims05k_dbe53xsyn4fvamxpdzvh5oqy_18oa_q9b7knvie9tx5pueof8u_p0ph8x714uu2z3rojuvvshzt_w0x4cpe_clpypob5xucj8et5b5_d6bljkynnpls8_h_8xyjgjc_wam4sckner7_j_k2u_si9aprjl_ux_p_rc4sekthd_p8a_hxqm0_redp0_ool_1dpuex0v0jppos_li0cr1tsv8a6ufpmsl5cyjc3o8gj_xtz4duxnprmjhzl53ruf58pr_tot99n_klbyhom3zju5xzqhep7kkl3_iwljnt4n7blsnhbjn0vgnsgwnpepwtqjxmf_f7n2mpv62ygt_el7klbyvl3ftday_y7te9971wfsp_eg7ny5ovu55p_uny0r1abpx_x_aipf_tvhzxvllhvm38romdffz9_xjv4dma5gfco_8bzoy_luwn3cd_mv7vty_kvmu_ckq_k94hupblmqccdeu5os_b4ciyu_vfokydoftlrwp4n9drv_vz7fjj9onavnp_ft6_mna9zbpgn2_yflpv14_d_pfsy_z2fm4n5cppuav8e3_9_pvtq_j14d6j0r_afmhym1nrofh0q7pkj_nptin3gegyn598_1zc027t3ouy5u7_utiffhoupaqu_6wdn_3rlslhi09v6xvpvdpq5du9epvzrsy88t9jokq4trnnxswsdt_5wq1b4fnrvqznm9y8hjno2lp5v_v_ye0fqo05ptp_bz7rpw3ysrptu85hmo_rltd_wedtvs5tv_l1oax9qztjff0p12o9up8cfutc7ju_zdcd8t_di_c7y6orx8pe22_vq7ddgf6ofcqvrwrwk1pfytenn0w8271otu_qpg8m4pw9ounz52vyvnn97xo45oafc50_g9n58tmz9nm_n3_djhpvbpqvvp9offo5df8vjh9gng6_ue44ugf6_xenxpek28yxjj_6ap6cub5j_n367_shogcenjz7uta1_oprzif7q4nybax5zfyzpvct4gffzlyqr26eo_lc7c2txjyjh3sk66lbppmvzzjasa03np0ulonh8mie3td7h8d51_kzphknfsfl06c8k_botdss9_oixs8vvdusjw6avw3rhjqsy7nrnzj3jeule5zn9vweobk23omb4th7vsvmwu6r9kuk9vpm1z71vyulwhc6v7ppl99vc5c57dfpxswvpjlkpnfn33s_fkxe2lw911i_ohi_kgyalt5_ud4l6aso1rd5yp8icp_2ovgnlfzhzss6wrvorp_9a_gembhpmkhpspf8h1pu7_uk8_q0patzfuwppjjltbnckeq1nlk0vrsdkqaz5djkjgc5qxpv4kx4sjglcxanm_qxzyhxuk_jc0zdtnoze02qn8xh_dr_lzxliikokz3zavo2vxygudrfsl7uh6v06t7ntl2q1zcpl2zapkuryfm6dkmaqxcjpptoknuy7tavnbsu7tpz_apxq7x0srd_ngosmyosyw6jqakkcqumpwfrulrypqyx1ztnuw93efl6wnuc2ec5yprvwxxsgkuokwpefwccs615dw_pzcloqaord3ffxetmfll6bkstuknocqxcmd5p6eqelo8qddk2zi3q3wmep3hvlzcqtsq57x0aq52pxz2ecgyt9dhuygnw_qd1wozp48zxinzh6l9cdr63n_0lfzuxgf1_hjl1cinfrd_3rzk2zdz9h1xlt9tye_skrb4honqysn4cb5dipa43qrcj47aelhp4ammp1c8s3r0bdyqbhrhxhdiebtjtsdwyd268uot53ekbxviexqbwamn6dxycoac8wg9wa_wwhiw5hophlxpzpdrwfbkeu8mznlgo4u2i9uj6dh2ydoc2wyptkptg_nq9mh7sd2y8v8hfqd9h7yh06ppwhrj_igerrltxnec6vzfwpnhjdjmj9za37q_c2n634hpwe73zvs278d2rj8xei7dnewmez0xbip9fno7m6b3bko04kz7fttb6enlvnoma2uc6zztnenbmulqe5hsemd7z40zhtjjba_oonods_amwgphvgo6nfjbgxa9oap29ups51zvba9g3cr8eurcmnitjtjxg_udm0pxtneub7dodtbkozomndbxduf7iwesyzvnomfgvb2aadcdtevpmk0hthuftum2c7azpgxxjffotga7coenpnwmdbyzfenm50zrbgv72prw9s34j9jomtb1jtwtm42zrts_tx3jtop6xhos7a6q78fsslebqb7khix71lu_ahzmqvzm6fn2weezoo7a3x1rb3ngtdo21xxzqlkl4v2ur9v7oeu7y88r6f8q7sfty53qtw9rqy7jfsw_m56c5o7ed8mwpbrt1zblqankuiqaum6qqqmrpiqbuqyrsq7kpirbpq7ravyzrsqqlju6qmc8dvwcb6q6nhiq6vppwdrvwddlxzvvvxz1pxkwvvfvzvlejhyxupvfvrz1nd1u5aksi7i4vcwpkr7k8qsstmv5kottvz6k4lswx0uxjn5v5aksvqrqvjanuirk4qsst0vxmtllu1f_lef7sjxvvvgvp6osrv6qok3p5akqv6pzslwe6jgxolxlqa7hxkeqotutq1mvrv0v1shnlhzow1vfxrvnxvzvuvfjtahgu03xyma0oqkn61xlutngllpqri3fvgvtv20znvm1py82_06_btbsk6rup6uu2vwy8mvuy2mjqu_aeuoj7z11xzngn_qkrpwnyxuldnxdvn1yxlzdlruqroojrnvy1stvwp99o_sqrkuqmbpq6buqq_db66r4qpj1tlkloaekpvzqqsm6ppz525nkqsz9dzuxvvn3wu6wvpvkpmir_sjjn1vy0u15m1m_np9ofyu2xv_uchisclppjjrrhq4zdo9xpbb5xf3kmvtcd9adefod7j_7nq_7gcdhdtf6gdvfad_bkdciku_7d7yp7rydl4mhj0vg9_n3ncyrms95p9k8zefv9jvawjj_uqyuu6yuy1nvn63p275vjwn7vjom7u1ntwtmn0tpjwngf71pzymtsw1_tjgmnabptdobxpjw2u97y_tldupq3jbg1r2pja17wxlbg9syw_w2vtwbwxtx9bya73ttdl1zv6ft_07l6vqv_u7oi2lvi_7quzaoq2rvj41vdfvp7yu_qrsm7kryq4p26po66jrp8s_lgxf9mxrnv9dxbtvybslqyq_q0xd9l3zv199u_z10vef7spbv7yt_lut2vxf31x9e1l28r2trn_re99v5mq7nva1bwpk9owxxuyfwnqsvw6ff8r_r4babebgi6ojeyiosqwsupsifrenqhdneqdykfye_ve_csahqhh7alhhkn4_kcg0rjaonm6mtop9wsjlkhb6d90t2gr7tllvo8rdeldvgvzve3tgzmiftgamzgrzv_qgnmifsebwhawwciyaapoaix_wgalduq04ey2h2amzmcrlljlvqe3srlz_kwoarjfgucmoopsen9buxansji1vrmzt5yik0oiftacoeqdzgaad_ebgzbz4jzl4gsq6z8ns_ii7mvuk4xr0hrvr2tfumi0klhpjgict4twkwt_lnz2tvmerdgpfsvygcor_ilfj61bwhr7ny2jmxpsrflot3nin3seb0ynuvd1w_lp7tkadutrjyuo9j32zgw6n9yroeu_fcu6t8t_78i8rumnyqe13vi9kd0fslsp_tpvpn8o2rmj6x85rvuj3w6n8ohgqbkhbt6yq62utsv3am_i50vpew1yovh1ozhs7nu2kgudffqljz4wek5rjdwl8x5cqigpxwgy7s_xy4lkcrglphshqa_wzk48u_r307pmlcrer_u888sune0ljsyitiilr6btpdgjjojvb0fickywvzxgfxwmrmjkenby6al24lgdj8tqg6bjb4lrodhbeuriqtaiqwdlwqql4lgalyj4zddbwwytcmr5jy7ghyi9dc6wd_xqvrcx1adxwggcmoccelkt6lnvfjkkvmvvsungrazpzskuzxydu3syujhgsunilc_1vxhtkpr0shi212jjexun6zfrunhzr3nz25dl0rnduw9kkxkbdsko54wx47rpi_rzusonqezlpac_mkaflyrp1yhepe0pdco479d0_e5f3zxxgfilqcuqohkwtfgyzdnn_6vhlpo9nnysp1zkj_ixdktie7fh76l4zt_5lz9knfl5hwcpigliyhr67iwxfcghpfml3efbdfloqrbjkd7qx32imhvmxe_gd5tq8nq8y0lv1kl_zkiht5jio2_way_u66bqv28_zrsp19krolxfusbo8kzjnpltxwl53auebbsmhgmfpu2qaucimbvrabzdsay1nbpwvlody4l0nx6kh76hov8ideknhh6h3list5dwz6qugqhc4iuwmb0ofpqwiyoe7wbwwgoqm8zsuxqp9qzwbahoxmmwb2qz_0lomcbxcidspgkqqwrizggggxcsi4dsqvqru1qctyjeljfariutrk9qcemzgfzeweszeuwe9sd7_r6vjvfsf5jvicbqy5pxto5la_s50ycvuf49rf0zywn4uahwcpoz2f7qir63kzfyg3lucp7ljcto6xhqppda2b86vrmmjow3rexvkrdejm2dvmxrwde0fmqlm0n239vpa3jtivps79tqjb1etk9iss7rhz1jvusu3yyx93xirz860zyd8qat8rx5mtne95vgzg9foxyo_mx9wua3o8vkzuxhj0ovuqfe5h3o_zt2lwtm6_c_b69nfq4uvbmhvwz_xz69nhs9_0z9pl9zhx6jypav4wyftqv7z_nhtnt3_k_xrmvd8_plzltin3x1fvb3qeratvxwr1y02l6y5pivnlgaovjvvvrvpundjwqqlav0bf6lwsmoiguqmsnkdgiwhjywyiqkrhamezy1smbywrcjmcrrc3hqawoadirhqakkvhriqj4yafissxhlxfyxvd04lacisflusorwk0xrcess_odm6y5vewjpgx_vpgdry7sluvvu2jk4exvfcbygld6xcgys46wpsdv5u8ytwuquiyyer_ur_d_tt45hgcaqrs9mwv_t_e7hynplzclfz4hn_slgb6dgesja1bvwcqwhnzs371s_pnn0ffqa69gbyrxeflpitr5w8s7tvj_b9l_1ljazglxsyp5svke6b75icmh3u3lz69xjmtcl5825krhxefbnu11iu_3ozfslpx38_b3jdvrdjdsgple6hck0frqsvrapta57khai9vorvheoeyiborq_qag2osavouhswzehaln7thseedskz3jhgs9qlcv0ymifwsmkibiqytrltv7nl4a2kaackoevhttvxisaa1cujrioo7vuzb1u5tlf3ofv7zqut8t1mz3gfc7lbl85rj39wjn6qo0vtnvr3yjex9ehixsy_pmqkxrl_suyluxdvmgwnkrgpn9sp64zqwuerq_lk6m71eigyvcxjmtxnloxrfu5wzlvr2bwzylqohkllb_qtloixjjqlfmnme6wmm77riv57b6vefl2x3zslhgryctpazfnl5z7ei5b_g57ftr3_d_br0f6vsp_nrfi_vnfd0metd7w6_zh2g170qrpte147_aiee6wy53wkh5yxt_zmdzatghnvwb1ymlglftu158t7nlvz7cbhvyfqoym_drpz1ogemkq2r0fvvwvwf851j8urggg0qiahhceiolsqgaiusi_fcjp0tcojehuek2gch5n4yoqysjxfvjutv2ziezamcqa1ekohyhqkh9ybe3hnejvajzsxphosiuzauy0jealgtmxoxkd5ix48xwqlfvksf09_g4txffsnay99z1td1md_xxykm7eqylgswpb7q8pnsh88ltm_q0vb9e6xn0cyk2352qm6zxua775b87zuk9ydiq_vmd5f9azuoyhmenodzp6hbczkf5q_n09bwr6fnav6xidpp0oex2n_dhenm3kbvtptustrb50xy6xatr6ttlfim5yv9c6ktyllk24lptydvhrjmuo7rajuqqkkf_lvs7nbmlz3hqxs6pnt6zimfmuxntfuwdvmz96xewthgf4xj9gkcolgyvhowwa6ojveuikrackesihdssb1xjzgwadfcqbr04n3eoehusljqbcyqagefpautgijyr8exogkkxbhgcgyq4mwbbbqisigsrtquwgztllx5hxmvdenq_7rix_6vovluuuzliyswfv2vzvomp7pn303fh185tdmcytk2keuydmzpfl4c9br5bfs4zjqsoloxj9p193rf0t6zxxr7rlu_9seosajnjm57ueaar9nhwa_zxnu9ludqbfqgyovi63q_yrl_jgn_totxhoudwz59nznh2mfqqzta8buv_zbx3zrat6p9pn0movp8epuegfzahr6rvw7yhyzh2uuglovzqonmafuodz9lh6ltqeorbaupvvmude18zxljetkgalhdyanh_mar90qinuys6bw4db1yt2kd9hixasucnjtgcgxjiciiwlfk7laiq4vtv2jg1aqxxi64c4wkvy8ksre1otaz8qriry_bpzwiop1g5ww8wk_oidumqmstxb02bfg_rfbp8x4yuwlx11vprd3_loxoie8dmzfq19znwbdij3ibuzs_njrvay1z9ipxjfc9zkc95thxj61hw337ccr72x2rp9_3fj_tr_6131u12dqq4yog1pmvfp9a_h9ad_bfgzqbkgzz6rtycmpndwgsvdgwd77_svldarlkx_5pgxpd1ri2uuglii_19hgls_nlzkx95ulrmo5fxe_n_s75bzxqfqezxmqmzqwzfvbhaojg5pgbiisk7iciqegpgqurpwiyeqshawgwqzedv6a1bmckwktzt9ubxy0jetggycwt_xbijq5asfayr0gzhliqckrsxprkzeecssebfe9ry8rjfog2dzfvx6rp3rbuxv75nbrsle5ha_gx8cnjuzf1lvhps3_19sxze7nbfqyzvmrak_vlzprw5d1vuwx2ovumzi31jk_r1uu5alr6_jk_z6t7hwqwdolgpih0aku_t1t79nufh9e7npxebba7pffmcb_mxdln9e1vmsen2vzpac7qsfm0k1dgq71p6zl9gx0soyj9jhgd4yl4dphpsn5zes8qf9itk_ld3fbo10kp9fp0ks0ecwo_zxbepnokd8pmwrfnu11g6nnc_6t8vbxluxpm09pq2yx7xw_9zpomjfgi9j7jy3dufswslwmway0shyauaun4ih0jp1j8go4kmqrkvh6yaa2wczej9qlouawhcd0qadch4isttugosaghly0pkcxl2g1uidwc5eyvgltnjfqlxgdobklghi6pv6qy6_tpr35vnovjaxgfk3pqvjkjn0cfnu5_wx973ugcnxl5cl9cfueqpsuozw9eynpnhlxtqabes_pdi2scfweks_7uofzfthk019pp2_pf4j2txrovcazcyr9n5umd8wxlzuvee2t_h7kvot89nzrbe_3uxquxr9ry4qxm9br_vmyu5s4rxrw4kbxa8tw1pntx_d_r66jnf876zckncsnkdcwzvhvfqxh0bnyenybnbith2jgjyk_chshxweeskdw6rgxbwhhzgohby5bohcllwscjj0iemwontuhas8e4h070bduswrrgzsqakkhorb9if4ibg2sfswdocfekykixppuxcux0nylthrj0e_23wzhpvrj2oulwzh40c7o9nvzmh6_jna_d8_zh_purrfpri1rcumkpklpafddq49ovvfuw9jpq_jlzwxcfe1yrud5b8a7feedy5ldh9f2moe9_ih7vjelz33jfmt0rx9n2sm67xzjlwdnqh9cbovhb2opu_b8uij19bap_l0oqll8_5kot_cah9he76cfqamz3sgfp78seu1rmwfhi5zzybd5cghskjk6epwyh3j6_cxxr5rm6rwpmwdl_22enyyc_edtqwxbixf6oqqqors_d4xindeubrtbvhdypetskh1qxqjflvmhcadiqmbvgikqq2oe2mrgaqhdkgr1uokktaoh9cdalihxxeplatj6vciupekqxtr0aiizgshoxt20odirjyvrr0jicod96nfooct_aivh5gzukkwdvuyy57b6_dnvgkm2jdvxs1jtd_vr3ijxd9uhtx9q4gi19tre_at4_799tpccud2lst9qots009o93lx6ffogb_oad_n9j9joxbt2odzsr8l_h6qucwta_iebqn7es8v7wlimurw0lu_adocatn4esr19u9awllm_f6y1wf5nzyl3kh_w7pkf_6vu73knjvyghtneulrqqkcozrqmdxxgiyogeu8tfl9bqb1xtbn4zxhuiro5cywigebhcwpqqe6cu6irgesdbxqahuwdotsfwmwoscqyuvhqmxnrq9fwtcyeckqb1e5bhehqkro5zw1ykpmdr2vjvfrdt7ef_frmn_dkyxmg6fxv5oaujo_rouzrt35ch_tnv8vgn_zxi1q8umkglpvwxbl_stvhakewxfl4xtlzhaa7lnd8sxvrzflllrercvk7t6pawusguzt7xkjpy1vwypsk0bfht9fu2xqft9tvpou5_piz_qi_f0gn3syvgfzoc79ogi9h_d0dpw8ajmd9np6nwp_qao7nf2dxwqylnznjqqaaf3aeiozggisrdnhu1rtq9ht_leba876epdbiljkmhdxzv1vylvbuauc_pvw4myohf1xscfnhsio4mo0rjsyimcjh2j9uoxgome1qitmaa7fbeiluiqfrbpbjwqtqtjuanjbrad46606omajiiklnyloqaqo4deiookehyiqscei6kttni1h_3z9ayu3koyijptv4w17jjyequm_rji1k4p66pkkenru_8m4xkd7e4s_um1gomelrng8p06viqeez37odp6hfhha_rz9vlpidpphm77kcun72oc_7dpko1dswmw6znqlqhjda5ntfecgtnnvz6k4ut0_iqkr7ionmo1o2uzryngqh1bn1u53_vg4hur1w7unudpzxvlwmw1bhqgmckro6_jhrbzffgd8rmbtvtwovyk3amjshvcqr0rjfvveifgc_jbni_eixn1pb3q4el6ebltwz2o8qiomo53s2jc9kk9rctuqqgykhtwfdusa6v1ssq9cnqxljyvmnu2_arll_rej3b9umanyzs_lz_mjza9rnfdcwe7zjxh4zb5fgn39npih8u7ig8f0bz10vtl9v4hd_xcvc_rk8o5semjwntlya59frf_zf5c4vzur6vph13ood0anv8artyzb5xyqh_tvu_povdgnzlzkdwunq0bs_csp8fp_k_zyk15x7k_skrzpw6f8uov0m_qfd397r_z_fipb8zzuox56miamkdwtouq6pqvjulqei_f9rfj2kr7oshgzfahpbaixquqapcu_9_zjofti11hx_crkvj608xc_vukxd8h7rqqjq2rmbusmol2gleo3oc3pxloavt9migxhnauuciigcxokvjlko8_qbarhb0eesggi0qb3n8qrdr0qkyapbkygddigi4nlczpc8kax1ya6uuzajcwrnfd6gwxugti3qujjhahp6w77nl_f5db8kxrsn_wjn5n60ry33err3omiqkplfp_nbkrgypipdb_kzhc3iim_vsnsp0_o_3_kfk_tpkxtp7uf7qcvfaqaacaasurbvkfu_wno_qz8l_rymaib04e5bxqc65dft5bmlhi_z7he0poskqk4te50zr1myzmp3_n_40x2qr4cgdx384vyt0elnptllq7x2gxo4_eh5j30u9frxi9v0pcugnxzt9a9livp6qundekjnkf8awe8tyyeuvfsltjzl7einw7hib9kf6jztfbabl3tc50xpgl0_hetbaldmgdcbb2oidabxhidkjvgyhbryjaioji5wwqlyrziqi9r2ltvrcxauyv1othrzau68px1uhc7qn7x1tvxg5xumxa_wu9rg_olfkatlgo1mk0ezkpgpwjefd40riotqnaugzhsrhtvg4zcnl2vu2rwnzlyfu7z4zllrrjn_f71xre_ffne3q9hu70rfnb2bssnn0lwmv_esj7s69kry_ritvfy_jbr6lpafknyrsfy77frb_xbq_kvtzm4m9hirlvmrost1u5ytltuzzletqdcw1vngbgd3ol1fs5_xijbdu69cfsl2diqusoff5ybtgt5rmnepl3undfvdcqwdjzbifbk3amqo4vsbdywffecvywmb11k4smthdvbwwjxiie9y7jmqeikkpijsaaggapo0bqmevklutbayb2mjxojziosno6n39lmbaixzdgaekixhhtved3l2erdsgdya_hbelpgnfrjj_iwxs39jp459s_rxvyvavr6qyqwftu3phkpr6un4yhidimkk3xhueagxn_rg7p8g_l_pp_2t_0hq6h_9vrz4gne_m0r_n5leqjsfbm1m2ljeksab57vxogeg2gn22ipnrd69appdisk_rsqypjxfqayquu166_q6vkyjryovqjzttbskbvev3_8wjyzcbcq58pdl7us488zilzerbnp5glmct1iom9r5jioidehjc0dcnlhur2jeo1fqask4dj1jh9wftaxw1laihdyxqmhbmujpevkciyegcd0ieemdikvvbygdbgpzixccsaqvrzhgi8ngka0kihy8fvugxd2wi7ekhtwf0f1274rxfkz62m7dju3wblig_f1nd1tzxlgnztrl0fd9jhg59jdd5r1u0l_gpzfpwbot9zkmudu6aqoysgq7_4wx_ryp49l02lcaizhazzz_ykvfi3vzuy3fnz5g_l3_hpaud9e7nrkc3a2f5b8o_iv_fcllby3_2xppl_r56yj_epn8jfru13hu8t6roe7aykju1nxvvu1xw8asfru_q4piq_ypbwnr6o8ra2j3s_r9v68jrykh7z38dwc4vt1esz9vubjxlley12vdv0firlvmeaccvnirj4vvxgucskolakfv8eyiol3je685raihhgkyhbpgpadewlbel0oszigioidg2upskfhjneg9shj4hbc_qtfnuqkcqqb2i0byb7lqpocgeztnorqbbt7hwx_3pnnke4_ijfg2bgc31poz_tgvayjffnzinpjhu1bpdvvyfpdmdoxlp0c_fm2_kf_6pfs5yda_ydtt7rbqocxyjkf97hst3tikxf_3fqzuq9f05buqt8b64ccxbtjtc9bu54x1jbfyqgetwvdkzzmpaeb9hgvg7aq1j5a2tczty6z9b29plks8_yv9liolgjkqiirenwbiop2ous5j0eixrfbsuemk6g0qsyfzjigd0enq1ptwcgwafhipsog7ustqalskqhyosyv49kkngggscqg2ah3xn2qxqnn6ymcmhbbesfai6johws9wgqcqs_gbql3bxuqqhn4h2dlo64j0df9jc3tc_1of0tmu3cdnrfldmlicfwmv6r63lxwhetbxofhzm0tmtfejno2y4ywfwr17rwx_f3fd_umfaltuxxwmecjf4_5unwelz2313a_ysipzql3ffjito3w55b_6jrfl7fn8rtflv6r85_s9htnp0t7oztvuhlkpnmdnznhae7vdsqpd_0uy2dv_p3h17jmtspprxeqiq_qlbxgmsohwzn7ahqyhqqqpmubqstvjax29c_bs3v1wjxn139fafxaca7dmmsuaf1vfvvdenykadg59l6bnhd0rbgekcgxt8giei9oohe1riicka7uj_tuy3ss5mwiidcqofcsby5_pm_wsxmsuh2iwjhgtcfihignsataiqjwi4lar4qj5b3phlmneb1qenn2zv2vcgevg_yp9_krtcs9jujbl6xpn9frvpnww3_hznsd5k86eanltobq02mvg4prap8i5fs3d6_cc_lvquk7ynzp0j_s59ly_xpe_2kd4hm6irlttni72zejormhnfe6d6q2ssmhyvvlbvecij2kwa7pfr5_mavpzwtvnk6n_xxfqsppdjdgujp3q5nrzklm29qlzu11kfpffr0w180vnzcdblrgfanbwrzlxtpvsmanyeml9ulaxgmawc8mkigyl4chc8eidyho1agaure4byexdcohdxwxqbv1nh2yduwklprejshjjbry4petqg9ioyyrihm7ycqhr46j12gl_vfymmqkwacexxzdvvunqiorn9_d1ho_ffuf5pw_zewzbkyen_ftwaxnh_bnilld9ky7raosqmd9u7llya_lvmxpkkca0vwg67rpxviqeelwejypk5hrm_6vhgf6b5t89t76jp_xg2p_7ppnepdvs9z5ifw2i_dx0gad9edqbjh9eh6nvwfugcbimna9twzyk4qs4fvvlyr1sxghzyfcos6mk7hw063ko6das0id4vf30_zrudvbvrv1xgy0xjhzwpin1qhktrtaing0wafumqakrrdfaiuscya4esbxh0mg1elyeqseabehb1gkivrpue_eohswfopgz_qawbul6eivrsxqagcwe8wwfjs82rc_qneiqcgz6rqjragh33elz8pq1_xxcrzuespagspuwgvc6aosq8awbfy7oq307eti2rs5fhn0alpujsj4_op0w_a31_kfp0j9e_0n0z7nkg8wcynpnqmyj0g1f5qustas16byo9nq_m_zloygxbuqanllm6fhyzdhajhbjvyp5ndd9gl7ns3fqq0oxekzkomxq4y0ksvqjxqqp4je4x_jyebveuxuera4yqqduc0sjtiifsf68qiauoxqnqbgcubaydwpze78xjs8iqsaoxjnatoevwmmlqweqikufvuth6lnbs0ahepjkqvzffxv5qqlr_yn37hpb_js2wbsfhk4ft_5f1zdv2v_fahnkpknhzd6mdumaqm2qephhsn9y_hq_lu0yvwx7z1hdy6if41wo_p08_y9mt0_3jett0vfb52e6f4d1mqv8jcc5qsop0j9e_8m0niahdqj1jnlfie0zwjdjynn0weplw3mnrxlcm_b0v6o8oqfnl8n2st_rngju27ezexzw5exd_jypk1_mzc0thk5dyo91xdznxdkpn22behhvlvingg0qq0liboscdbihxi5gcojingmgmv5jo5gild0jkackc4pbeo2o0rcor90isppqwj3gfjwxarliehln1biaiu6kd4qewxt00nklussrggcgvm1odxvc3f_3vltem_t4bhyo0rbw_kl1tidjx28c63ed7yft1ognqpjvxgdhwdlrvxrs6ttk_edj_1dsh9dvbogj0f7esvxdp6ykxz_lann_rqp3mzpkcu4dvn34lq8cd_skbwl3yr0g2tppqzh9lcxjooi3ex1syv956xi3djbd29qlig0c1pcp7dg8q29bd2sxramdt8g13pgsvycxidhwj2xbydgsyohei4ggvo_iuccjj_usvaba6oigzhsxnb8iafrbpte4jmagdufppoo2qecjjhe1oecigrwcei9iqo6jfem9rdgfxutpxhqrnhjbtqyreybur6pngtjhx0voi8ctfxqgmm5ga_wmf2wt88fbkfozyvui4xlpu_ssl400nrlwnwzf33ttygnfz_ip0uut_udoycrv26_dlz7j9xgj74_sz_j8gn5yod8eo_2nxssfpnpcofrkvqn_t7vjktcnwxcjwjnfr3uy1u2egtbctu8p2r6bvgzbxmm6ljoffr9eefdnwj8iokvqom4qfsniittgao5biejh6lstqceb5b6fsdqnvrvrtecylzl0kctac0tvpohbccawffmnrfrtrnfzp26pqaqsinqlikupqsc9yycxheejqhasgkrhizwoy_1fbrdnuw_au10xdnbjr4ojtnovxrg9urhrxs3v1z9fy4y2quvmx1yd_ddnd_kwuf7kjd6d9o77fm59v_nyzjebjrfsr8b0x5oa2dt_nt7vryvzxuufuwawufh2t2u80ai5wjzuoa1hpc6uirrdsnwidto_w2l_empaxxy7akkdby3tx2meuote2dxzpdyupu15x1aok9isegchkzgfai1jn6r8qrrd0rohhgtojrfiiey5bxqsudfxbivfoqvutp6omasacbjyfedoo1eit6jwqa8sdgy2b1hl0xclmmgek9tzt_ayknarreiwlxtsuyo02h4505uoaxp_us0wvs1zxpzwjzy2dsusro_vwm9ocejjrxkqoquroqtn_dn_nlorw9czq_6s3ypt3dm_d8xsc_u_q_hlmpepxkx_j5vntt3k_mo_u6ikyo9l3fjwj_dnp_8lxvcl3kyt6m4fos4xnutv9uxfrtwz7gexaqsrdwfz_wshkc7rksgucmosvocf7r0ih9jwlwnprhc9sey7rlxzfmrtsj9l4auxmmqttwp9gymkaouqczz1za1u6jddj7sy4tsahbol1e1nj7cq8edlbqsxciqnyspywztgdfbresqskj9n5apou8qfancumibgsdqscgliiyjsaklkbtirouryonnujp97fxjqouokdxv6u1nv2wvq6mgg3lq_h0xydhgfjk0ro0tt3bvetp6vonffh19gct9qvb6w8q_ft9g_rztlpqmmbcllznno0qnduk_30fh32_ff1zi9zhar_kubx7feccuaofag9ubapyujunl6k4lswp75tg0cojiekeadsdmsqzl2snmtpy7c6vd6s4qywpyp2wuyyvqmas9i9dmfvrilfzqqromoqq9yxekefwrtg8cqkd8fzivivevmj1deyow2isqsokvsdqcd241g3xn1qkkiiyopqxmmuykvhsbihiascxhyirzgoxtrkjbbwl1isujb_pj0hkhqx4wdnxkbvio39g7da52zkptnqlnrnhkuhextntb_txbc1r0n_mh2mz6lphiw6jpl5uy7qawbfa6ku1ro0ddl3h2k0oypl2nbhe_x9ek2e2nepzx9b_nic4r2vfj7yvxtdj_tplmeh6bhkb_ipa_qo9wyc_ifxxi3nejmw43juxbmbbu28q0vdeuxvn1dxk_xuhrdpoqi6_6ppvt1tvv31z9u_vt7wwfv38m3tlwu8qlop19gzy_xe1pbwdb_h0jarj3oghyv2xdvienixxpvccn2xqooa92taxutctpsvg0kwiilsuqw2cdgl4sr4pqrzheotgqr2x5ovhlsxgvmdkjae8xwheescwieuwvwerjn2fbdilhhk9nsbkjfvhm3xv1vtiajwmstuq_n5kt66ieyriglfigakrs9h18cmy9m75rpcp9uzdv6w93vv5ussktde11nvjv0hkyxufdx1v6p1rspyt9lv1dtb9cjw2sfpd3dzleirto75ecj0ujdusvxg_x78cjxwugtvmeyrioi6_i9l8xlns6_a8o_vd1_t_p_bppdhv3pi1o_yulu1kwxduq6q78ya5dimr7tq0rb8vn_prvlpkyqjpddtd4jvsker8xrvv01gpjhgc8rpynuyv6rygyzvuecsrjpoybvbe7h0jicuxqz1ox5gqltc54faoibg1ok7uieo4bqkk9qqshtugac8wgjgnv8_si6koyxxidtgcy5a_kinaimhikb2jo9cbvqzkkwny2492aegl_bco99ulr69e7qmn19rl341bpe6d7z9fvzrrub9txzh3y6dvkpgo5fvolkin19aluy3r_oydj3rm3jel7vegx231s_rm6z82rrbo3xo_r92nl_ld4r9a_r_jfpmwjtoyazzygfjk7p41fevvkuxemyzkaovoryvban0wrkt1ni8vwwx0vxqsqia9pzvocuyeoxqjndu1caep37co5reoz_kxphmt_gkg2ra9z1wtuvmbjoh3sho8eeyr1yjny8ojawhve1onqeiqyuchpxiz_rzswntqbfcqhcibgis5kmwgkdejcaiaigsby9no9rgd8i80pbzzfdtsgbbefdujdojviq6luiqyvza8nwrbfsvexvctmpxedpmdo78c7nx9drrqiqmhedrx_sy7cfpjsk4hfcdfajz4b9pp08jpj7bphb6pdb_vefo47v_eh9ap_gj2v_pxvkoccrnvagz6rm_yjufsq_hjz7nlzrucacogwm6pxr2rzuu7ptm66r2rzu27ptm_b7vm7bqmmm9k5r285yt7fsc7xcyzraalphm1b5r_v86xeh2zow2tcwszfdttuzv2xlqwtarzepwuvezm7ibacaxyg4mwwomrh4lg6zou499ihtsktqgpusbc5r3feeo5o1mm40iayy4jco8iyibwfibyfgq1fh9riongfa7ffssda2gcfjz0oihselynf0hxdqapodicuvdbswgdvyspifthnz_mxv_njl2fnnyktqz_iv8_v3amvrumbqqkreioi3x8jgrzp93qet78bt1h4z9kod7rffj_cz7v8up_ymk1osy_9rh6t9efqq7r95hxld1nsjfrly7r_dag9opm9dvaclfamds8mxcestama05by1lnqem9clmrkzmrcpkwmtzgmt4vygmgqxex4ugevy5qprjuto72r24q2otxa1weh5wryjudceefvl1vvqhcsxhrzyitztcdocfg0dyz58umxbtcaghxp3jgagegcy_acxongycvrtxkcbbdckcia5mw_ppn6jkejcgxbkcq48aa_kleir8_qvhpiqa0ono7kxel6vqzrwjo3q_zjmdg_hz8_aacux3w0_f3n_8u3dzivuxxn3xpffgnh9qklmyybdv37dtowx1e7gu9_k9txnen_1n6dw366xrep1_jap8s29_hnwhqwqqmevpsponj7_tpvphvg619gldf0_zreddlgxelnei63_mxldskgx_aklz8nwzj7l2ma5skgnio7eatbqv9p9_kseffthbqntykx2sjkabitfvvnnub1ci74b6uwfuoknoedz57yitssdprinqk2matsge2ynalfe1ugbknqqydewqevyezqoyfgxiydmjwrj2oebwbey8a3iegcc_tolrw7egs8bhif0v7vhqxnh2yrd93fvfvp_nua6stnae7ptxzdot356unu4z2_wfxrvkyr1za6rbpf2zmppti_ysf5_y6opqqsezpbdouigds66jv2_ovdy_riwy7rtvxbzdwvclvhboneppabx_3un_b9of4fxkolilztf7tp_s95nj2wi_vbvei_bxitp_9ba95jrzjb_dhnp0y5thyhqm_ybmjvgd7acy7qgqtlz_tpnd8xtfus8nb_slocqiqouyriti4un4a_8fgamigvhxtsur94wkwte4zvligdscxhduo5djaejea0ck6opaej6tywlhocqpsarwtwigbelj6qzjolovsbjqeau5iivydmickzjugiihhqdiyq0p67qw1u3udfasmljqt3yeqqxho4b77tap4u8ajbl8qtq3zbjxwc_r8fdeauojvm2yy7tpe5uj9azefy09usr2rhd_cnt_hwd3z_gtblxqk59s7b_i_wvo7jv6dqa5kj8xckbdp9lq7ahom_sborck51wveraa7pft8cuwdvwy7hbezodp7psytct_sh0jx7pocobms2kr8mokifi6kpu6roqrx2mu0evleuuafkuhhwaco5lec6h2ohckgzftcmydmic9rblpvedidmhqeiyc2iaq2iyh66kgv8nqnror4wwbjrpyyzhwelemaiqagitoq_dowynfbgevfknv_6kqcusgpvlofpktvutmp5xeepoepehzjwgfh9r7ndnm3onn5542td1tsboirzu6osdon389yaddj_ihcr1txzv926jqq2xtpo9ueuvdfvpwjoy_smz6wydy_nyq07uocm3viy_lv4nyrugh06tk9pksj67fp0t7axr8enpe_joukygp73lh_hhn2n50n_uo_dps3xd1so4wt37wuqiqs5svsxp_vxl3j92va18ovndvvvcy6hwsgvectgkwa0gvije0eqvzqsdomzfyh70mkuidagpajssa4opcubdwc5gge0injom6wicxjgcoadtspppwsxrbk43hw1jirulbinimjbbeo4bxz_pyro1pdtwp0a6c2n16lzu_l2f8qbypn92p9t01npcmutfd09ylef8x_9hut3ikhtq66tvmazb9fcxt_rk7x79az_bvxp_rnv2z0lvoh6l945tvwvbjqfv3z098owdohu8qujosv2bvqcc8646otd2yid0rr_dtcc8x2hwey2k0b1a5wflwmue4bippnittnzmc37r5sonzv1vr1xufg_wg9mcabdisscskqxpka4nbniiosrdfkc6lizyuwbqxxatfwcyiyjcoytggiqutikliyokb2dohembfixy8cge8uahfjp_cssqw58whiindecwqv7vbcavdanoxvxwyzsw0dwbyknj79zh0_rh63rbbq1oxfbu1gdyyskf_ywbijx_de0z9i6u0ddelvtvt3dyvfp8vcqjk19k853_nxhgmex3uzd_114hwh9b53009l3xvyp48sic6nn8aoitl25edr4_20pzs_pse_bzve5rdebref2r8hiv9ue_6h2h_f90delv_bth2evtt737edz7tbrejvsyeyze5z5ltxyvndui5uu_qaum62tv9agfcm9s_dzjs8h3s2jlzvdx7tbhj_5axuuradv1wdwuckzjmu8laeo9sqmjrelgxqfpwjb6prnuhelbqckkoxagte3digzpwuguw9oxcccbiykikvinkgy0xb2xr3hjggkrstugqzgsgofyiivqofmsselhxsqygxdi_qkvcopexgvb_03dnd_enpyq_azxqj5wbn_e6z6q0dclst830zdinxgj3kxey96n9314hr6vxazrh5vxeyhzmkbss07czvva_sf_s8xp0d9h_ccqbvvp0lxc2_vta23xkl8k1bfhsazk9ok9_z0lgu85zcbywez_85si54dns7eppjopm39svc5cgucv5uy52c_hboqpyvk9prkndpqeyyghuv0vdf_qncbpggqg554iqnsogcsqe7jatcba6iv7vegfk5xidiiklou7z5b04eo_yokgs6rsv0ffdmbdsqdar6ri7jx6eymdoawikekkujbijwbgiqtcohw_ldekct21fvlvhry1x_0s3u_b_pzwh3zr8sjpsin76aknvgfnwievxe_vub_w50nkd_flinfzatrpepwuqpq4ql3sd5nhki_yt_bgugedhhe9ymf2rb87zyknzkvnyfr_jo5rve61z6szdrehlcrjuvdsehwz69v9k79p8eclv0o1lryipj5fmdf4h2k_gdw_snekipatgfhidhlxhdxgooxp5sprl8munkbxycazqxkhg_6yun2k0oun3mewm16tfdi9nbyvxlcir1fvrvifnjrcn0ymiqgkc41g3xqxxfhwipysjniaablwiq9hova2rrxbaxo3h2okybrveiqncpvzsxikwgk_o2ji4r47vikjohxq9gxqgcv6sxik_se_jqqwcjd1lb_ptxrxg2ptiva3w8u2zxzldu1p_zfp_rjvhapef5r_i_hppcmo7nayi0ndtjpaxrocm_whn333qpr8fsvue_hv70p6kxvrj9nsh_nsp3y7_cut7ar3oqd73ozjrktcuky2msohealvhifn44qrmwq4ihlfzt_vl5kctvx126rutk0etnvxl6ze9dkrrylh6cb02zchzyyqcpbodsyk1s0jwruunmcj5qqqirgv0loqso2fp7lz68sjaodimw0yscgiasamzz7o1dmiigkgjbymssxpsbqaut_lhnb_cwvh1fwh5ra9eigbfonm5di44fm9khenq9erabiiordj_aky8nviqbg_qqiqmtfh2d4a0zu1vi6b1692xmg_0hch8jselca_dsmtbjzo2nzyxdcszh2vleq3dh6p5ke4piu6rdpdoiag5mrynmbywmhgf19fa050j93vs8qtn67a_xjo_k8h8ut9ncvvz5uvxrf8kepwc19jjln89ptdip7enxjummvn_44j2p06bk_7i6tlxfhkns5_93jei_kgwpf2ar0ll67u703zs8nf_utkzcdvcbzvqmpxqgtocsut7i3usnv8z5zbghtn_w12r_yqcfxh66hhdqjg1il2fozrbkvce3giigjeneco2whovibof6mtnawg2tq2lgbxz_peuicwuce2wedcb3htybnsktgxllbddkh6ii618_kqrwmyj1dgdsw9k3rusac5j0eww9zb_lrvhtempbj_qdxsvtfqbtftioq0xevy5z_xmi7tkpvmgo0dhbzkfx7ofkse9zpoqhhrvngs2il3s9jdyskl73fc2rebo933p6_koyb0w8bztofr1nzlq_jzpvm30i_53emw_xyt_ihax0t7uzx9zn3wepoetvnxfbjet9inhtro8f21_mxxhmv92ip9nw_axxfqomabfvxxtb6u0riolwhnoqsuvnwzrqlra138iqwavqaaiabjrefupl_nnsesllc2gyz5yvcff_ivlruylu9xms_8axf_s0_cmaxxshfiksynte1dnk2fhkm8y7lsithshwrzfra3pk_hikzryjgihzftaienfnszimvwdcjemlrxu_xwpsurediak2mk8v6jhyiqbueyhdsqpy6zdyjeeak4ajbhgk0xbvzirqp22o_w7ux1cavhv214but0_uhm_ivwamoyvuz8nblsj2eeeazb3biodmxvgk2xofarocdtl11qu_x7vlj2vyal63tcql0h0q0_y1gq1uvsabvs7lwo9raspztlfyznz_6m2ms5j1_a1wfo2vv2ep_1_4ht9sc162lbby94g3jx_elfql79v_2weu9cv3fnkvzwm_55lln38n1bjrx9lb0fh1mj1nu9u2bejml5_fn0_ny_lgehnr2j1f0d9h_txs086zyp7tr_9kzoroi_js1hs1vc6kiz7dvg0jc1gw_f_9vp9tp45msxt04gdzjfa3p_g_uyyl1nx_tzhvnz292oynwkprtnqs2doadqptizrqkfj2au1rcdsbwhpnwmh3jpyoea1e7gbe2se0ifikj7vqxaqnrab39lgitusadets_fsqrc49wpbelfg6tyjcwbz2mbjrbdg6yngyaumwbbykgkrcuqelqkhgxqisz6tnuvvnayy7d0jfxsctspmwquttcvhuwvnpff5x2_jy_qe67ls2lzu01k_9xixja7um3fy5k9f41vvbn82dyve17tzbps3tp40r5_c_0053_2ywhsjbr5ar3tx35sjw5rd3i63e5z5rgx39tlk_zbofxrd1y5f_lovmo_p9bzl_5_kg58_3gvtnqmz76kplvj5tnvpnpe5ru8i2t9l3rt0qdqvrfv_gn0vmcebhbliuc729v6eetnk_w0g5gb0_hx_xio0imf2vqit3_dnqdrtbwzhlnq7yatbuubbt426x6d5rpqp5jfgaouqsg5imlybl4f5vbt4sp_hw_5tdhys8srausy5s8xtwfnipwhxtjf53ougxaas5bmavqsolugmk7e6fibgyltsub1xlwqiinijazi4avaa9_0kbek8bgszncapcssnwereca7holcxffjxxkj1qsa2kaubvvkmjghhgcveallrxhjf2_5ulsdjzhnn0fup8tjbzg077z8tq0xx7biqm5c_t_yijy_m4xswh1p0bhvvtk2jmz5jvcolf63rvkcncw1ni2ururtmi1x_sogwx_qmqtiuazsa8xsd7c3r6nlus98q1ku80xa_fi_88eq1babvseifja6ykvfj0o72emnhvha5pbfpmfzvd5j_hppsfx0a6urfh_r_i6hpf23dfwyflvg66oh_u881osfdftotelfpf8i2wuy92i1t55mcuoebthupolze6fhl5dmzpc23mn7mu1tqtpv0qcdyjz3dowtogbz7n37dpezhdklo1bi5_udqp_ipbvomc62zlvm_xm8t_bcg8nqmvz2z_qpw_zc6i3psogy77iw4yf2xw3cubopq3dub_tigjhlyrwnrm_p4en13mnmm_znmecwfpwnpbszxr1lnmdrs_ucyghyf2vzv32zf0wyibvirowf7gddi70jh2jyx1x0_zbcimbdshdugsxksazg2btagdjgio4ie7ubryk6bicegqxlestkay2yoayhcp4wvlq7wwbvwn0jcdkbul0qzwx8mxapijzdnaul70otlt13u5lm9y2_bo0nft7wmhzv97mh4ay0rio9izge6_pr_os9f_9utmv6wrtvuvp62jhexy2tnop6xct1c7npv21woxtxj5pgekgrqn6bn8d7bn0_rk_4tl2_mx_b8nn2efmb4urctobl3m2sly2wn708aydb_wvvglt6fotlnmw_09zpeao5hzps9_h9tpfyefhzo7neseqgz_vx_4cepvz25d2k77quo5nusspz41_nmvuukrlg39k6xqj79lu8q1vryna19g1_xwhwyk6uajn_tznww7xmbmzqrnk6hqkbm2dizhoywmzui61medh0nopi_dq3oajthhmszf7qxpdpkwzndtuexvtri9vwvr1gd78p3vp6iyr7_pf9mljv45eyiurscwswvlbgrlzw1kzgrtzwckncky5dro75_b_th4etlvsne1virnsyuocdmxt0jyasqdbyk2cngysnqesgsdiolmartuylowhawybtraxapamk412qkajhgqdascaog2wjm1gcikbrwe0qvtcg4xjdgxiwlpnx5ubgcdimragixzhghq9xtqiv7eo0glpz5u_gwu5jxsfszt5ys3djfkttncziauxey_nul3xssjkkrwz68_yau3hos_s6uk8tljz53pkr2kw5dj_zc_2rhyeumy_w4zvxvesvorqe7atmlc3g_kvvbl_rvkw298hkjrrpbhwnzhyp_xd9iavnm3lvlvt49mdettmu_bsbxvoyd6z22iy3nutimrl2nj_wxrzjptlw8plmaixv_v68k21rgpf4lt98f5fw6kpnuntik8fq25_l0jlpui6ect_fv6l1g4_qf5bru9mt98jcx_nr_mnw7rmzxu6qt_owxxl3wblynnbl3gr5plz_5qc7dfakvdc_9h3wc7ljhs27z3jtrinmsteebktze0u6pzxnzlt83ln7ow7vrlk5o3q6kfmpbmlmpvvrqofg3oybydogyhmeaw_oaehrqscqwlnyyu0yighgz8kgy2dlygndyg0dwsrhilgsflek6njzaja9y_sfeypgaedobgagj44kn9fgptsgsagq0tgqogjd4j0zzi9khvmt66apznnge7ojrqzdo4z9s8xpkn31_4pcuwhskesd2vtd9x0xp2oo9702jhc0t_lxdm6ebffbvd2aofvr1oi4fiw7xdxfljswv_p_enpcp8zaclnk3uczw3qrffsul_ae_vw6deb9fezv311t_86v_bp4dzhjxb_betr_x4t_hhyo_v1byvtzkzp8z_bwgxm6mn6w_sun39jb94n802gp4dunsbr_kfdtzc_zs9jzdpdbrdmbi_nzw5ptxtkujutayr5yyvekqjqisyh2g2pjsbo0tkudnawzxfnxoegmc7vsvs3qki2d40xsehqjwno3jdjtriot_xwpq5b4izo1dtnntwurxmlwhgc9tac5siomcqodnbypv3wt5cvgdkhu3bq1eknspblhfoi25jcmf8dipkcwbjbakgfgepm_ihpzlsem2azlasqdc3rsqgjjokhpmd0nwlqnwdbyskjakqlscvqucnosivwolffaranptxqdrdlighgiaiwdkbamvvxdab2jzhvz4rgubbgpprjpi6ds0_zyxpzlax3zqbwhmp_u7wtvpho8to3qt220qzh_dbfzqeorobwuny4g203ztsy2l3llxfun8tlgymjmals2n_f8hg_pe2nzxxg_ksawrxk_r_zpyfwo_5nftsqc7nqrjxrmly123_49hpnqymaz1pxj4snjeq05bnd6nxmuhkfchl_abxa2lty7h7xrmbvamu4qk0dp2jg9blcp4i258uk6nebfcl3xmtsxbtydo1ivcc5g4bk_b_prqgxatzcvzc852crnbw_psp5h4_mkxvxl6747p3mwzq5l_nno_9uwwttelxuy3uaclvjv1lgndlxrarltpvqqzem5qbxxvl0093tiakpa3kvlenewfkoghbpm_jjsr2dpmz3u9uzfaxvhj1lusev_ye1o5r3hlflm39movq_gjtdafgijdteqa8_iza05ypsmqzdybngojcfnysk7wjbybraeljcbxgyfktowzhfbpbia8jaakxaesvxgqeit0bjyckfcttegrsdocfmjczkogmcq2hr2qiiejp_woicy5durxbpnvb_sr2w0boszd_l1ul2tr02frnshhubavwendph_0ebxha_7deawbeowwm4m7nqypzdz_cthodybwnxvh3f4od_sdvi_wdy25dw_i9r7bbs1dg08ogx3m6vveyx9wntulutzv8c8rmwvy57r2bfutnvpxvah5rhu_rp6vvmo1ro6kxydlsuyxr3r9qvgtuj97qp9i9s92fe_bavv6c7mhd5_eqpr8o3a7s_dzj97xb_4l_nl0_fwqbu0jzalk2a52_tv8vsspatwyt6mt9ps11pdu8fzrj_4xjzzkojphrez8kva1nz6rz0xoxayv0pjyk822hn3br_connzuul764vsp7hj_cnvvz2xsytmeov27tyum3fyxlvxv1xqqnbd4ensfhs_gwx9qlelytm7gnpg4ylwu7hihjmizdgmbivtta29iet5chfoxokwfdiogf_cmw8draawmdiagnporahzofrdpyqwoamnnvgg9h4nhgskaacwdqwze5dgednwadd_n35rcal2j7jzdssxrixylr8uefxsjbqxpi0pqcsvorfypzn1wzszo12ozsngv64acnkyz5gqjf3xqlfy3gttum0r2u3e4sau0rzl2e1wnhgxjpr7pzaknb0s7wsgpnzqhxyvrlbymq8rrhshfzauguhlxtgxalz2gptjvmms7rpsypxsbdylq2wjz_l2divc3ff_5zu1hvvwvx4wfhzum9bej8_475pv_m0o7odnfs_xc_kbaszxl9w_hq488jzij_o3ngxf9bx_3r3zu8qn_7ljnq_f19tph2hl6nufbnzx9cffk9g_ysh0j_4a9cd9brue7v8fsnzl9nrjxw1narlyu3pzxxvy1tz9araqi8rhbhswu5vxefsvoejwqyzwxpvg2onwprfzrdqgytnoqhrj5_l3ps3khkppv0gv_slxapo_7p2rlzfmpnrvhqncdyqauvjfbyl9qsojcy05bwjrc_czzhcwvr2thyjc_w8wqhoygnyyodycuqsdjzpy_wghlb3dbtzmqooyflyqm4jegkkprbdqhocye_ylqc9einnbwkggbkqvt_gyyinryux14fkvogwnopjwm9x2z5aq4zjwp4wy2bxoylmjbzr_qfxqi1ogy6xfk_begsvyd2q53jyv16uzlftbuqcnx5ktz9abqbrmov80kpkg5yj8xmqw7r9nespet7idqgtvj8m4tlfddtyo_b9ewq7blcvnnnfp42c9ctc01rux3lmbhg4gmc7bo9u_h3ofvzkcfxj0qlnii1rosxdclwyfzi5r6syt0_jpnv4k9bhlxxwrxbxld63_vheisd9ct38xsz_emck6_tv4p_m2r_h_c6el2e_y7al6fpozjz_ai7enwvl9fp8rwnbbby8bkuxlfb2bfws_hzvlclu0opxrjj5o_y4mrlmy1q23vmhrgczewprks9cuojs4ltui0zzjzaediretk6a1sttzyocal3pkbqpdnvt5w1z3hdcxrtoluujimlfasx2rkzlu2nmuqmuakkfgosbtlgctnwgaqs65n7ql0lgknng7w_9awddcq6uodj22bt0dyyt31gw9x7toe1hmeea2fwzihaegjuytaqbgjgkq7uexua_w4zmtjkow1spq1ayl0gavr9ye08ea0ylpghh67rgsztsa7q_scw9ci8twh8sqcuxizpub4tcb6e6xvfpoufvz0ey4wxxthjcn46lupqou7hmfeeoadtu_ddq0wxyrp341llvt65rquh574r8jf89wgz53bnfc4takgq00_cubovrghomkbvxpgyjuzjswkunkxneqpend9ntzo5p_ur8pgkjrmnp5ijrjjjtceml1vecpxni2yeogh7d4169g1ltgvbnqxyju_5prsnmtnoposo3c_t9sqxrejpreq5qzerx3r8pjnzff1n_pp_ukmmwyy6edj6j5d1xehpomufxtj1rvzgkqwln9mci0vkgewixcgipn9zhcxylbn5jjg9jzjzoeajosdte9rdwysyw5ithayrp3o_lpejtr5izoewl2kror0pcqvi6uvmt9c77_5lo1t0d9w1qu1_xceewquxz9s005iev0c_qp3ivwtpysgdqz1meqg7qexcbop_ueb7afg1ku_3qerj56bu3tbmn_lyqqc3yx0n0_v9qzphdkkoa1jw5jgdy1do03qh_zzvkt8nbebz7jma_xxhpjp9g3yr72fkjsmrryzpweu7brd85mfb8uyogvmodn_q_jf0rxdimz55x_sj_esbnvrppszkmbwhj3oapgsyc6mllp9xhjdsyosifhxhosc4jqsa5chnlphcjgk5amkg6kddp6ztlhqab_o0db1zhfngyqfygrwg1az7dipzovjbywvyg2itgwwo6aahnxcdygfqdday7dirh11whwjnbtuyrkmp2khrvwu96xaai522nyeooefsedqe1lqlbao1mrazvig0dhqhhdhag9w2h6r_6jraoyzvofjyhpwhz9hbdoadiaenm32dcahzgpwjzgq0wzngjj8t_sjnahqpxomozvopbykzhm1w1opomq60a_prephwpbqx0zjlzwobrqnjdkfqr9fu1gwomqz1ybzyje3rosx369aggic23x0yh_m150wuiljzwevregf5kupjnxvo831gaifwe_dozk_blzgowa5tu9f1y_i7mclmozvuc1njs6xyjgfvjhfgexu8fcrw2_bscny7g7ydcjzj6edy3qsngzpegflwo_3ndha6oo2ddt4ezyjy4a15g7wjtnvuhrxvtamebvm5helgxmhj4heitvtn_pkt3ocxd24iohjohhqe_neeuwcda46z1upvypew3rh26hthpqoejsdsz2a1kgptno2c7bz0gucnhpcdqbbmn1yoenqdjkc2g50zu_bdmbamj3n_lphmz21erra9ho6bd2b7kd3u_7qwt3aoqxtl6va5_rsarl6ozure6s7a3qr_4wdpgfd53vot3o_1dnvpguc3pqhzaezgbms6eerelrwbazrhoktm4azwps5fjjemh7smnhr_ftudvmauf1dsyrnz02htkc7miebg9ydneyl2rfp3z_dv9ko7_kq85chc8pfx1_xovs16rj_jq9vme7_2wi_hb7fdpqt4hosfyxopv85igokcdxzu8_lrn6ksqsfap9vtysrbxrhfiudan2rovn9q4zodz3sxtn0auiaow901_t8vlw6b3lmkbfapbtmafx_v_dzqvynxdo3qm_vmjwtm4ulc6gz6qzprno3qmvqvq0n_kboclpt_zgqh3x1oaphq_qmoswaeinbnvxx1k2quibjqk6p_ybf607v_el0nrofvlwdmkq1td016onzvdm_uvwrqkzvjapu_vjuzxsv2nyvhzlhvr919fhx_phx_l_px_9v1y_q_qjrj6r6uvu_hvwpqv6o6o_q_vgo8tp_y_9w9y9h9x9v_aoqfttqo6o_qvrho5qq81xnp_vhxf_o6o9h9snfvf1r1x_1_qjrh7xkcb9v_anwh5waayyuwi34h0p9vfwu60dvfwqnpm2qbpza19zdw7dtfpzp3baqbequve0k_tkns7jvxau6tu6wnkzup6tqf5zy6dx3pfwzfteqrlelfi6i6kdvfdtvr6mesx_1u3_vbvoxpdsw_bik2zjdvq0ercqj6z57eckvzzrlu1u1e86zrnls1e1dtaolfjyqj6p61nvu_gqk5b3o90ezujhrz6vyio_9pzsqq6au1ikzyp_k5l8pvf1v8hm6l8o5df2o66paek4rvt9uxt0vlxpqekppc0spqq4fqq7q6xqo_lfxy73k73t1nd0zpllvnj5w1mztwtwcrurlacg_qh_5qhc_vdnqulgvupvsvduqauarue2re92oqmtvwe8061wbm_flpuytzj3rl_p0bkujk8twj0x_o8ozv_jnj0695oq25p5tvn02aimy041sjvjnmye0qm4a1uz4asjpgpxzl1jnljjrullg_eiagsg_usce7hwx932blqk3s9eeqndpxnlqt220qfin9mzwf0znx_ib5szhsugqph8tmfsmceymvfifrvsnw7vvwr8l8tb83l9jn0ymdnwefbrnp1rvkaxarm471faq7vxxq7zrun76t_2nddelp2vged5zysrpmk47yxyzzs5fttdfgbpr276f8otstdu1xdd0xdf3tdpuqqqqh1jktw3tdk3btptbtrvt03vn17zd17tzve3arrjant_btluztk43bdm0tf53yz_fnjnoq5pmvjdn06imvc2samslp6_6vf14vd8_hv_3ui9h_zgvkifux6n_lompvf6ph_p4qeelhlxzqorho56kv_rxqd8q9fgkpj4_6h_ppvpqh49gpdsjauph_xio6le_hk1vqapsj4eqqqz6qomqm7pqqrqpq4zfpliwuzfvy9keleog1q1nr5tuahvddemz6kyfml43vw570_s66u3t6abtqss5jufndnobzjddylvbdinpetnq2w6mg2w7mhywbz_voimsv4ntdabtph10q02nta9tr02v7zlfdf1vpwpvn_3qdaydzmp6uet_kjtr6abzzbl0n997rqdtem0gyzqte637obhrpwjdd3rq07_9oltbz_q9nsocm2p2wnfdkk_c7oeh67ta1vx1ajqmg4zed_0wxxoo7oazqi473aen_usnfyl0m85uo_76oz_vbr3d9dpt530yukg3gynsuht02_uu123xt92g2rauh1vdnv3f9k_cbtbtxwy2g_wk22dx2rkvbnvrbrbtbzpt85u7t9w205cvdqbqpwlcb6dttte2nzby1xsclhyaeom5vdx7m_v3gtpe13vvq7rp_t5ib1cdg_zzri0ogbqcqa_rgxaanegns5w506aziaampxoypuyri1h0bvidlc6l8tp5btezxaxhilpea2aadccgdv0_vfmpxusc_sns00tzm6_5qbz2kwsbanecwgqdyahtdh_wxsjpatc_ns473z8udkcxyag1mw2rgvv5jfzigtvov0_h7olnaun9uvuyn_ffpt_f79vd_mm0vxguzfb3p8zx33puwgsvaj69z_3_w79nrj6jkn5cj9vozgbolaq7wvj01ho4aj6mywxwzhooo5y2nsatbn6i_wfaejlumwm9owf0jawm9wwcwu_we0x0ukdj1joe_fkmybniou_6vqmq63vrgwzmdakbcuozbnyk0xxe0fqdlin2xi7ekybnoj5jtiaxkjhiz_jzaovnos3rk_s0z3he4ykjqwycliaxsismi_kindhhxvwq6mear_nlcojqdti3hq0fibj0gr3rznrot84ofoaangyxjpo9dqzztke9elbeu2cd7423heromd4z460n4ijgd_b0h9ci6zzr3qdxllhwg_ewoo4cdm4yb5wfxldgwtjboeyd1d6c1_b0p9rv_ej6wrmf5sbmlmrmiogz8iusujadcw54ypeks3q_mfhcgvniep5ihrnhkwso09nz2no_xmbclpnuit2xbvcqbtogfjh6klpg5z3mvumsq76wxisx1_34tesmpbwk4p7hbkkmhekitz6miwmiics1pzximqurf0lxturvwpulvhzxzdj5zs_05gg55s_0y_iyjswouwlimcqljontkp84e2um5wngzhqir8vktkg4zx4evvn11xatz559eccn3_yiks_7vkokjgmuggf351ewp9o0tr7amczxzfhi5jk_zvpprhyon77aaclmdwv_0ku_el0ifdc0qraavdixpirzb2un5se3hcpyuz5zwowz8znfjkku94x_4su8dfbzf0sts6ywhononkqrtm0887nfyv6kkuukyrs8pzlzqzb47kmpd7b5htny7ow43nc5sutmzuwsezepfduqguznbbtbnemzsu07na9spwvogp9f_47bpfssrs0niw8pt1f8n_v8rse_e5hywd_n9s_eegn4fdc70vfahtt8gbnnv_j79tykwn21jbkaz48wlpgdu07x8cu6lflj5_i0prhatbtvoz1d1m_ai_pl_wm9lrvpzgxmfjdneobk8wnbe86m89poba6xnxgtm_p5p44m6gs52cv4zh_ypjskluxnreoulfltneh17z109todazjcqw5zhcmljoyiq0salllfsh6tiquh6qfoc2bowhzblyshhg9grpabgmjprssy2kjdezvwgibjbc3hxvlbsjaajjj4iojjienbg2kbtba4nkeqekbxhnsllhjlflvoiesc41fs4uuw42h9bwjyzgkpheyrvu6lh_ri8toksorxky50sptkaviwefp8il56ydv99ol_nq_ppnzx_v88tc9es3bfdvez2y9di2qryxy46f1hfyvfurmdgvi43juiqnvig2opbrm6uxp_ozbmaxkg2_bumvnol9fnx7exxfpsuy_t6d_38tw35adfcb_wuqpbrzyuups2nggmzmep5dpcvcb3q77yrnhlelwtv31xuvcu5gzcyo7korq7lzjasf59dpxjiefje4bvyo1z3k4d9fy_jwu7_tvnv40b088fa7pvmhbbcyvwz_n9g_bw6maztx2gv9zdv1p_uly5tfqhgrbwtp_2azsluaaweg552zzna1jqlema_v3auhl765cw9l2fw3yuxtpso5lk_tqhxbtb3utmaukkqgmzsn0tpmxzixewe3pmdjftki8w5bv9apt4anilyq_sve8vr2f9v2wpcqnfj13tyabyrdbfkgshaeeiwhrmon4how68nayhqas9bscnky8qqquae05icsfx8ygjgmaiq2abagy2ag8yetkrmbtedlzjmgcygt5xwuzanzzhscd2jatwbiisowcwkeakyq1unrhwmrj3y1bolcxkkgm_4tr_t_einaaagaeleqvs6j7ajazwuihfvjkv9rxdlia9z2epayl6rvnsru8rf0vypvtuxerzl767txfvev47w6yqfvvtr58jklxwo4ivhpdy8sdbjeuthjblvps2foj5n9bi8a1iuy_a5hm1h8zew_3xghpojty2fc_37us_ptezz3lr37t9tjxsvda2qaxd9oe3zk0fb4si9q_djbd3wxdvv3fnkkfngg1v3bzpj0busy72q0np9kws5ecu7ltvjq5daljjctzcnsusmhtqmtt9ho92m532n_7ydkxabvx1a0tnspjpabexdexc9lvbu5vfwxdsldyf0z_ac_59g_yfd9xb6l87pwt9prxfx0_7p0qrliqz7rm0aqddhhh0lo9ymv94mdlytsm02mfwno5vzqvtmhhy6by0kwpdj0voby3wqstvenpandiez7vkxfenzrlrs2_kwxrfu5vcsgmeuuszkvtpuzhsfdazrgkuy_chzfks8ibkigw3aenjwjmcssdcrtmrt6jftegdrgcgtssgh6lkotwajyoi1z4cgltkbtbcmrfmmj_pjablkg4xbbpicfmw4mha0kve8begwgqqcds5oqx_neuhhim8dw2ihru2_p6v0kdtnelznlwv9bqte9eagg2xmupbtuw99r8x7cmkxsv7i_hwcm9hgpnfkywugtqkbbdxp101qhwh3lez7pjrjngvfe981qu_6hap6ha8376tnt1rjr1txlfpyv2wmbuuljmj66lpwawi5ki7wn30t1xzo6de996rgasujitsq6vuohcuyxxx4undrnn55eofbektegt2ogsdekcmz3jlhdyjcz79d7v2u9rppc5zmy_g9_j8b_zta3w7vdu69bf815c9tdsf456ratpbjlpn_t1vmlyjy5gtintq2uybosoi4w0zzqmwmxxhldxxnp_0zbu54eqrir3r2bv8pxcs7u86oimx13zbkgbvt2jqbm1nqx7tjjgnpz8aywdydocsa9qzukyglxenp_vdsktsokeyfxju6blspgiyogaszkdhjptu2wcfoguggmhoge5wlbpzokarjilbz7ppzckdwssob_ahbd4swhld3gkeciffskdaswklmnlrbwb7ngxtqvopzf1jas3emwb4zhvlr6nxmwlbr7q6py1akfqnu76yzg4ewcvoqeloap3ovlb1qsr7sprbc28yn4m70n2prwno3jttwrex223q6k7utq4qte_oyupio1gxdq6y1zyfajs89t6xcdk_l_m_9oq7avddc2zvhmu0_iido1um3h2nx0t4tn1tut63b4btzq_rhk_ejs_2wdjhpvmsbhyczc9puxntew1jylrzp97uf9clb07ruxr4w_ups2jgf57wbpwevdluzn7crbdp11imrnrft2vx5bkptg1vbyw4befbx6ukjv9dlz2o5l_pxpn3jldtvyo55ooftiuzbrd_bweo_5vmazgx802j_g3c_lf09papw7tn9fadl4bieqeddvfwws8wk0_hyjqv4eotoi_b0s_h4tfxsutjaaase0ntflmrxy_ggwkqjmcdqsaod3ssepex1hwzpxxzs4k_v75mtjz3p7bt6rqv5kseziju3o29rqmkq53ug48gcqtbhbteugwuizdamjhgtnnlaaswdiw3uirkbemtj2eg0lja4d0e76i1zpmgzytesa7hbmfhcji2mgqcss6wdaqwmuze4guzzdi0ng6sblllx4og1cxapphit60zveuhnjbaq4pzevbhs_n3bd8d9mt7zz7e0oje3t2ecfmi3zajshfaw7tlbpj7k2bf8codqo3mog7nhgv9ewoq2mfxodzxuc1bxy7ac8twjxc27w_w0jig4rqn7wchfhqs17x5_ibdhn0x00lenascxcjur6yv4z6vzgetxhkmjzr43i2h1kn_mwzx9oyrdu8dzoy5g7v7lvqpx0jvd_dq1_3q_v_me593x8c4d30hzgx8a7r8fz138ualxc1gebj17nlnavmv229kw5t5ktnkui2trhxwh_cswkbht8rfv2n4onpb3lq8rs1vgmdcf_ytfwtmy_urzlhle22gxctn7emzqnkqbxy92bvstfayi7jryxgd0ehcf7i9fyrhczrbgov1qeh5cn8vwaap1_rtcrvuiwog4ban56fokbpimalali1cri5izhiyc5nnxi5a4l_pgkzeekieewxxgqhzamm20xtczj8ha3hhaye_wbxgbgal3bmjeefoojl2yq0e4do4a2dm2nowx6owndh57aeduufzs2xfpaen9sjitt3e20txoopi5afkjvdmytviq1_mct3ko7ofo7ipkrcbqc7rvlitps60c_2msetb92yhr7piothb1lpesyxkub2pzcera9vlhfbo4wn8gpoudoa_bt6oe8ud3x31x0dvhgafwvv29kgfatrtexehuzjvjubrta4jxope3tcyjuptw8rgow1go2po2ldpn2xcrcatpy7bu_vyof0palpocww3nhzvu5hm4nmecks6t3pqorvetqq0xd_cp8w_6zz9_xppwvo7bfizyxzfrfs97nhx_nj3d83akc1bliuvxzc_wx8i_jfz_b06n5_xtoxq_t_xvjckn22sj7do51kgxnj_dwlzyh9f37zz8g5pjfmw2kplzni4yxzow1kqmabvipexprqla8tnd6kvq2x48bqhewdtztcxxqrwv255stakc5hi16dxremhambagq9azzkfdbti_9nzrsxrc4nksdywmh40louc2ni3xqkyzb092stgydmjylithsyh62qcm2r_xwbnbr9assqsojemc8cb6ngigwliu_91gzb48muhxsj2goc8nvq530lufbn4bkbirorsr8fbcmxetzxp9vyhpockf8l2jhr5jkwepdmtxq81mz_wdex6x_yzrczhzmmy0bzo9dg6pxfn5vtlc4e06z0mnjwmi2y_23xy09c7c4erwabpbdpqqvhwnyofsxf3wtoyicb0yxnm5zlkewatonf4bqr7rallrxtxygvpzum6m7_sxiewe4z_ndfc5_xwgevb2zrd8gu6sfwf4zc5pyu_l8e_j_wphzskywx8rfvb27onvmf4wugijpj4i5xsdvdktlxa9qd_pcfn2s7wamv2ip5zln_ncbrrmcc5pqctzkxynnevucpvfxli73uuk22inscunbptwljaqtpc2jjcycfhsofvmvva_c5r5bpfculvkz5rmoqwnvqlknaohawhbnbmxgaj7r2djmwate8cqpnywaxqaq96j8_iloomoxoged8desexowccir0igyf_veuysg9g5bkvoeacbz3604gibxw7iwkygcjollxhgrwyzprukhl3roxuv2ub7_d4s7eq8ifcgbnus1v2pl7pgoc7xpfjyles7mykpjckhl5utelmptphjw0xv7ttw1lvhyzlhe_xdzgenuezsr9tk78p92rsesyvpf_i5xt02xl3e2ut1q2exhw59x8xplrezfm7_pjqm2ddz4k9l7jg3do_bfir5nkzxzcldt41sald6ledk9wlc00lhmhn6y23zoutrsatw1tq_x6fjls2m2pg_les59hay09p1xm2jzm4g_9g2tfajpyu71mo2hvctnjln9fcr_4rmcdmznguuxda2z33dyjn_xo2td_h4hy7o_nno_2t4rghwk2p5d3e5xdylxxdtikaxum_bxlp4xjpyk5enpgzpvbllhm8ar_yf_ysxuo51kp1ory1xh2p4ycoaq_jpbui2tkjgufcbcrguykzxkz_p2klorvjjeh561zr109tgnlemni4yomgqdaxzxanie7ihog0wlrtj7eelxinnnlxdyxi2jmbipflhgglyoiehz4py4sgrhacbhzlnqcgijsol2y_wjwngmsrayj1zxwhkkx2qrcjbyrrgnu2lhz4m2fxnbnw9e201zg7hwl7pzzbj_0v85hwg1navgawoar6vfdw2s_zdsmeyzb7m3ofwmdoj7etd0i8l88vncd_wni4h_l5dblrnzdnb6lwolzk5xlnulywhhxxfto2yfsrfgsz76_prn77uqtvcnihhlakfrlhd0c9row77_lp5erddx4epascx_ghlobvn_6cxff7o4ndb_8xz9ol6_wt4p9f_bb6xvy_w_vqk52fa9wa3fbpyv2bd6yjotpwkxfqsbfltfl_err6yh_0sdgu_rywbi9k2or3mf_nd8zadxg3oqatx9rwv_m4xhrl9qodvgxlh16ejf_lfxchubk2rhx3tytwy_lkp47lf3szy8zkoyxpxfheiayyye9_tgbmaeuqf_dncuhasbnkltuyixkqgcdemjyakeegipyfimgtrximggxnxu5obyjifgktgsmtgipy6ys1yc0bmdjbijyjeg_b0zegrqb8ols_oaecasramhaswnu0lznj0e6ugzgwscwmw6gfq97fzyfyhoyuvd2uvem9a5xqi8_wl35pw_w9nfnex1p38mq3sq9eker_9_m0xku3wi8vr9f0l5zn3psknmu25gssaawfyx3sq6rd1zd17ho8hhkybvt2nbxqpqgq62imo_oxyfbgf4dv_vjqp_qvw39e_4j6plqa0zigekzfg5gxe8oo_remfzqhtzeyvd2dv5bmr4ouuwdnoub7bi1ha8lx_ajsnn4oe_m6rmt_fi386jov6vun0x4ffsfg_blwz7icb2sfunut_n3ptfxmyfhd2wdg7de5136_cd_m5z635rzsbo1pxocneuars9elpdjgw0qypetjeesqffqz2_ejb_k8yeplvsrewpbc8g2rmlahn8qds_fkhvtlagsdaefdgro3k1oczctrhfhebhfiynhbqsfoxbeacxq2qabkgseibaewr2w9oxumzydsgyajsrjazngo5awop1obszxnn9tonrci4ohtilbgtu2tjzmfpj7fz3rwtof4b8temj9p_jjs8am9wjkwr2jemt_f2573sfi2rdh7wlnfy8n3avho28uq_h4xa_lfkwrnzd_fni4ipgm01h6ssj_fe330mrpsjnwg6qfvsx_tv_h_zzzfh8utdoabblt_dtiwz6uxt58l1zx_prrt94jxzxvoax4dndpp_d3mel7o3xmxo6z9znqnzj49stp6tf3ofv_lpq7pfv14inuaadhkibwd5fkq85p7fc97zxrcvwgn0oow4cfiyieuufzu2tp2rbjhw2v84kzca_ynjxjmntp8wkkrtamgaiigsdkfhmyaychobvn_nj4nkrbbiglpoh_ewgicg0sapjhzobvapjbozwoqbrketwbggugsixzkgayqcwwdgximrb1jpp0bgg0mszavksgrdardmnbwjxrgoigc_c76lhxjdmone47evuv8b9cccxne2zsfntopiiev6j_06xhfr6pyafd0laosqytc1szeh_ewrxlb_pys9c6c15gifn9ofrqfftkxvzt3lrpy_v5wl_k55keeetz6mna3tylbd1bvkx_3c9ireofvpeb9n0fvonec_nvwpv_s4kerarbxsq6_zvovbpw_xtcr0z8c73h0evsv1wj_fydn5x69verzfx0cf688lvv_hudz9a7ofleo4ptnund1xafvqiw5tvkjimdpnljyai0tfhc_ol_noa2vi9z9ro1lf02_dc5j09sqvecbxjkgy7qellw_h1yikmbgg5qpv7vbhalidcwmiamcw86q8_kcoi4ybl0akanczo_fktgwhxidoeswb_fy0wengo6dzq_skemqh8stoc8o2aebspnsofp8yom2taoq4sywcs2xq3gyud02_axc9l7oezloxs4nnxpqw4uflxphhvoq3dr1tc3pbummn_npfjp34tvw6bosbzdttczyvwn9eshnhh3aao_dl_2boura33ezjfzpl_mutupvz14hx4tf3f7fxf_ph_sw_tnob8gvhsbfpqkelb2rtl0qu1jnu0oxshsoqkk4cqcou5_a76rp_ztnmwgyutzhff6lu8fde2djzys_21rhrjlstmayti118c4_d9p4oraft6vqx2omzrumqvvtdtdko26rlynmcmy9z2udtmsre886b_cigjwnnhigwyklgug0iwmkpw_ycdlaxr6zu3dgehbybxrj0biiify_6bdggzohes5mndadd4msabiolabdysmtksdj4tkbncdrlx9mmmwr4s4vmrxqvxtyltbbnnx87d0_to7qxwaxxttemj4ch4e9f0anwe08hzr4kzk8x_361padiz57se6pcvov9xojy0dr0wfzmb9k8e7cl0ixxg7jgoku4g0ypq7_kbp7botfm6s6refmt_sl4wm7tqmhumn_ql7vbrorst5d_1rp6br2ggborfrnvpwg0ciwjotdpptgu3vxpn67xj_ijt_knhl9ujk_zta_x58dwf9ez_ljek8oyn2senvh84orr061d2hiyrjkvxp69f3u4jcvnfzj3b1i_dvqqicvfpwzfdqwtz33mqhivo4udry9o7gjxxfl8m15h31n_vcimpgupvqlqpnros4pkybsbv2vnxisjfxwkehbi37ee8climlejihflgz9mjec_eoifxqryqt4sghtaemyge9kgi7ihrifecdcdogzadikpjj_gimqzgx4hkuqkyo_hjmbayxtfqoyc_ruj2vsgtvcpymh9i920la0quvxdv3_po6xfcervj9p_5c4aodf2jp8_w_3wz5y9fu2620f4vqcg0zws_2j8hyhswplu1ffkj_qe_fn7tox8a7v8h76ov1zjvyu7u2cgcrb2avq2a_qhqslufqvqoq4_mfntqyxrlyigsug5fdfyb1k27ciget4k8tdfeyyflruf0s052eiitd2ll4st_ps5abopr5lnwz_xo93x_rcnepm3svtpstpjr_ucapmqa2saayqaywcbwwneid8zwuq9kiazinojlafkmsuycia1kppebnysmhjxbdboigayvqkxfdnhgyfqyyayzgmgwkziqg0_gkgegx9alizyk6ekjaqqdzjcnz53py_uesgc90aaut2egvzdhjslaovtxnx4_md9xqjnulxb8166_ed8qewzff_r2rh6jgb3ars2xdq7h64rcj_kskrd5vqlng_1bnlc4r2xur6wv6s_r2_ti_d5hs59v12fhssch_z1pwx13jp8gmnzkvvk9_dea7r_cxqfh5_l_fvv_gu3far930b8vmikye6s71dspuvqo5uvx_kiqx6n6vnwjrj66pkltr6f0yke8ryaokqpp8wgbc7q7qvx1u_6x3aqgr16ytzuxcjsw80ll76rg99wmi7lpvdkvzkrro2yaumlr620qo3vnapadrsvoc1b0hihyegzlcoy8ieun0up0ga1jqajk8ijbgmsxwm8azc1zx_afocllplaco8voow_chieeglgkgonkmpdisgwotitkgr2ydejjgbisuy2qtb5ikvkv4_o14pzh8aun_tvm4fkdep8xwbbq6ladfhn250gi4ptwdd1bqimfv_lxcse4bjayf64dfxlkxxvya8pfm5lbtkr6rnfbpzienyxjd_n_02i_ht7xtxduljtl76ton7mblfa9yor0r1t9edx_pb4rrtanq5z5_oiagshegc_jcyx7lbhm4fnmsnlgu8g84pbiflzql6u0jmukilklmr_ut2ulno0prkarz2mdphp16ybpz2xtxr2_lpn0zbeovnvwgj0la5j1bd1reszesz4grwbkhinjw5iv6wgcguvwsxzssdtzefgjausizllllaswg2lrciaqgj1mbzeqg2ebtv4k4wqd28doysi7cby5x1iywi9mzgkbwtzkpbqe8plh55buoncmr5fscbieo0wpu1v4d4d0ushnhuxjra4iufw8_oq6k7ifraqtnrcdfr7ers_xmv1o68mqad8n5_uo6mwmkg79fndn6kktucn9y1fabrxr4i_cqa5p9to69kj_br_13d1vbx_rrhx_tyn9yfyf0cjte_hbpghx4euijs7nkqqhh_p6unrpeqmaqczwbgmnn1q1vvvfxw8fjwep_rqq_cdtz_rejs0qfq5hzroifvrintdnd0rvp3_nzh8mngumqay1gh1h65svzz_fk9vsdzq63xtsz5kqtxtrvqa_nmejcua8pazacmwm5h5ogkutlrfoadmotoobqjjgqcawqnbcefubcdxelhrqiuciwhigtwdienmgizzhqmieiczascwyrwbiigr8tiscctquigny9_ilzg6slg_3xlupbtpvfusjnl9ppldypstjd6wb8emtlag3i0fx4svkxgfy51ih9jrin8jmlxngdtx8hwoi4ufrgn9qtiezl_bqb7rdh_g78s_gma7e8clwkcc3vyp0q_fsmkvmtcghlshtc0dvv9aiqj8fjr90obdetkwhldd4mw1bvj4_hj4_h_1xvj7apvxorz6fufpm_xblyabhj6vouo9i4u_xeknvbzyo3nozyb2zom8yyo_nzvsfveoetq_431f63mauygmubum1rcimndwsblbkdbbraouyswwd0mp0qjmlczgefjo3zkpgcanytidsk68rrdjzggxgcirayco4hk6wk6bmrebmrtpzy4oiiitaiwwbeygc0obim7dwdbku1uvxhyqo9i7hyi_vvpnqtpjo6iohd3llkpebd16jhwpvwre_36xfhjvdxpeiuj1bnxgffu86ckxqx_qq_ihzfkv18bbhd7v3j3kfz_ukcbzv70f7jzpon_9mpduhafn41kr4_wr5hvmuc6yb7hryv3p_r6xvnwl8bf2h7_wsa7f8s_mphddxvu5tgbnvudf2oqo_6rvpbsyxhjfjmcrebvt_qj6r6uvu_glvzw4b_exvjkdlwwvzfu9_wa5xxdp1rjepjwnzgojjj5ddndlf3l_nbdauxeo9no1srtleedufhewyv2bxcsztbjidripjabhmqjy_oxeoelsgzyv_jadsglsrihfia2cbzjinsvvgwwzef3gcrndj6sugaxbdowodyaofj46dmw2ixm64xcdwe0maoglwz7ef7hur_tj_l8dtvt3ecewxxnbx_c70pt_3ncehavdttfm_7kvnvwyafp7tnbkp9onzzgnjnxcjg9f1bz360fzzmrh16fyzfnwz_gh_b3zl9e89_kfrfgt8rkvuqee_hq6vodlmewur266vvv3xvdmocl5q2lkat5_kjgdv9upvd2pmk8xuir88mwzxczruq4zbmq8u3psuxk1ostozyw3tgkpv_rcpr5614y69reuvba7xt2xtmcrn8wibvoezngwqibkg6_atw4iny58_cen2xhxhlaibhtjaqssa7ep0pb1pc0joeqb4j0jrz_fiirkz5jygf8cr8lg3jhhywxzofbbh4okxsebywa4z3xzgqmdvgg2a3jrkvczoez4kd_gj_jtpwtlhrc6m93z6zsvgvteekp9stnmp9ptaj19lbnbyn_cjllghaxvtffjci8fx2piotleo1srwn7dghomww923qkb4fo3267vsc0ukptys66nfg3493ko9xpijd_1jsq6u4esz_tfah8hpp43267bxa26woip1r8expyklkegcgfpaggexphvtvo9s9b67pq4eh4_hj8fjh1k1sqerw_da9qrhfkeezhst7d60uub_vnkwx7mfs1whfhutmsbgo5_yxco1knpn4v4rp6czunleny2qwzu443jgakfjetg60kdwsxgzvyul9asrdjd2aisdrjuddrxpx9kwm4nz9sywwdscjo148gi5h9wgq2bagpcty03rurqsnynxbiaawtvopgyaru_h8zibritt2vhttc3sr_tis369yz8fanot52tylc1_th_kzeu4xtgka5ops4o_qfxo_punuyxdv6am8pyucnd1yj4swjk5npvolxrvmxafypxj8jio_0xj_y_cf802kn4d6dfwekz3sio09lre_trevx9_kv6b_f8ausez0zjihijs4yppksprsgeqdwpr_xj8fhrvr_quej8sftn8hqp7uo4jnxw6scca5xxrjaxobccbp6mcvxstpuuj_ak32_h6h0hn8uco_rhsrg8u9lgiyz7u1pgyw7fbtyksljytl1l7yqecrkbxxl2qnmhzbqdc0p0xodzqqbg79hxddydrqceecihobmxirigc3p2jh0yivsgjqinbhlngxe6imgf6dgiismgt9yy1aihmwu82rstwmv_xfltk2eda5xrzv0vbbr30nfgq3n8tqqcvwsxtepnwx3jn1lifrrd3xprbq247t9b9n_mf12vcfuj2_boaa2_xhu7lt7irzsl_bfdcx7_yhi0_yddv9a6cf5ptn8d6edh9hhoma58durxgvx8arvjsekvipo3fvfxobbx9aouhn0_nhsnnqluk8jxaccb7vzf_wr_1_k7mmekyxrg2pjrhpa64o3mbvkvzfd5t2py3rwtuq0ayedsiqkjjhkcguf5_fudj7ovgvi0j_3iivwonxhp0yj0ijrqagqhx_fiy6jfllmobb0bjo1fb9esdutpbd0njp9h3uruu4wfqmtjedivz7ehwibkkngz9qstettqyfrwcmbyw_rshcy_swhkfrsq_el8g5bynwoxmojuvf23ma_hyubb9h_us_iguowczugazf_az_athxz6xdzorzb_eueviezb_5_00f6x2vj5_kfrvgvxg_bow8mswkatktdqu5nzvyp1u1tqdhhldxbo1kzofjweh03twhdx2apvsiks80uohw6ybbshbtkuewpn4r4po18prf5d48wrbbgaacaasurbvkrnripzelrvqfx3loxlff_ae3tbrpsiz7eoooxeskxmvemoxdtxhpoztjo3qyfemvxpwscixq5iyjzuiy4ez7_b4msh6dk6ji4weazkrlzomijl6dho_rxaiok9ievpu5avcixauqjqfmuwalm0dam_jnhx6ud7iefdp96s4bvjzf92yunbu67d2gjp8h8evfhl5eer6qmzw77yavc5sneejii_vzb8ppphd5fn4_skneybpw65dvx2jsaf4pvp9lu9ifyjdv7obkvfkluczzzaw6ffvqu_vke_spvfr_irc_knvxcm_ztaf_b1wlbhgixim6hp6uzho_qoqodsajdaeo8md9dk2wqmcortex6pdq_ejlv0dsuuc85k7vsllfxwyy929j5mk5ydovpzjfyosnrt_u0huk5vdamghjcgifzesztextmazia0sg08iawx9sy9pwfpalaonufl0oto4t6rssg70qle6asyt5m_rhdlojmcpp1uaxmea0gokcofpwmjsmlaliknko9dqm82micpw_uwerjhxf1s3bwoewzv4_dtch_amwhfv7fl78ou_d54tj_jc1c9igq6b_xwt9hox8vg_ypu6u9vzffzzyl1sd5qeffkjwlgliy_2l_a8nvf_34npxnnp_tah8r3bsud5swd5wzr9c5g5_mbsujshmw9g2t6kc9nyx70ttnoc2xrl8wl2netxgje5jsrwuvdpx98v0zp3mtrptizhrp1as_2gnf_foae7x4wd295pmgp0eo6brvtg14g54rcrayksxftzefrjdpxea3ry0ficgcjgdjwvzohexk6fgwiemcyx4inoqgx9nxcy4r2c42v2tbiljyyvpzcssaxhrwyabkhypj_fgxmt5oo2tvp4zwaz_aa6m_lnih_h4_gt_zapsuk1v3z_r9ts6e7to3ns5_titl67q9dzi5s0adwvnzip3ykbjn0hfhwi_2c_v_jsozp1s5sp5jr9vg84ekb9vyx55ff_recd73jtr3oz1cc36e2f9cslhqmu7zntqvjkkvn_z_wnen52xn2wd_xv56g_5pth8m_e1jabztmcihtlprm0rvj6r6qkphvt1u0wwwtttznyubozmfbvoegzbop_kdwu7wcf_r2sqpudibyy5x6y1qr2ke1xjb7watuu6f1biilmzls7vqcaacdgxbjigm1oehjlbklwmqswislynxdegwgjbnjiyrezh1yabcfpq5nkjefum5h6mayoafktoryxeda8cocigdf5i1ychnllhyyogzowl_jswzohaorwcwrh3fo32pen2r2zx_u5dgcrxtpgw3hvrune9pvlzvgznb9oqrpp0zdvbnwk_bu_uu8whvbjt4ner9zrlip4h3bwot_cnc_tbyrcehldj3o_0psvo05kgd3x_qj_znwn8nn38a7r8ip2my3xkb_wsdnkayigefayk_qqc6wzvtb8crlorshzlxwn0uiwv6vilroqigdajaxtdywoohcnxhqt2kk3i8wgtdtcoahvc_ikcb6bwcx3d7fm_n6tjho227br1hyeeowaswhd6f_cwwxhmyjtcsbbjustgcia5skywli2wd23w6qw7ybyrag2mi_sagnoenuj64wxrw2dmabiiti_mzha2bdcvaaog1z4tk8hlmqsylfdfexlil1mpoqysl5tyuwydw9mnjvje_p03je_xa1xdtihr1sncnd0rdwdnlycqfva_b2uhyjn_p91p1psu_pn_rdii_teopl5wtl9vya6fevjjgpsbihtfbt_dzodi2ygqrlm20pz0_wze0lqy4_c_sfm34w_dv4vyafkpb_mm0_bzkidjjbicdeovgpwpw_2oqkddq36wzlmo6nwiqi0nowx_qlqubtn3twotpfrq6i6dg5hnt6_zt3xfonlo4sae7yuie7a131f2jzm5ozblu3qtd7onfu10lek2jaqstpgzlgo2shk0jbbmg61lizj9yewcxpwlz9lp5_uksgqs7yy3bofs5g_ffgae9pydinfskhosx4kb0bed9ijeiafoslknfh17zocyjvvn89b6h73rjgsu4d1l9zv_sim7dsw_ih8cfszmcevzsmw1py32twckfuiaoadex6ak5gb_xapa2t_ny01is9dfv7eo_hriktq0_8vyb_9ghp9pth8yvktofrf9t9bjkqmtm7rlb4nvu9zzqmk7azeejjfmvxpwps_irp7xucwju6wdbqdvhfhwocyle5h3kg9y0jj5be1rpgokadzi4s3f65qfw_tlpxnzne02wpxj0wrknlogiaseypmi2ohfbo6bja0dknakrqylzdgelzcxzbxpz1pi9lgwsd2yadkodfhakx_tdqsolbj4nsswrqeetnpaiqjkd8hosdgsrblemjhbky21tviprxujhzbaffpcgtc9fv30zqtigscu_pkf_fvk1vv4uma_welh1rvv66arfbxr4fcq2df9navplk0_bs19gsguvhqmn_z9lyc9vfjzz904g0_mqbs8e9pof8r_9c1ytinml8p_i6fgxs_ivww_xpm_jfyffgyapsqu3nc3tvpv9alofihvg907tosrgupgycn5ja8uumifrkw55mfapqdttw3awk4zfchvgc3b_nf5x5szh2379kpdk1jvteiop28p9nt7yreooqwaegbta_rjdjg6fhfeasmwwnjohinnictgbwgyuakxqnfz9ctoi8nsxiuxxje4iuarg_t4xpnabeloofra4mqdibjz7hikl47oxtlbyo_yh8vgg71jb_yqwbhary32otxxcjut8pdu1xtl6_du_a8pphxmmkrh19lovyrzbkptu7_gfjg_v_uvva6_ufx8oywjuauqfgb976f4z0b7dfcu3l73teok_mm0_zh4_uz9q5yuga1u6qqqpqrq4_h4kzxaunqo_te2ddeovm26tu5a1tv136q_vwc1sbkxdf_vld1xcr0afgobxqg97ax1l_pnle3ue2tcg75ffx9ckdrhcvkrtrtol9qmsumhzfkx4a1jwpazbfn1sttobc5ipyxszywwolbs0eahgvppcsgoqp02bxqggyapbswzajzbgdt2cjpx5zk4giykdwrqdjixvnaykqgnvjz3c7txqaeblsbwzfxbjfsecabfk2kwvbnqr_ts7kd4mykdpn_vmpb7xt8v_sc0zdj6v_39d6rq_yucvsujuf4u7v8ha7nein3fg0ib9hof2e75kozqxtnht2l_bnhiucbqvjugn8g_yml6mb2_00bbyavzpr72sj9epc17es1_tno_9fge_zwfai75chdvxe9hj8ej6zgflspj_y0rh519wjqsg_dxjdnrj8_fz4zzu1lckhptfgoqnyd3ujn78n8wklh4nly41ntd_s6uwe3odf1pngor6varqo1bcauh3mg0xf0nh1oh_kii56jk_hzvgeh7idqifnioxowl11mpwmxogvtqqyoxce5m4n_rucrjhowdbici4pfzrmvicwuu9i_d8unjqon6cafiwtwqezlg_3lelt3jx9d9nmw1tuf0pppp9pfcfnirts1ndi_xy82be8mp9o_5ydwf7a4kx3hy7bfdc_xhp9io_1_sck6ho6vov3uhbjtojsof_4rfzf8urrtf1pe78b3sec_qvc55tjfiav7ovdxpmlmalqfs1i73yfbbv1vehhyssxujjl3zbde_ghtojhudl_qpv33odmnkcgo_uorhm27uvbroh0k97lec9v5w8cfdfdsgnfpfx6or9s2srxkuj5lydbegw_akqeytubtahkgmhggyatsc352mc3n31ocyovftefxkvgesbyyhrssy2jedjenzjea2aiarcsclodjogigqmlrashtctmf0qmefnpcagsapt70aaydi_h2ufu_f_zw0afz_7djsq6_y9bfn_936bw9yf_iq9ro4uqp_nzrwefgdrvz53dfu7a_97xnddnjrjudgxy9rr4xpj1oegu3_h4b7rtjpqwialumtqsdwx49xptvt7d0k_fghwr_leb7d34qfg7zoi4lwmcnuqquvzwvqi7uoboul5xakduybwnmr5tvqavz1wfog2wtnb_yutngo21_d_u6ullytori0lb5t9q4d7e4q_8_dxc5zyrshief4pq2arqlwsabmcjdmcypqiko0zidbpyjzeoeyuszgadeobeukcrociijzdfno5ui0sz8_i3kyf8h5qbgmgudw8eqjxmjzzav4wjmgxvspkxs_5_9q2wtlufz71965nqvi5fyjbkjrsiraysji2mrkynjiysreuxlfallzm5_xfecb0e3w0pasogttjoerwtrghtn0zavmyngtvvx5a6x3yphcnwco3to_qlzeoqmftvsukkx19p8er3txmgbvhv6lvdtydaxim2opcczp6kjtufvxuufdb_xffkkrnc1f2km_xy_87pqoxgx2n8m26_tz_tsyis8prsyhxmh5ndbnajz9baojwthldqgedju0lmunkuadrgnohcthwq_ni062wrlz5_pvh2kjrzvg2tu7wjxjo9p65aybptcis2m6d21bdn0jcehoxngmcqo2tl2iojvcurry4peddiaawl4czrvqmxllacdfwhhaiqedcaegj5hgtmtfuzxkhoysyis6awbacstyfb_ctrf5jhaycsfxcdoxnc0b2ng0cxohxi3_dd35zxaqj_8uucbwkc_fx7_y2oh_0eynvsffr5xzz2va2lpssxh7nqh770pu1v82l5t740xp98qcoajmbapfurtwx6zasphljqha290thueqm_t1a5wukqe0oe1df_ol_878nun_mmd_2k0lzyglkypphrt0ptivglkmc3lmcaynm75ljbehfsfvsuu5_cihe1_cr_njbshmkzpkpqtfsgodk_fb8sfo_z7eztlf7se_q5p29racmfzrsdasr5otf2q7d_lokbqkzlcgjpwqlbaki0evi3gsiam2kfyl8dqnijq9s_lkhosbcmrri1ecgjjhiojba9ooxv1ljbykrhgr_k8oinaryghdibb0y63otrbm93gz17ae486lloa_kud7xpxnffl_gtd7coax9_pxihmud4b_otv4mmo9onfs995lh_0xrzora5_vj8fh5_sj_htfug_cr_9pnox2l_fz02x_qrue_8ewrct95pw9i5kwcw5pvlh27ftbee7uxsxpynu7udg_dq5reronmkgrnxxvg4_7pliux_mz5nktmpr7clevhs0ddm1bsygjhvywxojbab5p_iqk4vvthgdoeyicyxiit4rmrwdkqqnmetdugkhs2wi8wgwioskj155vgjqzgjl5hxgxudlqpmdsyflqarckjguazswdznftbmvnu0pfwghh_olp3jvx_ls72ydvr950o4nml7joyvcy52z7mspjfswasllzhhv_dvl2fy2wed95vz4fryr6_7hmlbikrzwpkho9rpz9x9bz3agcb514ap_vz9vdo8ohjmxwfjiivj78fvuxf245f2_cvox3gmg3th4dfz9oovuayby4ytvqoxpcwl4a6fwv6qljj6gv7kj3bx2gf14wpv2dlffdmis9ozjrzpk_m6cgoyhwbixnc8nmuxzj9cfgs82kbwyo504janmkayr4511ghfby65agxjloviajsoisazabyojsritbphvcmykdhgs5lvszbviha_xvlhm7ur_yifhomts1vbiizor1rg7apnm_m1kseqiveuyke7cb98qpvnyjryapmndlrpkna0v2trm7tvy1_hkuue0ze1s_asse0z_wd2t6dttvgvvpef0_hpons66brql9vr_tlkenu_ez_3lg_69oi596bd7s1qsh7i152pazmn72j01tisrzvetltj3tnixtt4_a2ppfkdktxnnqymmodpfibkm76ckwvu1jp7ri5repttmft5y9d7xnootorz0xh4judrkviomckhlbfo_ysiy1rocionhy8ixk1xpmvrdo2sgty0tngru8rgilkhkjwst6prxgiqjmpwkgsbqcyldvhbx45bzraby6wa5c8d4lkikt6mg35sn_omnz2dswo_vva_xhjdosf9_xovptsw75m8rxk9m8nz_bnu1v90p_ronpndierawynbt1fx5fncofzraxffm_z7rp392hw9rmcldoyvct6v9kxbjtykiuk6prbl_ine_615yk_d9s3pjbm5mos_p5z_pakff9tj6v7bnmu6hj9vslusuuoffjvbdhva3fdiwf2_5h3szwb_2c74o9vdn18hclaqpzuvmlqfk4lflc4ggvm3bxqepsrxcqgk9mkwuftwelfiibelgvhtj9ts1x2iq4xvyjuaxwyugf1nalphvirowwzlshlghf0qeueldjitwi_usomf4csgogjdd7phairraiwvrbh3s0d5b7pz_poy5fvurhi_mdo0h3ehdntsrlfkpxwx96kz9gh3t088icfbm6my_4_x_vz_a73yjffd8kbwyro_i6jt69dnmotqfsgj_v9nibzmvf57r_pabfh6_qsoxn56e5_e8_ndqxra1x9f1zzvaxh19haqrowstlsq_l_7csltrt6thsev2zh2ypjzqzp4vsksp5av426f3r9tkkwbrw7preywlwlicn61anxgq76mxrvhpgl4igj34rgevrveoolrosrh8icdpbsdemjoh0uy0c1ibgjermejja1bcylakbjzz3tpwcojeeblqeaw8qhbwrm3qd2mguunf0gl_wh2yboz8rp1pptxlsjx2bd91poql7rlnht_bl2vmzpsku_drwank0aje8nnr3nzfnu0ocio6wio72g3ncye9o6_6jlhgjorn9u4hb_gy49xn_twbprudltc9gwekl_06khcvkk2ogfd3cvrfd78h22x1fr1zl_vom9oufx4cvkjwcdv1z1mg0zm77ori3d9v1t2_urz6xfelnmo52t5_3th5ley75tb7wyvfacshpotqrzfrsiayolckomjfri8msirljjotycmo9w2tn2ibyr0aie7uskbwxwg5wu46ihmxeyietsvvioye6vvtmzswh2kbo1klafuvzaimigeaoolriphngu3wdyelheztk2_e_vv9lwevhe_r1sj_cnuw_0e3xmwzrkwztbivfsn0t0jqlyw_gbui7eh5tylalctv5o7v_yr_t2dez0f50z3ah_drya0f7sf79jy7ij_e9zh0vxoz2l_bze2i_fxtm5nnjy_mihevcdl1y4y823s602knz1sr306a7zresp2kbz8z4cv_blrcfyftcukvpxvi15vlhu1u5km7_anuma3tnucgrzrpyijc9zfogfazirjhfkgawoeeqderhsaheablbaavyi9_uuoqbtfi9yryf8gypep7kvhhy2i_nxshjxg6dyhaxfgfpx_avpdtrm6z_l3a0f_ow_nmtfon_r_yke6jwdczn7ahpyive_9nxwqfz8dx_dl4ptindsyj_s_zhyqqunvtnbuuo4xsl7d_h7wp3y0_k3vrri5bubwvpffg8aqpatcyug2y3fdxn2vevz_y9ydn56frvd_povx_xz8wcbdcz86gvg_qdx19px73vwxvrxnvf_nvlrq87zt6of6n9yrtf_zdatzdpotplf7tbcj7th_36h5pdewvypetofwnwy327pwl39vmkxqxmkpco69qmbrwolmalg1ac0az1re7vsthi69ghg8rudtsiwi_g2ae7epca3rqmrjmtoseoxov4tiyzsciwaonxylhf360ssgmgyocvg2l2cbbe5dvgouadk0jeioazrtm0r3_0czrp7dgybsbwy_f8vdks9yhsbiwtx5ptyncsidsl2y72aevdeynsz3cskchboru6dwplb_rwhfvtjohmnlz_6vpt65a4_lfrx_7p6ginkxn6zjva33ntvgl7p2u_ci9g_6fxral0_rv7oq26q3e1re_wvxr3yext9nwwpao9pxa7j3to5yfhro1p5hz5z8tmzb_tqv20qeyv6obios4fnzdpn5kxw0wpzbankayyzl8hgx2a4eq4vtelieojhczofermkgjr4niiwf88fdmwwkpbnfcx1lfceopzqtcohbd1cqyw1xp2nlnyzghjsu5whepu0xkzwyhfzasemj2cevvnmjm72jvgbttdmyexy3st_soknkvwtkp1i3a0q8doxtb6qvxlomvhfglzrw21xfdetefjys2_wtyllldksnstd8oxud0zmhvn3v7po3h4_mcz18hs2nh8xgx5tngo6nsclvhazva7xu9_u0quj77ovhjp3rfd6bfmyt_ku1_mdr_mh4jxptfqntauapdfbwc6drmuofxmvvr88dueeiu1cp0xqporvs6whvn72grxzpag0kwlojylcztuqrzh23btlwdgcugawdrsriebfrwdfglmzggbvaqccyobeaq1joarjaiougzgnexghbkds5fxtjb0ao5irlgyufaydnmanr1qyljnntwyitfixixkktpsizoxju9d934o10c7vues_rpcs7naeaqhr4d_o7_khfp7jf_ls3wc8ftpmnfjnbbsdt3v4x3tzhsjcidfonlzfhw30apsteo7g_6oqismvqeys98bx5mfi4x2r9nopifx2mp68ei5lekv62ktzopcjp7utxlw9qhz7gh_dimlvv9lgmkksmhhs50tavhrulqz9td0zvo_y8fe67js_mkzqazduepgxlwoatfd23d1iptcwqevpt_988wbs5yeoffibqrgwx0pbabfwyykexf5zzbhl0wze2xoi7ouswwijuyucy6ijbyqrdabtkggvmm6mhialztib6dwpfb1hroc8uscrbbz_svxwcl47y_vo5srdzhe33onb97xx6e5_dhvlvt0e4znlg4yix_eat5t_zhwy95vt7ft7vbfuha6zuwn303db0rbnzgfeqzv_rffdb3usx2tdefdv_ibub1_0yezn0fdcs0fnwsz13zlxxw_14xfim_fc51v5y7hhtdfomf6jknj_kl7nabrw1mci8z4xwdap_ybknsu934gsurofiqp7z7hy0ta1s1kf8bejxpezrvkc7su4h2adl_yfxknv2qzphbprycuscekwctuejy0o6oi4leycfjryssoyigkbkxm_lxqdirqusciyd_jrfyg5tol34lg8yw_isslocfjfgiaejdvzio4kkwrwdgc3yuhxgijb2rb4otaro9qv8fxgbm5hqcz9uzhlset9t_l8_zcipuizhe33araurs7guf_veg527pqu9d6fzyq0fdqp4hrq_asdsz0zwierwgn_ho52olqeu7_caf_4a5emnszjzrj5mdpfjgd9v_4hrnso3bum7p76e_jdne1tjijgc8ywdrdcu2nib_v7erhnx4sdbdfw1ox66esgk0bptibny3k_fzlpq3xkm_3j_tdtzv_2po0pbvzd39rtm7geg0hjjq1oi8buqddilnhgnaqjqance4_ai4hftlwckawurggjhjfkdgjehysjyokhzjvdkaqzjvpwf8tmqhtn1xl2ccbws_bnqgycojar1qy2xlm_pwdshy52wtkwhsd5uhzd5wu9bn98o3zxzdusq3w2zof_fdfrsh3tnvtod9bq3yszlzhhtz7jo3w0_c_9nq6zy_umclw_kf88rm1v8w1ms9eioroumb_z8p_59vnsfwmlzo5bwjlh_2z5u1tkhw02y5wv7itfzbwjxp1skebpqgvhe0l0zr9zsm_hfnvckhciasngaxo2tm7s7x_fobxuofabu_nfcosua6trtwqa_5op6bls7ahp_zs_syf4wdyuoopofd93zvty8eewsaegs17wwtq5xc1fjrqciscemrlikhqczlgy_qysx1wrwzxjjadlmqn67zudekqjnvxyohbiknmwxurgeailuk2l1wgsjqnujauosirbazjmry5jgofo_aujuffyq497qm_oa5dkxppitmmq9f3v2tr9_loj9zao79ohfhwhwfvx_5s0dloqd768lthwv01u0jwxvppavn_aeqo4a4lwp_uyy6klgy72nf_jr_w7_cg0b7wn3b84b6dnz6xb9tf2ltwsky3hyb5m509kdrlbsueuepr6lqwwc_p3ejp7xndlw7ix9x7kpkpej2fnunc9vjo0zg9lxzurz7q3fiipjvt4k1_uloe8_li4nkuyozeu981dvp3pnxbohbexothgqopxkmrngqmvwhizdayumasw8cmqguxionni8xjlyu_btefzymgc2heelzxstgws3mgbplsg8hmpwnidtkbgxtwkn0jggiovhscnbzumndjrpajhe3ah1o60ygvpgvly7ztznnpjbfqhk9gnu0y_65rwzqrretw1m15h7vhb_u8xxixf859hdypo117pmxj51mlresnvhs0bd_1hhtmpxhp37zh6bytzyfnxdeba_tqhurdrz2r9xskn_aw6hdttyjbfuq7x_au3u5p5ujmxn7xnxwd3hu_fdw_v8wvwheexcw1_r9vb_6f5_irhq8bbs2w7h8kbbyqpo_ojawkdhkgdueqd7_ubsnc7bbdt6vtnrztmqazjeylles9vhw6civwtlvv6dejsaql2nr8jijtfs2etuw3pylztlrs83rss1mewrzr67axyfhjfimamfkmjx6ljjzrwamz5pc2urw4r_xi5xhqfvcuikkobwn2eeakicflfqjfareiqa6gwepbgkr4_kjx2zdc9o1a7fxwwjzkuwnx1mz_cf_psaaaiabjrefutflhezrtmtrpyjwvr8i8qufjcbrv6xj8up6fg3p4zvhzvpfi4yrmv_rd2yjisvhiy6p0chlm5smqzvq5mevp58c1ni2zvcunrihm6snrvc5m0cr8x5unux6k0xqvj73nx2mklxjwwkzxlj1rpsietn_2buoi8xu_s9nad9fozxgunp45i2n_zn8sbe0pjgvntmrrzrztxse159xxml6d0fm1vrzuz3fk5eidz9iyk_u2qxapxzv760jovi6noimetruvzsvznxtcm_kunk_4pdu_lps9er13rpo3wnqit8vvxvgx8h_pw5_4wnpxmeuyduxzzd71cf9lf18st9kmazqyjrzva2d6crcfolbuh8un9uld0hdvp7nkolzoy49hhsg_5hlxyhtfn7a89zkf6_h5nffrw3mjio8sll0ygr3auhqhjgmjk4px8spbxguui0hyq_icvwmqidcpnxmdcdc1exfvualrqxelxpvzxssrnvzgdthnda6vqcqt2a6t6vq9h2plvaoefoddl9yf0hvfoe_dh53vkqwhdmit_9r7frcx1fnqkhq_tbxa9p2nxlhnfa_u_9bz6dl0gvryvcxwuyfuhtbx6dh0sb1q53aa6gbb79vgw_87xbawc9ii78h3wfeewk8dygvuafvmrorqbryaqdykkwmujiyrsvztna_gassammrzm9nsooxl72vnzdrwyoihxceyshaaqmozfa8yhyvheg9mjj3kddzqt3vbv84mgwwufa_scx13kihh3rf3rci8hzm0ni_n9csmprzzg4ssises98h5oywbjrcxvcgbaxxhutwqmlfv62row4_uwdpv5zjh9ncwx6nkcdfys68ccee9wagfaa6mpz4h1fzonodrmfivovaey1ezhzededbdw7dnlr8xcrymp9tp8eohmk_gu_uwygtl6ggj97g4ds4mdcgpabbqbc67y15x4te4jsmeinkssylduegiweetidbdk1thca_8w5gnixgydaoqobjmi4brihdodid946mjudiztmbrsyxoge0wq0bhgclpmdoxu4h74ashzgacwdyxg9mrjp68_s0dd6n3hnvjb27pjpt0feubopbus44452hlbomb0n2jgfy3llnvd4yj7bunddfunvme1oc6_og9mxvst3ygc7vldssmccyoe3qh_dhu4bfw8e_pydpbuxlj_af59lfw6q6jnobci9ipv6i37evhvs7ts50znrgc9qf8qzzpowytwftge2glmzlje2zede2zrrunovydnkdsquzhzse07oapnxj_dycs_zqdf1dv_9du5m_krvma_peuc6cnna43my2z0xfm6epw1_born7xvsn6wvtn6zvxr4zutr0ttllh7yaunroqrgb821l_nrs6lwydvvy9pasvj009xtvvr8ob1x1v7r_x9u8tc1b2763zvvtvnx1w1o_nfvbkw_em_qtad7r_q2u36rqf3lvkwneq_qtbnljw9p8r23emylnf_mqpnlvmve2fw_a96z5r5u3unmvm_empttte9semqbsymnxhtr2vw3fm_atad_r5r1td3x9dqje6vq9a6u_rye_6bt66oq_rce_gefxgfpm6jqhq4euhvt26ouhp_bbuu47zpxhvhnk4fxyt3kre_ut5muthgwg9lho_mbs6rndzujrrq3q6r2udm2tr1ftliwutkvh3mo8lzjyckn37h8zdvxynuo5svxq1mnb5oy59ifvxwo6zp4d9dg1or27xszzyezqowugtjz9m3bn2nv9w7dnvvehpq76psyl3ndq1n1tdw3dt1xfvjlfykumoqz9cyrv2_nrdd_udmhcsskxx58f27d111r9u3v11tfv8di_qbqm6pqqbq5du7x1oakpdfxe1oe2rnjjv1dtfcjv_qbu6qo7k9pn0tr60dahxdnlk1t96nq6a6quoettuuah1mkys82qbaquqduzvnxhtk3ajtes_7zu6kndh_le6jpd31zdu3vtlsd211zdw3ftpdldpoztlwd739zde_ipo3o5tllagb05lxupmou0pm_lhjtrzkn9kafrqqy_nhv1jw2yr8h5u6djm8v65ah6ajt5rtxdqyfhk35em8sve_uzvd2pvjn3nir0db4w5y4gx_h38b9ktl_ngyjjn_rnszo6x4d68_pw7d50fyunnevfsg1t1xvvn3xttk3tzuhythq0zzzvltkmvsw_5zvb8q5r2q5tu7zt265r267tutxww_aep93x2lkltdm0dvvv1agqdnxtnfdyumo7tzpr53_79iin60pfzuo0tduczqu59thvbjq6bzq6qxp7tdputz238n_pu_cu1nvdz3wquqrr6nb4p1tv74e3q_x2xux0f_v_5x_o9rvh_p_h_rtup2vqt8p1vtvv79xb_123v1v1ynqt8o9ft7_f5evx3q90ov0_eqej9u7_14x0uodshq_ve1dwhphzq6r06hordox6vcv2mojtvsasq36v6ugqwzofqv71x_6vq96qu66atm7zpu6akxdv2tds1os1xqm_6vum6upt3btc0bd92fdmd8yvtu1n52w5tnzs5po2bbmi7xfiybt803dd2q9snxt_2c77tx4s6bvpxeva0tduf6vdj149tpxztri9yzkvafmz7llkvhympfbqhn4_q_qefspq3rh_7yez7crjg_rx8oox7ot_mw9cpxt80tvnxh7qpu77v_r7vh_o07_thypm_7_s_5y_svh_6yrj6oe_hir_uhdmi84iu7_vuqqzvu67v5rttuq7ru67u7voh_1vur3nvcwvbrj3ld91qjj3vyvdh6ho_pv3xtu27buzaotuwdepbjxnm6m7z_dh2y9ezrhv73ns96qbb9azcx7yrn20pt31oe9f3rh9c19uut21nut50ve0h1w02l_ed6wfbj64f3dc6fsibhuaxt34s5yobfi4cdawjdcp0je_yv2pjh_u40cbg3ghhnjbty2ewmboyjttuc81cdqof0tpzti0znm8wgjdadyzp_xrrrmnh40zjjxvzhwsdwovsfowsxjbu2fzfwdvxodtrrthzznpni5k53bhjjthwwqkjt7cp34y_gd_fw189jv9brvsfxfcyidzkwao8j7w1uh92htx0w_aaaqniaxkgp_xjaxksb_thva6kvqquootpy8khofca3of36b16r8fhyclqcogdbocemosmzduwaau4rwpeobcoh2go66rrhxhiyzbdr5mu5hneaha7kixg5tlp2zk0pkejglya57yhf6aaxogzvequpemqdejbmdafosdejt2wyxal0lb1oa66stmwwjsj6zs3tm4ycbyhdzq47b32i_qd9ap0i_ygr6araddq967roe_gh3b02agnqd3qomdqwzjaylf3ndrqdhqj9d2mpzobr0sjui9_qooddonrexgmdo4goih84hayoo9ghhawoaanqapsoi5vxb91fqtefnizeoygelgciw8cwdyzz_ghplkksphcj_cde2z_lhbehjhlpsa_nkusfkrinkt8kzhjxgp8hhn0dih917ztmxqhnmdpc_2fvb6vvy4_3zxr3mi_sj57o2a97g0cpavn6eophcr6jkhinncgcd40sprsyr1ecmksbeqqgwzhherz_xzufkzgijhnlm_zpy3n5xoq0sgx5x_dqggujrktxcgx5x_5vcqmnfosqdsjiwosu_mfbi1jy9sujkarvgokjz00lbymeysxjxgayprinbudz1i_5mnlnvtkj3upree8hevkduxhino56m3e67tuedu5n8cqnexpt9vyjbr1lh_7auxyhofraaerp0rws5jz5ll6vhzx_tkr1_v8rz9pe_drd6oty79n5untvk7sfh3zrie9_h41vfse_up5vrjtr8k91pmxmrjh8nwphns_bottpe0u9ytralu2cc6qasriy55kvvhvps7ios_5rxozxpthlozvonovtolu8_jouliedzqto4kzxvobcrtv4_ksy1vxvlfhy9p5iqrt9dmssat_pime8umqp2k623uuor3ln53lldtfepzqt3xbdhz0wzkawehcernwhfgblamiegvwzhvbegzbpbaiwelmi8exweblsejekjw8idhlcheajdv_oibeqtnjl2mkqs8ufd0dmtoatggyvrirskjnbcybylbdxb_p48gimex5eopzec3jeuo8diuexnaegenyndzqnxw_pbosmwntcyacsuby6zros_rcdjidhfuubzhouc5suj7qjr1zs75w1ik0vxfpeorklfj2lbouxuizz5plfu_o9fjvqbcy0_xe0x2359ehfb3d7od5zvu29zk_bjds47qf6_6tt_n7_rbv7qn11mo_ngn_fn_rt1_hb8fhxwh_az7zuhgu9j9wzl8gx9ghjcklps6vp9rp9oezr4q1cth7zzzis40z5tl34yno3b611olwaz6t1lw7k_u_z1bnq_ihvmpr47ogriowgm8gwwbskmegzg5_ylwyyinssazrkdqkjiyjfwnhblbiyxaralidz0sldk0jakrhucmy5lgjwjbebreshathbs8wgicnfxtkunyrzfrsic2xc2qdwlzrbd02h2mu3omarezttacvr2ft5b18jbbl9_binfvkoktnxa79juddmhirzl8hit_vxfm3v_z_c9_av_1833hl_hfal8b_x8b92hpluvf_yjei6zx9chd5o_vc1qoha2u5hu7c1bzs9jhn3mk_9e7ctinbq0piu_e_fszm_e13wwdf23rw_lk75l00qdnfjdtlyxpcbhhlq2bywdinhlzfpiqwmlacqago4rsm41eokk0xtbj8gkr_wkjjgyohzkiazcja85ni2wenkrg_plzaubl_cyoariifasikiyfhpqxrkxtcismetobdfatmnejrmkp9ozpfttoc9_kl1d022_sx_llywfy5rzr7szawkppk8vdj5deih0bw2uz_jdkj_fw_31h3s23vs82vp_dtv_j7n8qv79zth4hvwxzn3xof6rjpa_cigfhf2ks5sne539zkqcn3qtfbazbbvp7fywds2rltrgwjvzgd2k_zov5o2_bfu5_honvqhbwydragttakoehrshrtfgujauctiga3wcgydwolwoxw1qryybxhijqgvhuwtf4vsxlazmbu55slsv9abobllexjsbc_g5hc4vtq3lmazjbeo4nufdszwubpt3o05xgxbhof9_apqcngmctux70ua1j_ancvpwcisvcitfyb_7_3z753rfw3_lsv4rzla6xoaj9_axzqt2_uf05qvnh1usr_te_t8vpo0qzzpdlt7za7v_qxx_gdeuooirm_boxbo8oilj6vdzecpr9flswfpytwcjhai2y62bwvjhmyo6ss7oxst5makqo6z2rweos3qwbrydi4rbins0ekyiknjqhfest0tbcusbahhlgscikcmal4qgahub6_ievghrw4dbmdwcllhe4y5yf3bnu_gdhkkgbzzfnau7c3ox_d2knx87jxl6asjbc50tbd1vvr2fc_0nw1lhw1jxj062v0j86xjt_o7fi1cbf5tfp78ffer_c_p38bvq5vv_msxyj4zxntc9m0frct3n493nutjzqr0a1dm_tofzmko808yi4zdr73w_xayspl24fvz0htcohgoaubent9mxqtq_nskk1jgwjbruqn0bfme1ghjcqqxenmwb0cshomrw2rkasxxa6caweucopynaibi4qhcgghwi6zwficarl0ikehigmfekljsccwkiocqnd3lbhj2akl7xf51svpetlpmkscgfq_axhxr9jresk_bw50tp_ga_6rz_lfgkuxxvjtedhax4iv0gqkz5hl7t4sa_v20bu9gpqb3dvslgroxrj20_dzz3cn2zjlz4_mntvrri1cwpj5rwhdxt_tlw_a2p5w_johcezatjfuqayizjgaqa5fk8xdgxpboubh4nwjwo3eaitogeaqbvhboho1xadsbabgkopyrvumkhekgczgbgqiwao4u0daas_a6rkpbwdr2afbuipxccwyom_wuazt3o0zeufhuzxwe67f_vj7kkylo1pc_zzbuqtk_oig_p46x_i0z_rzrvv9_rdbz87xtbvn71e0_mile_ctn_w_fenfap8w1kjqh0ct5h9o_coe3kvl3w7rqmyihdm72ufi_td2stft0dfk4qhbgstrvfco8nze9kdaveh2z_tmazqyvrm6um0ggjfdumdqrtgii3bafswroi6zgobcymlazfuyioixh_yahsmg4uqlgyiwgiai_rmyf5yndqgesckrbvus6iwouls_u1j1qiseqqie1loic13xhmbswgp1tm5_hnwf0jspsh2hrn2kjvz7cnlr_osvgxdeeogfj_fitm_ca0tzgsamfztxm_lx8rcavrhcktb6uueduyxtqplc1ne_hu2epyonrsy_doxgxfn_mx8nv_aro9ovdc35upuzmrc611ucw2quebitvg6mxlova_u6ibalay0gsugnqgfxxhwe69gcm6co1ervyn7wpjkmrmviiyglnhamsj0pcqlpbccmeufyumtigpjsycsfs2kclnvgrjbykthgg2k9gfblmgzxxmbyvdjsyofzr7s0ziukdnswbs_hfr9q17vu2jqhaxtejcku9mo_1j6hpoefj8lsrysihz2fnnu3ftw_7ln6_ffome_jtc1uhsvrvsupjgwlup_weynudssrl_rik5vw2dtfnzxwbpwmwwfkxh9zkd7qyu9lna_kfzmqqu6t47vlnt41e7jjrztejccq1asry3eciqidmxanzioimiqqehhheqoc6werwjaiceisqtekvij1rmtihdmqojnifzbs9ovgyeuvsjhz4pbiqrqcmv7dufjigvflg6_ijs8ohvd2x7gcedi62dxhkfn8m_fktux755jr_s9opk6ejgf7swr_z4ohq9z76x5e5fyhsfidcv_f16m9gmyaw595_t_hn3wdv68zi22bmknn2xe6thsmlwezlmnwz_ipwnr57xztkdpsmlkdkaj_yhi3moqtwjozk8wr3tzczmpbcoxwyj4vm_bpramdzzdgthgs8upl8let4gdsingieewqdwydiensnemjo0xw2peb5y_8aah_myqa1k3s0pxvkqmkdosrkmafhtonbadsuftsw2o_8iccigxhmxrg5eslz8hqxdh5jtxl8h21i_cusmdbf5lagea_quqrexlnix2nof_xweqvvmf7qlotrv_xj4qu_u_r9i2x_r97z4m_9o7dmxf5n7orzg9kg8go0lj2h7eb_94t8p_4z_pezroavny_wghe1jtoccabhd6mgf7sljy75no08lmqsy_3ho6rru7eayg3qjpngzolcedicigif6iv4izr2t5rxawxmkiasrgiijaipmoljrs_qcgxccovx_1nf6jrreqrdeykdlqdgrx2wykzn4lureooq129ccchn1dvquzxa0o8nwi3jij2tudqbv2gyb_8s76_ip1pjxukf7_dt29_ar6owll7zwof6m9vdg5wpxmw_n_d_c_vav9rztqu4kho_hjrn03tmdosqymgw1nopfa8eho3pxevk6pq2tmaua18h_9o1pmyf9wl6wdvjuwoc_qfr2tratoq5yim8eo_ei5fqtxyoawtqtjbb1ygmliz4rhha1osjmoioiozlxgcajwprjetibvyaqxgdoxbbvmyqc9lolwhyzt1tkoluwjelaucsyysyfhfyomjb5n0cbxaetns0t9hzr1ymz4d19khwcdymwud7j_fsn9le5zmc7wihmx3twr9_zp_3z_7rpex7pe1_ur7wb_a3xnpf0idfhbej_w_iuq_fm8ku4jtfke0jkltf8jgfykiru_yj_h45x41lck7qt7u9_tryc_y1nhui1375i3tt_kg8azvrgcfzbbapowuprlvfrz4osirwddkurutacsikeikiekeqdeikkmllbikqxhkbyeafusw_e0tbc9kzjpyjscsjpe5sxwty9legmnw6qzxztdceziko9jdgot9rjyvdya5y9oicb8px14bsiu0he_i8fofnww_bky_88g_ixwj_eb54lo58wd4esva4x9b8prrtzgus7xitkbpvimpukjkmdosvybqrevty00qmhk5r6xsd7e1rh0pbtnfod03o9rmcdh_zb7u7dlrrotr0uxex3br_ljvbtwlkitkfbw1ty2wcg2kbprvatmpvj_o8w2rrgwwxxqxe0gilbgjwlgeessaobmegseiogfxc14ra7e2w2ajdcfilwdphcjpi5iu0ulanxcmxiwfgikwgyeqbrxozjpz5zzs2s_bv3sp5dt91hzxgln0d7jtx97x_am3fo4qodhwzo33so3f_3md9cj9rxh4_jf39pfz38brzpfjw3y5ejpar8qcn_hhsomtzmpig8q5tb4d26oqxa4auhvtm7btneg9wxae0rkc3_3bdemflq4nno9rv1hhtepqunvvnjy72myj113v5op40tznkmgpxdwcdq4ggobe0wlygcsaeatnlreyuhuxmurwieouqczl6qrecyxhcikl0gp2odwkblyotxgmlcaoqubjjrlbykihbhakgo1lw6nlublebblwaczby65q2pqwxp4j_akrla_q_bqjxex1_lq3cpjj5wqfvrtxm_lccva09p84ll_zx8nvui_uz4vr_jl8rp9xr35iq4tznmvcnwxd3twhunqv60ndher6ufxvdx1o6kpfvnzo2wm62qlssz7kvy6jurfc39bg7ovcq8w_3z7rw18x_ynmfqxpisgayke74at2j_ydgty1ybd7fz8t0jrnewvy37dnw1vxszgwm40eqadyecmha_1spoaco2aicqjoi7iamqcde0sbehokmzhjkmybggijr4dsljnlrcuvjrnhmevkrcyn2ckxskrrykvil_uu4wt1qdc6vm0oxgyz_vdecd5tks5y92pmr_tt_ne2nsfcxgr5vabxm595g20lt2cgzlr7ki724xz3lu_51s_fj8fzx_vws_i7px_hxmzcxwnpzv0uxoz2r_oxv_btwkwqad3qtvvdv1fve10viltvh7ququpqve9v9dbwbzo0hoieqf8llculigcz64c46gwrxd4qx4eppyrsip5wkjgwbsnw_lbups_7_3nvsuja49g3bw1sb8gioc9odnam8gjshfsu8fl8cknoxgnsvjigjldmscqg2tm2pmjqjmlr2cbhuvbqwa2qmcmrocgxyszrkgpztvbhyrm6ngff5akjdcca4oxrsz_ag9ooz_be2nohsh1tf7kj_f1igtb_mzh_qjvab7jfx3jhv4dvvi_etgenf6p9lbhxy7ktsixq5h6qm_eiejiurev6cdi8v9whqpt2gdtj_9e2xvfx1ehwvh3eqsnbwx_chvwxvkl_0j9jgmmudlzrqjmo7bv5zsqytdo0fhlrz3nt68_2njmcn0dauj73zs3popz1vysuevtho92unorefh3wxd81bwndz5kxywfwuwkx0luagrw8idbajhaqrrwuggajujkuro85dc16orkiqzcespmvvirbfo_ofosxyl6choigrdlqq6sg5ivqcmtn8qakybmcqne1ltxjko52cuw2rtrtuk3v2zk4jjrnkypno1o62dfuy9s_z7bzw71a4own8vxrwzgmfppswjpzewyp_7m_v27zd0nysanfvptz_p0j_ru9_a1n_rv6sasvrvtv4psfrenym6fr6qoyglstcucbwtwikkeh7_vqcdi8vyf3unofhy4ef6c25yjyprtbfr2trl2kdvwzn951t2zgextpaztap0xhpps8vv_0embxzuybuhpt54ifdihfjspqwuyvfsj4dewroqoaz4z4dmegj16mqnfora1ng2yarxix5kkef5ahwk_o1zvymvschrmvlnxumgm6zdtdypwdolhhyonyyvbsbfz1yiabz4a1sdoeyt01p4mulz0z_uwyyds9_4o7fzac0potrjqltzc0jrnhr7ejpe_vr8ffulg_8mkp4lvvjhej_vv4tc_4x_lndzynahrcgefbtf3dnhvdj8yglpsdt01jvchzzhcph7eqeu_axhmtwq1_qkeszgt2hva7z1vl5qv874jdsyb29jn_sxkpw460lbaiq_2s81effrwsa9jujz3wtglk4wrho7kwulrynhmrkewyc5ydcze6jieelfhbi2a_wo4rhfb8if6uwmkrhctnns5p9eejxymgcnkpotoc6tyrorajeswjoy5uudycypz1ijfehedbte_zhe3iek6n4vp_bvsfm6_isrnj1zzeud4rtvvzggvfrh8_b9akjuiy2mych2_0o13syfqtrz9jz0fjv7f4_fgnfdip39nb7_zvf36q31nzmz25_9gxo_392hz99woimtklz0bvackhpvosmdkuildrmqp6r6r36vdets0rrfxeuy_6pekpnnvvetq1_f7695l_mxopiuj_sqn9aj_twyuzwjv2rjuevrn7pmmm6yfyzetsgxrrudugmsjobqpsscyrftwixvoipcjbeuolgn2koi_hqawqxgh0r50rlsc3lijm9a0xr_jigkptalnvbfbnxaaassubgllzq1dnbbw459o_62if6vhqccsecyfgkm6ofdfsgo52rq8_tom8ffuzn7aj_xvpwhde_efx9_61f6p9qxzdt862bmmn5m9xnfxtpcz41m7mluyhsg1t19whqt7q6r0fhsc8t0953huhl8o62q6m5lvraaagaeleqvq5bpvns_e1na6d0do5bp37hxjsdgnrzf5o77du3w7rm_vbaurfh23tnqbgbai729giy0qlus_rwimvkany26k7bvzicv4qgli32wpowlykxd0baepw0uooriueaqcemn0joiniaiuqq_yufrhiefdimpuvvceklbag7zrdjt_a_ddrberv6_5gtfz9lz_1tfm710flzfcm0mewx52fqww29goaws_msdwq9h_7vvv_ntbf6zfn_m0fuev4hudn4axo_0vyw_1uq2_cmzssumsp4mpjaht2dvnnd0dvndn45a0ri2c2dx6mt_ac18hvw2nxh3d9lp75evgewn76tzqefe_dtnu_nh2tdny1_nsr_vvclgjnctggrucic5eylwqjsv4tsdg2ieax_w41gw2xo6hay0r5qvmnh3nart8kxky9eiwb1aqyawniope0ytdqrqghaboiopipsio3wczr4p_rkf7ptrotu_a1fop62jbbhfwkn_grj0fxy62e5yd7ed7_jvv_rdeeoen8wk0p457na_be_vsg0fu9z65kwxow5vatrbja3tg9s3fvpvswvt1tsdhscatsjwx5qwzgi7trbwzmuatrws22f3ggnygj9r7wbksx2tguuxdbrrfd7uyyaenu3tsheijwnx1zrnsdgpq9e09eagr5qjhaxj1reaak7jr2iluqgcdhrroi6lcy7wbjeb2ai6r5ajkct4bsyuatuftrqdqhfxplhkb2y9zjymoo7veqmkgoriyyakii6iityofsv5xsa5ztjbopyf6wjv1bxuj95tfi_iirnj1zsiuk6533_fwz77_fmalovg0c_mtbk7zxqz96fxbouy63m7zkvwlm_dn_z9xrh6_adh64vrvvb8jtv_g1dygkp49a29ahjhrpv_hwdqjeq7oarfv8bmx7qfvtdntrdo09rcgd1h_3x62f_hvfdlrbvk62np_px04j7upkrm8mmwcuqaurb0wfgmdepakekhuzimej3nyhkixhsaitcdgblwcz0q2iacmjx6ufawcuskxfodfieskitpw0ohy0ysh8ace1hp0zagyiikhrhqiry4kshljc5hq6pq2rcaxp_tb_dnjub8pzqsyxzmhb492tf89vz_pld0rmxif9_nyv0dmb2vxhrf_c_jjo_vfah85dr6sn7rxa9lu1zfslasugqehb5vim_b9cmjbw11vzug4yixr8zw_1fywluxnerbmmgglmshfyvchydudnsk4wqfy0c462n3n_ieb3xo_g33ekjlsiih4fujqph5sr_jyrsii2ca2hz9acv4tq1o1qryxa7zqnhk50vfkddwgwxcmicvxrebusklvhls5cinrhuthwinngzysuqcjxgn9s2xqnfct1lg6im6zi7yk4mugdugmc227ake753rth7db7bn_6_lsj3bjjvbzc_jzujy2wx3sx363_1l079499f8kyx2s5x9_tj8d57p6yqkvvpb9edhafwnptgh4jirphrwch8ehbpq6aaqmqeoqu9scxsh0tsbi8daw9a494uyptgfny4xnr31ixm_b_g5khe3qns7aj_xo76vt957l3tdk4damq9vuzg0uabkceyowzwhevk_ckgqzqtwqhkiipbgjscs_vcpheficmhic8sjko_eieufykowegl6by15ahqhevgau8iqsieoiejrqcnwjyije0cscdsg4vuuq5zmw2k8pdpld6_iyxz4y7siv_m1iwepqtd_oj_bz_g3j_t009iuxpoo_prtfjpyfwdydvk25lt_jx1ptxaosd0deetnyxkhx9zkq7uhw1ltvy9_yp1qwh_3vzp2xxkgitmtudlqns8r0zd27es6forg7xislhoigrs1wb_vuxvb0anusdvvnjxyvma5d0zaj61egqnhotis0tcagxhq1s8stv0ldikueg5osulamfwb2jh2iddfkdbodiw1strevosvov4kmxa6caxekjse5zbwelbdnnskotsfyngdldmiwbiiygkbn_mgvdltb47zdsvpynrqs6zrzjvzmr_vhz97_fn4f0jqltzb27tgcb3m7_lx_su_vx87xsfv6ur_htzwfjf9ve46p8jmn8qvb_p5reutz_em8go3vwu_dlvds4avysmxelgjkgqpecehd1x1jbvsf0nkuh9ylpztfo9xbma_dxfsujr6c1e7tlnbtah8btummeszyt00nmarbl4hfk0oheol4divggj0qcoywchkjheqheh_dpcdrs_q_h67lhlownxqndnt1gnivfjreqrrzeyvqpamf6dlmj1_ghbaebiafq1av0bp6oohc17wh8eih8a8gkpup_ycurjxz6gbsitmuw4of1pdd_dp44p560y4xxvg9_dfvxxej_rfsa_cejxmprmpbwm35gwvmkjrervwggvlurctnkaupxhrfzbyhuj4cdm_hw1t9elnmliuotvt7mcvhbnc1owbyhh3txrqv_a_bbzlx5yxl56vsxpgbsrv1ph_vbjdvy_szie1jlc3yn20z2a7yhmida0rmdmnrgkuzwxxbgcuqj8ij4xhfbh1fjcjiyj0blha3jtwojiwmyijigc2j5rk4wbcmicsrrzkygtfhrm_rhymz7xft9r3gpehovvghbdu_p_spdnh_fjhuj_h81mvnrn7tihc2x5m_1547f7e7ttayfkbhg7ogjmmwnx_6neve_k98ffwd6_452f7vtw_eqzsne2fc_d8psqdu_fitp8svuu2mkzpmqkyr_vgzgzt2dvgbuywzrewsq5wnvgz1pwhyoy2er8mbnv3s_por_s_1thuootnyourlfka_dhaj3s0_nr_mmfkamsbnbroilhfiraamrwmxd0mpjvb_ukcfrsadnmklyehsz7halxr_kikmmrcdlgvo_vhxhkcnximoukgjqkqnzy6wvjcmyfodstaisdvdj6prbjiokic1rxd2013rfo6te8txkmys3yd_1nfnxvxt6mu0qe8hn_af944yuxno8xo_1n8hxfw7e6zxrv7di0tvxxh6y_de1nykpyye5aht0mxvnxh8p7w3v4qw_vxlq5ipw1rvu9an2kuchzrqkbng7juupvz_fefe1wr5zwpjdzr3s68bx6h_zwz1lsse57ricd2deorp81plz1flwedfeibfescxc2atwsu7wolqh4sayozwrxxbbyavtsg9tndrcgi3wsjtfbsludibs1iaesgxrybffsia4yubyjy3wsiopyzdiurcessk5rm1sd7dpopfa_x7p7makkm2px1erhxwfbs_4xbfgatd3lf3vmq4n27pv7rq4ww3zw8_opfma8ft_l1xvh38d3ql027vgn5_oatdvwyrqv3du90jrnmuvwrmnqqq4o1agudknbezdkgdwoepbojm1bv9xhrtq8hq7_q_vkoyjlgqldutvlhw386obzsdm39u4vx22fepqutyxrflx_pw93t7u7lyv6auo_gho2rygheupa0xz9fpucooaudsxegmceceydbeakzw8ggn0gi57mcghclp3wxbcoogjzw7qxwvdba4gxtfkzf5pozqresl_ci0oeaeuyj4qqvgpi6zoui7rafl2kq1nab4frhnh6_crr_xz58mucchj2lvmhev_vkf7x6zun_8y_pfwgo2_jmfo6hej_up4ilt3v_bxstuxfajdmfrvdaiy39n3rjmmfwoh1g7t0nxzn232sltv723xkq_xgqlt3er1suorwj7z0z73z_gonwf04bf76i_kt4qwdk0xrpzdquxva_8oxx4ef1jzym_akmqdbv0pps1qvfyqnapwxasz1a7fvw2jkizsxrgtwxqtimtcstnutjiuzffsgqwiargsa4r1wyiyia6dmxw6jabd1sh6diiqjro8zg9f4awqaysqnt35ow0b82ff8iv7pyf2z4ftxlw2zrju0a4ds3cndvtqvsl_8qs6ztw9zuz77_k7v0u4nvup_1vi81qfn_7il8fdx4pfhl_ypz_chxfom3sx8gk0lzymh0oxjstklrrq_pdjhnxve1o_n_whpovaekuq97pphzdoraoipw2vksxob_zrpoavfuiu_hnc37auho2969jb_gd6sqc8f6j4fuiapgicrvglasscaykedxpksblq1hbdrznootv5mtwuxh2r1whzy0iueebxpmjqnikodwqjhypdxadzyzedwbijba82tygrczde7kp2nkjauedc27whyehnhe3qhesb_z2ou_xeqnamzzrapfj_6jvzxjmqlm_zx_2144uxpmmaprfs6yw_ihej_rn47pfoyy_ibd2exghe_ta0dzup7kf6p1tvdxu4zlfw67pqut4cxvrqrvvktynydlqirmsbcit2tgssps0620d93kvnmgnbdv1jrbkj27unly3epn392cbncb91te012m4gb_y8eitohew0gcexaemohljotigdewcboctqrckikkbjqefsykvrekwsu2wfeuasmpfcbfqwlwjd7myltvfykwio8obektv_is52tieh2nhuhj8hp_r2y9y6inllwnc0hnnxwwkftrpofm_jotrtc_94nvr8a0p2dxchhhux56jzr9m_qlz2j89wzfwzfe5n8i9g4zx3wjptiwbhj47t1_pcbehfjpv8f87vf6n94tnimuufgnxq9upttlvd101d1xxdnhxttf04oqdagrexv_yz1mmautbrzna0i3uwzx7_bfwifuzz6idhdltdr7u_v_trbr8qtntf_dj2tds46fmszaavyfntakpm4q8gzhuswxqxxgbdqqj1gsgo2hkxqz1ejyvcwogcwnyr8hydirwdnagetryh6hrvkfgur5jxlrmjjtuedcqmb1xgdaxo1drxdo1hhhs52de_rvh34akyu7ajlb4onn5tenyl4al99grd25jtz8mlvwhxhzx_gf_gwfw3urqin5twebwy7rx_yk21kwiuluynbrclc_upjvenzog9eo_igajikw_erwkmq_66tvt8nu8pzjhdnea9qbmtmduv49w_9_06fyxpqko9skpdxmnawo2x3a5zgo3i62ds2ryxtgdgj4jqg0lwmazfx_teo_e_hblwisgbixwvbvpgrllrbyqy7g3te7ik7f6jriesi7xcn2iiydrcikkhgvqpslx9kwkeynijqnl58f1i3lbekib6_rzjvbc6md_583twg2xbnfcnhvtne1rxzqhaxtpdg5znj641rcyh5spt_jwris_2uwi7xovrmfhkzq9y_o5fr7p_sdy9xm8kw3pe_cfc7zgjgnlhla_tj_e7tmaejhafz6pe4gl6zrell_4d8oupabtyr4owllno9p7kfv_uyrf6qt_deo2r_txl8hd2lc7n2nfuymviizu6aplhqsttqgcah44trxmei2mc2ha1fsuctqvq2l8ti6tlqcmzqlzrrybiwrxaqzsoagdcqo2yi4r4y129ecq_mlxq7xalmnrhs1vmifs5mvy_qodrtjonzoal8on5kfjr4oanuo9jotppfykz_a_5id7yv0vpbfrfr_cfqp4mvo_1pyt_w29u8bxcit5ddk7slnghgrbneu_apdpq89z7ehybgtd_ucefzfnku_dj6vcfkwxrv_xfkii8r_anumtm5ajseeeo4au1af499arlscnaae1aoge3kmocfodl2lxjwwwkblhopzhn0gsijzef3vo_fojqzrdoqredwjeo7ekutn_ujbeawdynykfgs9ear9p3tvy_y4zzmmv3_ngtccorawmdqwmda0mndq1fbquntqufbu0nawl3daps1hk3a6o3te1dhd63vkwxb8owhkyubf10v_ddc61vc9733prnhpeznc2ddbryrxwdfbm59pz_b30bygbhxqzl8hd67fbdm5vlqn_dc_kt8bf0vw_qjce_ado_rnppu3w38b9rjfck_ud32cfyta_zb8gu3vuz3i021lo9pyyr_t0zqpyr5rkw2xmggxklj3dnjdjwp8rly7wdkwvo6pcfbd11rvaaejylwnqas5lii4eeckqy1ek9j5srbyqfutq9rqncw2iaf2kbbfebwsvagnyrw4yamcjcbognu2icexyi7eegvrk9lpl7hsj0ukxm1qzlfbgnjkolpzr8vqnguauui6jpnxhru9igyt0zmwhka5_qntkil6hx_bv4n7ltjwfznspzj7dq5_4xb94ap_fvi94pvvweei_evwuxv0kzq_vyhvt7jf4_u4nymsnfubzp7tapdrdlb53h66xwn3ryvfdg2zqqndfx_hxnwqxqubynfaygeay7ovg7aucunazhqbnhgudnmq9ej5gomso_ucaysho_nlqfvk6ewrc7bcqxf2vmarwskiamnf1xsucucgoitsqagvfcsgjimers_iqllh6xwcwhhftdcx611tvaeua0mi6vefnxvjn9mslooodrqlecwbd_c6vepjcxtsmbbc21t9g8_g11vbj3_0fb3j8_x53xxf2v_i71p4ydhy9yw5jppffssppftt39h_dlq_eu0hxoe_ofxtmosyyxc62j8dz4jjex3ttjva7bz_cn_tbhqggdl3xvtwhygg2ir2opbfidtg69isqhjdivqsqgwdo8fwq2w1gk2ouoscia7fkzowknqtf4bgxi6teogso7vzhzs9hrcas_ageufyoajx4eisejrialntmmucpmxbc_fhu_3caql0_9pilrcj7roj_s1w0dh2xrfcu30dvg9a_ogh_samfn7g_yd9byj3fcta_zdmnxovu9tozbfkj25sd7vhooto27qc_apds_erv_t7svh3rg3dauf7nnywyzzmcokg_wqqyn3x1nvlxqcbbqdlhaiheiuiqhgfsgljprekeuwbxzggy4dkpmbx9errbudqmslolracaitdxvg2mukiignoxprs8suvh_hs_msfcztxbby6oc5hc_ccv3_0xrswyoznnadliz_tai_o8_ob2illnxtvromburzy0y6xobbqvkjz_jlpozskuajt667raj_4bdja1uwyfzls_g6vnnf_vpp3v2wcd7b9z8s6h5jaj4gevxe_eu3_ahw9ff_hvf94fyj_qpf90tpdtqpdfqc3w9mjhd0mmhohusp_q7xxsev7w9nt7ry4pqfygf_f911tvqwb7hxgac4ecrywq8mcph_dh7b1jkngoozfim4hahksiwh4ry7i4vzotiucgb8jjserekfgakgqbjmqnxzlj1_ynxmf6fnh7lqlgs2msrjiuxamo93u79po_pldpqwso20qivwn9cippudqnzxpu_cl_nh_tqh7bfx84anlkn0r_x34er7_v3cr_sbjeou76ai4s1b_igi7rjx8kc3qgq4xrqtbvqubdbrzhp5if_v1gjp1p_epcf3x1ka_3ay7wzyjx4ujt6vxxnm73ozbrrzgaikha_u6kh30xersgqhybavwjwqsenqbewg4qa8ukkhafupzueaci3coggbe0bmjdsd5vhmei43zii7ygqaikjhwedws6mwrubarsca7x6yogjatmhgdpyixmqci7kyr6_q767vaczvaae_wyoz7zet2rjgjoffin8nghe1nzlbxpqum82fp3qoffgliowby1i720qfank_inbxx9qhloq_fct9b4x0n7x_7dp_53h1vezyi9dfhmhsaynr79a_nsbpo6p9i_ckrptlye2gfetbz6udyt34o90_wrcf2tnolk72y47_ai3dp6pdz8m2up4cpch7o_2asipbmnlvvlashscide4qfl2crc8rnfogcownk1miryljliycocwxnkpxunbobyxovoucuce7_fjbczicobnpoyudbaesqieqj4jepstk9cwuki4hcnvzrouauj61xruul5b2c3bpj9xtddoyhe0fflooamhssihb0f5mzlb3v50pfoad_4vwkwj_irxpbfw8mdye6koi4v1jwsrvawujv6bpo_s6unjrputzll3qsq6lktv5pfhpoedamsaisprfthv1rktc2bpm6u4qarpamt2pw8knsbqscgjbuqokby0jwflhswjbcvgd48ucj5eoghrwsrdfqsixfqyry_lexvbl4lwwwizgxa0t7b1yegtsiy3njtww9eediugbhijbixhtwq1rt_kyjpbebhgijqgncsc2d1vvfv18hszzfg8rjytjtzdffhep8vf4y8ywqqqxzlg6j_9_wf6tu6oopavzt_wxl_1o_65jlpf_zjnwixit85nwcpbyql8oj_j_6_l4b_b_3bz9tr7_nn5egt_4ix6gj0t7d_hfmr779ys_nzvvjrc0pcvfb8cewx1pd9jcfn_nivjo68cs29g_fwzmbz0hol4aumdfdm1zfz0zyd4o5lc0jarclhgevcbhrxekeoldiwbaizjzwiqioecczy_ivyasi2x1jadiueiqc1xyijdenhs9f2kkufkkyibckoq1sijecgqkhgrrm_gzjrztmtlogsr_xfi9a9jnzlc0oiuwexsnpfgdwy_dn5cr_skjx_4wac_sawfixz4q3imn8g2qlmns4fons0njdecpvui7nwwphqbbfovzl2cye2su9jiuqh9xsv1sdylhodapuox7givetojtmxdrl5rk01tgw_loivmvio1puw6w_fsm7apqtk6jrdzoqd2wabfnkpxolhr2sebfefab7wqnugx2cabxw649_pyo1hh0nsenxmb26c9qfo1lodzalsug9whtaxgfdwbygdo0rmmrjudeex4tzlwg1fi4rwcale1rq6q77zrfqgtf4rbb_bomxqrb2rncpbdaokm11blz4oprbpezhx1_bhav6mfewtnbb0bd217q_6o53pybt4zgv2zstx_r4r9mya_ctnxg_dvznu_7botqdn_rx36xza63_lytaf38avwteh5knmwunhul1scmnolo7rlh47oh6xzx9wockd9hrxuxo9_o5hjmvue7z8_rwfjntvbeyhx3fnvvvtgamj04gjgiq8okoyyl3gj56jijrbyevhhicikopyuv0gonve8lxbphourhyicqoyr0dncggjs_igtltgj0dmbcczwd2ttarhatx2hy4gudqk1790bicn_f4dl4rj4auftaf7toz6ilgg8d8m_w3_tr4wafebe_cqt6yyrvgvytr_gfgfv9i21qco5hritfayxmwo4ztrjd1te5u_nhubz3oat2ldlpfcjuft7jfh9b1ddubi6k3wqi7kfrhxyac8lq7o6q0phx39akvtbc4m_3xwl9s9nxqdm1vlq4afhfyiqmlxrij6tlmdwfogyidzqsxxqxor2pejwclgpytzudciijgxbk7hcsm1hlfzgfsxsgdy3q5gji4obgmtr5qwcvmcgfb0auaeaqiyfa4hx9dglapv9v2bee7olhehj3ryg_8tybi48xijn9u5vemg7mjj7tzcw_b5af7vvym_ehyrg8qdduxxu9fnfezngz8_zvcpnxg4zhxdtppmyn53nj_ap5z3x4fvvvux2_spvfe9oe9ee98_pfgb_eq49e_4gj8foi6hn0lv5o13s0dw_vrxf2wmk_j_rpxisucd3ejnzbbn0nzi63cr7yfyfl61b7rjx7yqrb9e1zlb3rbciecrxeyevw5wwaadj5sbydrsphdpadidu7niwnlhw8ggofy0neisirwhiiwyig5kamevmboeciqxtrfbpoloo8w2qdbllnl4koalmb2gb2dydgxn00rdu2gtmucfvvczx09bg7f118hear_mjvz84rvnjv6m7lgoeuhixaj2jua2v_gjzwwl8_ad_wgql85uo74cpr_ir4kwfxz9m9mpuprdhfozhakzhmhw2_gsyqm8_jc9fwmu2z_bkdtehtttanfezk3npkowpduur7nkxm2rhs9dkqvr9zfsp_pdzzr3vvzebafhxyznvxriolkbk6rq6qwrqwxbfyl4dboacydwr5bmckbg0ax_4cutaoos8ogvywlnuzjx60gmuhdjadlgiwwhy4rwijxwacxhxhynfbcblavgukja_iikewhytdcy7rkwrfvh8enwvhmgfxxwc3d_ntge57fe99yl73zifanl3t96_ovflojzraujr7o52_l9v3mbzbwzixkcvzhy9a6hxmyfyz05zmyst_gpjh19zl2zrzr7viu2jztc1hjt2n5avnmp_vv_ltjb2uf5fyb2uyvos5rjxvx9ymkbzyz_oqsy_hp9fka7tmz3_y9q_8pviz93ucyk2nj0t7m_g_twxs3foxs9kqwjm2lq01ihyjdimmde2hpodftckossdpncxl00u5xpldjr1isjpesvggyaszokzqyjcc8_fcbcrjuvksfculjzhrmayu_75n9umcea6bukxju4opahrrxmjkfhoapqrxtgvmc_x1xxzp621_r2rnedouvji6ti7korot9rzdf46vyeusbyvbajtucmo5oqhjct50ydyhvvacipbfbjbiggxcmmq2ibv1ziacc753wbnqk1gwi2qcom_wbxdbgka4x0fjnj4ycabzuei8wozexdj3xd2entj2tqrr76atq_cxmbl5x5crujkpmkszjnommmiez8uqyuwt5bkx5leclqmkmfoe5cdpgufdfdnqsh3b1hwcjrps5bq5kqcokxkkepvzyuzoyimjnzft5kq8re6rh8hrq9sggnim5frs94yfw4nkuc6ymarb_bfbevisvdybaeqibwppejvvmuain8746zwfyy99gcvhdoqhyrwtabsjhxbbzhl_lkkemboaacaasurbvdlzq5fykdhkzstj2f_zxbb8wgn4z0h9xv8dfwlujnrptpvxyf_xcdqbs4fouzjrddb4ucdjkyizdvw0tevsh2aqdifb1xoyy8_djtaefscss2gjzjiciegj7buflahxad1yj86j8_ryuucb6a7t_utvlal0u_khjxyr9g1dl0xbvob6jyaq9wg8nthjbnlniumvopfgwpi3izdgnznhro7p_l2h3rsuyo_h89b77jlmyphkmkyhbvjra_ye_jn_r9bd87axxvwwp6l4bptvmn9ov8cc_v6r67677qvvt6b_bvmnpgbzmn3rdae_p_xdt_2_wxzz7sv231331xxffcbvvm1_st2x6u5de_q6u9t_9d1x136z7ms6b9n9d10u_66u9d_m64w_cl0p1zetn9tv3rd2wck7alti677btvvriv6rmjqu1l8vewpa0rxn5cfmbb6bkzr_sb1re1bz1pn2rhetbnhjvl2tpuxxpatm50zhdi7taxtgwnbjplm9vibcewl37mxzext37r1wzxfxvvzzkhjbbvgo7dxumdaa107pkxboevqjfkj_phcts_cybafm0lpghbotomt20lpseruclpzyujpjnn15rvesqlb9nvybowdzg6z3ck06btylu4pm3qtmgana2agk0d_zicqv1fqv_dadc00neq_ztmkugq6cvxlbncdzvts9dvrjujdzvrk9dvtq1cv7m2zcxqvddlfgnbxksonujvq7_yf41_x9i_g70cv_ecfb84_yf6_qfgd_0s21px986bz_fx9oijo_3ao_atkzvraou6kivvuirqqmzqcsyc801d5vkmkpvqtqqul_l6flpq3tzvu5dnxtv12dzvm8gsq7kpq_q2rbou64yf81vzv2vvfxvvvmvzlkvrfjffd1me6mrktqrkuqqqqqzrqqrkqiqrsrjupf9gcnvv1lxvxeuk6kk_kuuqqs8uxvk6yixvzzezojexvtxmq6qoyqlomaooi6isi7i8vewpkl5pxff36etufj_kr1p5_v18nyqv70u_hmtp5vdrfj9ox6fi_iuk_yuk_1cux5lcxi_kr6l8opvj3ali_a9t8vwux0xxxwrquat6ksqvsvwurm2dtsv3uz2k8rsyqz3t8qusms3vovgui1nznka9q6uizimwgbf6pbrtmvbvrvwwtv2f32bz19xldtstfc5vxvg_pqqmsyq8s1m8lu9ovmwp_w7v_uqrqo8h8a5cagwf1xznhvd101tn3xdtu1t101d1vwvcdqmzpgxck1d11wv07quz3squqqquqrrurqwj_mx_ii5tl5ngkvxkoptwrbvif_dkddnzq6u67pqmszjbtkfuqkvpznw6rebl9brcsdjtbqqqzm31w1atri9rkyirkoi0hgnvje_4uj9wa_bb3ibyzwcn8z4wfz_rfhitl8qxrh32v_9_a6d6zype_syw_g5zlhvfvvdn13fw9szo6zmzpfw9nb21hrremn6yzpjemp7_htescba3pg_p8b2xpj81fzkr5sv5eenmey07ucetgds25_t3tr1xzanoizrtruwg9sz2xnxgtsz2_a2623b2864tretsw1v2pzvm34ud81yytvenr1tdls964xretv0rhkpunza20pxu6azte_q3jw9a3rxgtca1xlojwsnnmy1jj_cpnengbq3vdoeytopoj3q_ts0p7o5td2p7yqul7qu7vuy68quptxnqetptvd0bdf1zd_xxve0_anttr05tw3r9vxxv72p_q7stdh1rdefuq7s_8qy2nrl1xvd_911rdcwxltg1sbu1taml3tz6vutsuxfv8bw1jxwvkyv_kyhq4xprgmsaz2tram65lr_f3vv97yd7aenkgey6a2srw_adjjbskggycjzjetkkrysq3q4fjokr2qr3fjoju8qgcghay21hol5n8stous4fo7lfta41zr1wrzd3xnnlk8togo0gc7_ecftgjecimgyeia5qdemcagowdqwy4ow4eln5p8dc2gcwacm47j8fc5plaafsg5hzfzuoou6_inv9aa3abwah9ardwqh_7wbskaoveofsyz4pp4wj3kgm3mafwa8w_wlfr3d4dc4boacwyc3gcye_dqx5lqw2iz_dy7yeqoxw2crmqapqxkrypzqajesbmf_79_djpb_u_liv8x561brfx62_z7wcp9_ro8_k088tfuj0x7ghfccsp2gvo4z1trlb6xnyvwjktvkjdl_ek5m5zrvkbnpxrtwkia85dypt_vmdsohqgxry3nx7qwn41vo0tnzpjnneluaftxzdcbciyxutl_np5tv1osggnk8wjxezyehkuut4cztoxxovfselnky93hykoch2heh_nenksyyqafztdrcnuw7vu2le_tbttynvsobrddaizgb0ohd6f3bid7ii65zbeyouen8b0jbtmy9cwuci_sxda2wbd64hwat_cc4hsbnpudspxcsvowe9iady4ye4c49_jytgbl7kw3xjvje2dnuwnxgq2xc97a4hrx1pwpbhokqc7v6dqecuynbsjxpp_m72wccy2_s4jpjfe8_drpeoc6uzfxuws1ziuqstalbj1_r4gpdfnb2qxnd5btjc3ppmnmvq6mq_tezwsjnpggnolf54v0xatrvue27zu29ahmo3r7nlwyofwtw_w8bnz0sqkvrq55nwzmzf5esekpunnypslwcknkuz1pm_qgojipxng5_fczwtfcf_bo_vzvf5itl8kfso0fv1pidt6iz12tcv1u0jnm_rqj3a8xt_5dt25h33tys1t6mnxtnstfc7phc6cjmd6hf_udoqefxbl33fi8qth9mx1t1bvhy64ebmfpzkhng_7c_pbihp09sj_14wubsmialy1zvvvvowiqeqvr8eqbxhrcwvnqpptgaqyqka9ibe6jn6ibtua5ot4dihuycxxagzgrhe_9epgayblwccq_aiqq_khd2pow4jjkd4oj6vgoixjheg5jw8eiuyemjxv6embf3vh_3t25_l05mwdm1o6nkgxcqw02ejp387muzrr3_0cfqlfi95foz9nm2zxfmwy5sgiaxkpfvd051dpkwbzttjztm_ye0mcyni3qxn3ynbsth2xvovsbtvi8nt5xp_ho_anhrv3vnfox_v_0ezxfab_pncr_bs7_hw_m19epwkwg_8btgftgso_eym8xpvmqoxrq9f4w2nfx3qrqsj5j4o11ocwfpzzgx90mh7nhpx_ceoorp27oqrwsgggsdakenq9pyi9janoe6rtzeubttafk6egvcaxusmz6tqcebymjisbyrfe1zwytfqwbdcl4nk7c47kowbuci1avfivz09fylkkpjylb78uqb6thom6zo2izwsatbzw8_m34dpbsvmcpeqz7cp7_2qsqo1ld137xmvgpkhwvxhuoqkjrtnvvjy6gg_zcibi1dmn2doqpfoadb_aj0e6dt_rakvieirah6i7jjju01kuqc_3aiz_qotsuecrh0w9expiz9tng2t207of2unxjy7pur7xksmuuq1knnt2au03wiklnhcylrsiy7jhi_f2wfimurft1vddc6qectx9eeqjth2qirkirjhekuvhdmmgvoculyiso7bvyddwuebq9cscqejcjhioxadhuvkmebswookkqglssqobuhc2fus84keby7yaaxbisgithv9apsm_6pdpzmf6v_x4jn1nr39gnwarqlkqjx8m11wnlu_azro5z_iplwhj31bd03dhgia_z7wfj9hywovbewywufbnlwjipg174z57xt37_e5ewommz7_mvmowb63i229_jm0xpfvhtt5n_xh4_wbzvi_zk3dg_6jp1itb94hy5ozbuj6rhi5xwzzj390h_iza_fr2xe82mvbsk22yoz9hw360ffo3qp6mqoxrrvvrroiybj54riiutsafhteavslcoydyqirilmqazadgvqgnvppbgtk5a4x4ackbgiijqjgmsqiladiziczxzzwst5wrxgishjzi9ceidcjp1j9gjzrxhzc4gqga5uirztwfiiypp4pn9rkw1dtpei0f4tjp5psmk_a_vzz8m_abcdld5_nrxf2dggv3uwfytfy_cz3p5bff_aft4s7a_cowlzlk3hyzxsc6bror_9ms69_dkev1ox1tp1axhpabwvetbwt0cjduoirkptehfet9ndolbbz30_ttl77n7u_uldkrmdbe86eggkej2l84iqrmtbvxsdaiuqilj1tmbwniqwotazqqzgc0jelcvksgoelwapvg2ikngxytbroicw84qslioxgfyktiiibl26omhqvtjpbhmz9byysitxhe1svhx948vv5eeoudrko1rtn1wjy8ywqxw_3_6j_bzwol5t2rrhurh_vq7215qxj09ho9q6bicz967nobxj773jvfxm_9sbvxglt3t_r_gxs_c_aq_lgy_bhon2m1f_a_zdt_dwchmrvv1cxvz10nalmvzv_riedhkstetzksdzt7bwcta5d04j49puen7tipp1ruydlf1jcjoz3wsagsgg2oydkqu1en0ijyiuobayamsqlcu6ijsvvgfaijolvhjo2cfrx4ynfhsgccrjfiqikeqj4p0lpsiretihropj8uqpstxdf4qhaz2dvo2bcmczoyoo0dse9x_gfkk1vrtxshikuhvb4sljpaz_zyvuyclolgj3f_hvkzs_yznh_jab16fhxlt7_8y_y_bxldvfbfressjuts9_ub5_f6nz_ct7wibqrdwit7pab_qibdh5pawdopbexhce_rt1xcdiywjw2t1t3l_lr_k5yu962jbsio71yg7il2ozs63mhtalsseckkg0bkcz_pyotzzr8vqrg0qq_ig9chi0rocsm9qpbvi3relmv6dam_qzcw3yibebtusubqpcsqg2zjkhe2o6a1ikb2mv9zseefunm2pbr_qalfhzd7mi28kvu4tpeiyrwo86gjxqo0xxy7o7w2e74eddw3dnjuzl1ml_psgdbt8f7ujhw1blyg4d_w1s_d0xz_41ig_avtzyj8h9_t_zshgfcxhtyln3jr_v0o8_xwcfkwo_hx4k9plz4_c7fjdkhw0lbx3oto07pmz4dzvzx3sd3dyfrrt9yjthe1_mwgphbrzdyesdaootquqwkfpwagazctrordjji3oc6jkj11hnetqdjfqyioh8aq_xcarrslitiiakyhsxvfquqdug5afnxblw2xohebo4uslgpjxaihqqijeq1bi9uhakyf12dfbzi7210lkotqf9nxwvl4nyeraurv_bfhr_u8e7suc40rhe1aeh2v9n5hjh_jaby7wkwh_frzvtm1h_y_yr4wkpfqmnc3qnp21umuuh2e4_6otsmuzp9opzuudzbps925p37dbuzahbhxqdwfd3yc4uae51tyrld1qj1l2dvavvw0wmcc9qbppsbyghtkid0emi1e1oi5id2yjdqqwgo1go8kxv1ywwoc5ezuiraj1biedmhoxqz1of3by5zanca8mqyxegj18suebzbska38dk7aaymds60asq_ojjrzm3qoj3r637dhe83s7vhqg0eqgqssiurwj3cpbbv003fh8_tsn0tbcdlr1hujikq7hdcuf03w9pc3ldrrtxd6adjwe59vdje2e7d9btvopsh9h7znfr2ge3vt2ud_8nfbku_77sgexou7vx4ffxo1hov2pwzvm1uvb0_umpwey8kkjjfoap38eugoe2qbqu4sd7f7d4x18phaxyxrruroqlptimhqhfqzrawkjfckhecfbmygeokqpseso3iubbide6omgtz5j8jqjkqath5ryswjgxrb9jo6ciqzwzlryoibcjjc1sxq9rgwkparcqd4ocawsgap3iige2lvnkf8gvm8k_iwppqjbsoimp39rwgqaxoovqtcvmvqrmkcr_lofwp_zq_ie3_0_wsstjb7j7zsymvi7afw4jmxpcsdfobab16bj0t7h4bxncu7n_o0ys9sunvrdoelfjnony80inv8zm1winbtxtrn9kqjty829jwcpyfchpfotwoshihlm2fdo9xrbmhxhvk5p2tno1poy5s_a6uq7fzrxyyxeqqn4id0iadcb7wivqnhhsa9cpd0jmbjuc3ovjcnexrtaluxhcaw2qidivucriyvre0qr_ig29fkrxfujut0bhigbq8uijwml4yysrwkzj_13nftyzvah_nkpmlvwsmopdq6jnqwoz06j_c83cbfsi862hu72jxk2yvzhpa5wvi2sd1wv3_0z4l2u_69ohuemwlg_e_lkfnoauny5dl6j0tegb8_yu_dizi7cci9qv174b38bnp8qz12hi9e_y_cmhj0dvqhomlptbisuwwymwkgfcipvndi9smc7erkwhuvdrt7l8rrmfevgkkfd2fvxbl7tw0f_e_nnw71a0mmox0tgpgmjoiyubwphqiiqbfycccacutvsfisqxigbvvwibr9jikgsqxiqsgaqqiyay4ecaxe7eaibdbsujai2c8xcai4ectnlm_bfyigmacgl54jzb_2lbaehbbnvy52j2i4bq_u3duenx3bvojrym882cy8qfpyd03vnvw6he0r8jdnwy3ggddjhu3h4xxm98j5rv8wfv7x4a_sfb84bb_j9pfa7_kmtre_rzob2pskadc2tqtnv5mmsm1l2yr4xcszs1qgbx6gs54midi2kpy1qkcfxlv0jrnwd17_sk3oyfvtnsxaw3_0_3neop8wvdrks_i0w09psclctu1vnlrxoqesy5fujch6didk2ik6mjq0ioulljxqgihbiolcemsqpx_zkdxhleqskj15oqengcjy9boday53iadiqirwepwegcq7ric5vhmykih48sqe6lhjq0fq67pomzoev3vebo_8eyh7oljs0u55ee63cdvfffous3htq2pbogcdbrvcok6j3bnepox7p0twy2omps8s7ft63cb8v62flogmd7a45_lpwvhnsivwh3_4pirzbpevcw_7988_adn4b3md7wknlfwe_f0chcr_h8zlh0wcn4eprpv74c9p0_1i3ewk0gc2baptxz3k4rsstmxxxvcnreipj9xhjouould2tk8s_0i9toqumkpxzn9huy11h_y2_76dh71nw3dees6ri3lk4oo2bbyyicxibi0l_hi7flmeivsqbdfccsnriowgc8uc6akjnfoxbgtk3qxkiakqa1ed7zysf6jxkkcvypjarrniwqlgl5nundyizowilaohgjcrfgrcuutk1hs6qzomorzny9h_p7nfrgm_mh3fpg9aylqvenhjm6xqsr0bzwj4d7hyxswtyhcarotfdymk6lz74hhxp157j9ueafwm2fpo_fnvug74cpr_hj45qx_oriwzcvpvekxykpowmqoiy_i_w7frffqsppibcjrlby1cau0o8w_jqwzzvabq73aibwbl4nzlve3ndnw_ajuqbovg7wvxhufzzsb30o2_zfp2miqqhrmriqwtvz4igdaxyckygfpqwxjufwykewialnj1_gftkskwx1yagshaopd4osvsgfjwrcweyci6ppgric5kamhii_bo4okzydfcgojw0heo6bfb34hiibbek9ulfxp_aqo10bw7wx2q8voawpxcx5pkpdz9uah2pdlnjtvojnvsowdimw9w1164_2fkx_tne7vumawbxzzlcqrmsy0ptnm5x9asnpa9duinidrhuhffct6docj7sty_pzrbj3yifnxuh_aev7ovjamehl943j7xkan_pj3dy_sp8j0f4g_c1t_ax3eu20fkuwmhvtvzbfp9nxuyxpuzzqsgcaukyj3s9qpohsj9zzg6pu28t2hoe_c0qt1goec8ywwx3trrovp90_jtcsfu66tiwlbw1zfys7yjigentwqdg1qryxaxzeeo6g2mq0ol0qs9wjg8q3yijo7fmbxabbyinig4lexqjj6ugsha4vsayrftxzmrdjdwikzkrwixg8wbjamv59dpmr0mfvxw1zwvj18aq8cga_xh_rjvyd_0ksdpcic89tmatromvpj67ys6hhisprcnoq0lw0xam95foocpnmyd_34tlnv_lp81_cpypitpfjuty6qmz4cdhl_y_866eu_a_z_zfo_zq8exkepzjtrkkdl9xvnco709zvctp9fwvzlkeluluuo92jx5hqgckca_tyejnstx_nw80d_2khzgadlr6cv_poj29623wupmt9stspxkh931z11drwbkbbjirqczgdfo8yqdwjscxqv_tikdexkabxldf07ahgdqzz5zykn6uq_bxagzrc9bidk3klfhjckotjjxadeb2voifquoiyjbkr9wlahaiornq1o0s7fwlpn0b1ro4zn0ajp9qqwmf_ai_cuwr6zurbuq2rmy72vs7agg0f_gfmdenxsnk9l9wftkycnl3xvauiaoxzkp3va3mif91bgri17tdxp853rqxerfh_ugttydru_uiosvc4uv_ndljt41k7ed4om8z7okvpwugt8vki7jlc2pvubfvn_drieb1ktb9pkydhsmmqu7x_oy9yboxfwdt1t3g229_uxv0ravj8dlxv68g8xb15mpvp5_qj0f5x4dln4zk6krlytqnk4lswrwdm09zfctov38xpqy5pchd7189h30k7b4badk09jxm2rxfbt39kflibsneo9huo99d9vcxgkkbvqlfh24taklfhs2jyicyuxl7uiveoabn3cqkdrifsbbekhsshuka9q1ptrv3ghtihobthebl6lqupcsg9ab6c5rjtscbayle9qfxqrdunrqijykk8cqd6ieyiirqo4klpm6kpk957aekvq5zo27pcmutofyn_2ddbd_v1saxziea2_gdgj2gvu8p2teiomr4a5efw20_ido8hzf77ciuv9n0sn4qau1s_klq9y4ddc2g21vo_mgtpglyvjqsccuox6nqv_rgzf7d8z1vfz8mgztpsnfo4zm_9_hwk2l8cexbjcxvsk_xm81sbpgts27oqi7i8nv1hietbraft1_n0vrunrfddo6pdajf7o23qqr3ttwm1c8y1zwonz3kzdardu6gj3x807jkb22o7uff6i1fm31zv0vrjmjz4eaphc1ge9caa4lgycayx6ekccjpgl2vnhxw0xgdvgwbo8eqcred8d4jocaw8_hydgzviijrqwecfrjta8erigllckcqgyqcnredisderexvnvaajfw4v7bemnszzmz1gpmsfxh_qjnzp3e35vevn2pf3_mjvd_y5khh7ddqcyxto_xsnaxfk198jisomzm52tflhowzz7odmsfzhj22leqtrpo2vt3nb3vuw51mafpqs4a_vito6t1rmlk6uz29n2sp96xvv9_j2jq2k5rrlcnhlp1nro1pz4hlwfp4t63xex3bpbgi6w_1cfxfvt3738_mbnys4x3abhem55xmt537tb8_tyax8bq19jnopbmpjtsxqanvvvvgwrvxxsf5utn_v5aksvk_nr6o8waijvaocvs_lfwyixphhmzva_x3zx34ufsbnejpsrkpd3ll28pbcprr2unzhjfxu_7aqsgcdc8dqggdy2q_xyoxgo80hbvhqsffkqa1eejgsobacoegvwadrrjhfaiowq7feudrqrbhjrwuwkriginfqhowbwtgcok_udbeiltvlkzc0ehucvaitsoj7ps2_dsi7xqv9ioxkth8o0po02vfm_g6kqe73wzboln9cl54nf_tfultyj3b0sjido2ytos9agvp6aiyngzytsbnwrv7627gpyvuf9buhpvh7r4dtz0i5lhyl7buofmk_bu3htpkrull8moy7sd_x1m49nr7rj33zj8s7t8ncydqudelhm50cwr3x2ipqqftvgvznmrizbyiaezrmk4qt8xpqyhpzfg9jneo_yb2ttz7oz37opgkim9ttkfrrsgwuj9jhvvdp9cic3u2_zxdwz96wkwevnfcxqiq3hdtxz1627matpduc0tngtnsmjuawjje0oghw7ukogyq8kosvuricsgedkcbxlksqgmfz0dshjnxicvrixffhqmialdngrs4elerkbwackc4hj1birbsuedcyjyegbq6otxv1de_mz6rdvokltvriq47_8rasctz5m1tpafzh1tu5fnqv5ublglbyoy44_z6fb3gdolmli_2mo6ylearwuxli39fvuxudltskqjxazy_t_57qtdgz3lb9t1hm6651kln_xs7pu3ms4vponthzvsmuc_al5zoxpmozrye_fkdcan_5ifnpwn27v5w7n6cuynfmpj6l8pttbgnlu8r7s4w4ebmbc6th7vryucfctafx1_drfst7b5pkpa0zvvespp321naktkksa1pq_kit8pq8rtotbshvobvcuem2_grehoj47g2uh7hifzoq_4ohhwtsq9asoekvnob0qjmlu_k8vcqcdivg0qihgocdmijopvjrdeoscwayuvhioqgo3obueabl3aokjr5kamkoqyqzcurk1gulvbpykfirdno_fojyiosgkkr0fuzxe5kktmzg8osbpqxiieftl6po7sj_yjhe2lc_i5spaqo120l38d9tpzdtiqxhwdbpmj3z6rzx6hxyhkeu1zhiwyumqmuznd2gh_svjzk0ic7elzsf_i2npifgpht4ijrtwhzwlhp9xr1ad_xkb_rfvuezaxzof_3xzvl2vug49e_w_bc5v8c_r3ivbrmpn1wwaaiabjrefu2zq2rsri9f2vfsdfgfokmanpu6o4nu7frffdft_io3w0w_vnhw0xurl25jhb7tglzhaebxe4p7oimty6tqm6q452j1d7elh7us1_muhm8fmfcem6tiqlzryuobqg9axwirkyoejiqagfgojevdwsgkqhbhdn1hmeivbusrgvckehqrldczsgwdglceyalsmxolaqmxkyi7eoyjovfnwswglwhfhmk7javgxivccjrbzidd2c2vzor7tnph_fnzkosz_auue74otgrcx9chsvefx_tqotwditzlshm2yjpw0_lk831vz56wg5etbrlkgyr_vz4wifeudttvwg5_syu5terydusac8skolne8r_nc_3tjrlla6wfxawdsizn4k6_1v5_p_0zdpb97ufpvb5utogbc8_9_2fyuzfwy22j8_u87tqxwe4mmp_vqtz2usw2nfcdbn6kirc5yprpubo3czsjhannvzlevvlb2xlbptgoyuo5q_k4ttuxwvp6_qanuw34yolsh0o45w76kd5x_xr4e42outknvrxm6gbbe_3dyebx2xf_u37hsj9h1bvyufewreiqh5cta7yljidrk9js_kxggenasvimlrhbjjk4egckkivy8x_fceo_j0y4ffdv6jrbiqaeq74rc9efje2w_xsie4rlnr3wljdv7zbfkain6ybjrigxftw3rnrxiq1epz82zn4wuhmrn19bvbydwt7f7smwv0dv1t8_odl6y5ybco7af5_i0jxa0xvmvrbumhy_b_ln8z3a916jt290ec7qtou_h52f7vgbzk3q_du7mnz8qfhemro60sa_nutnwtethyft0xudhhnvjqu0e6spr_lp4x8lfp_0xy29_2b9bdtfvtj0pqvvtgvv8fddw5xdx_ipox_xpgwbuzujxhgj_byltlysuejrbvkv7rkn9h7b7v76nf2dfb207irm2fctc5rdb2ujxhoapdltgp6uhxar911rvzvwhwqibugjaa0tvxtqg7kjasq1qwuicc0qncziyj0jqvdqjtssyaitemqd3xle03ypzqrwjihsn6lxnoia69ekqdyn10rkcak8rrfovfrgnssrotbdfvrmeg1guf0lbnqe2qfb5o13lh5unj_jpku9kl74ocmpxwrqfezg5ivp4wfqjv18h2_v0nt14h7f170werv7trrzn_ncqey0p6aijlqawxn0d7obkl0orzwhl7otgq87swytvo4drepzmfosd62_0crbwd4hwqyfjztu2t0f26o0vpx1fuw_746a2k9u1efu47ev5fvnohwnajhxb1zc8rnpsp7siv3m6lla6ey0v0znuslru14xauuhqi9f_ya6pt6wugwxxl0vznkri2_snrxpibblsxsdtnvwogns6fzfftzwtr8veregutv_mugxoxvf18a54mfbs6ey9a67z_qnnybvwhhnrgx8trqrsomvbjv5icioo5arjg4_e0wskvvlqhwenkxfkuzqyghjksoxrczu4ug7eedr4arbpmfjoobeocgwkibpqgkip_uqzeomedhq9m4plcqrzbavedsrao1sx7303_qo9opz6hd4xu67jfgth_7f4oqaq3lfntee7dpvfgqoqbk_oa_kkfejuni462ploysz2b_l9bhldrlevcvudgu1p69eucc_u3trn9_ubbr16j39rpi6oyuyf1_beoy3o83c4o8d5nfz74afmwe_jxxvozpezfctaxwjhj8kr033_v9li3tqmstv0bv2wp6ycrcptwxdnxtr10dzfwxdl8x06fz9ox6ft9_n0f3v1aqqib8rrohyhfsh9sbrr5uas0debs05vipbt92xntvowfocbdloxbo9dw3ft1b_txd00qzis92trvfjcaubli0_vd7uu1hrt11aapbebniha0noeqk1gy9ijo8cwxqaxqp1gp9odowvgmydyoe4iipogznohjmq9kbl02fnxuicmmabx7tiirqpqgjpkb4iolkqs7sqii_wkyi7yojhww4o59aoxbxzidv2fmsc62v3w_sg99ubodrql3uto98y3nfph_tw251w575q2rkr4m8_1ebnuxrrlndnl3jlbepaxogzdvp109_fmiz9aqnr46192rzs1bwwgsbho76ls93rttnbw9hpcejfb_fdct_u7kn89n_afftu78h46j_znxkftezim8amte3569rq7xynpxqo5xm2xhwztj96ssat8fby8fopn_bcj1an_jr2cpbld6rm3szmwxfg5y17f42pbt08_eu3_gmxt5bspjjxqd01vfmoo29n3uxwxxfep_mrpqfg6fx_dtl_fp68cz6esvqvi27llonwpd_pfvlieso7wwbtilfsb4iyrdjsjgnuiwkapno7fpvxtlwu_gvyvreu95jc2npvqagibhjb1tmmlekdpaqdeiefehecdrvfv2kn61iwfjjjx7wvbyanl_lesxjgdzt8fhernilqer6tzdojhe9xeeomjd5k90qkppqjlrknti2zb2nopf3l_pofgr5tmt_8irk2pfjx7rumawjbtakelr8sxoc7ykzwzcxzezt0pxrst6etlhiu73jy1les70vypju5er_is3y_tlnlbiliwklptt7x9nv_83l3wc_3ltehdqlwccxairzjtvtza38phs_bg1l3fvqdm1h7edvuidu84sbugyefn1ht_vuqj0f4s_dnbwd3gm9an1lrdvn6zu_wmqcuiobwjt4prs8hp9h06i7nfp_87nb6_t_93on2ftt9vcblwlqmj6re_edfgatvwfzva4rb_ib48awti9zl97l2ru7gjndpz39y2d3fp4nhu4a_dkglurm2q8mrci6ghyicdl56vrhtvzolillbbtl6mjha0fvdw0gmdkxievavaiuiqg_krtvbk6uudq2exyfkd64m6jl6jfqvwr_zyntcvxnpljfbnbzatcjlggm0h2qdo2qcto66ut019yi72ovgbz2mubvzrrvoaer9vz6wrldc3tvvxwlnfbwukphqdptex5_3ndto3s_lqydcnopamfgm0fdtubsbcpn3fafkwrb2jxe3t4bp9sn_zvnszldg_q5zw73knonnw7tkl5lxs77d7d_gjo_ua7voutterw1h66wt58pv66l2p_3whv9gjc7w17h2dmefmtv3_joff_bxn_6zbelo4vmt0bnm7exfpdvbu5oqj0v7gh_bcn4ofop6fqavrlfbnxwdda21rxwtda2xjbgts2_dlvz5o399zr1t8vu3b9kyzljzhjsu4ctmbsyahm21dwmmncsd_xvzsk961gxd2r9u2x_3rhu3xnu3omqvryrgmezbexeyg0yt6lx4fqxxqcje0kkyujwihekdqxydrxksiwopjcmwryohzyavw8glzqicuvhprkbhelaphdqre6iscrniiqb0x54rigzq4zidfxaqkhswsos8hgej7tqpd6y_2ry_2ze3fxhw0_4wza038kj2kyl1bz3s0j9t_r3_29oizcbjtth3xlauixukyglw3xm9gpwjxt86v_s2_b1sf20eo0nkd9ovrl1joz47juzyjsb0w4qidxxr_aos3o9odpyf2dfsifctapwdvmcw_g7_0pfsythqgjkqiyqoci6uyrhzl1sdqotrnxrsjjvz0_jlouwbw1tinv7y13fm29ucbv_1o9_r3o78hfw3u8yohrq26pp3y0e55f9vtlm65i_d08q0stsoxddw5cnahnypbecaxaslhebbpcdbyabbfgr1mnymjhu9w2bedaqgmbtbwmawxqm7ve9ioiioiiixzciykgb1re4ujatjr2mysvqw1xklekdxqd5ezpuskampiiseoa_bu1nxifjd3gzno3eunl_dz18hwue7dsfxpz5ujve2m05jiujoljramy37noojasfsje93covurmuxdsknmq0xrdo1ezavqrh0_xuuysh07dz2_fz0wof_elsv62upwdgdyl5vz1uyv_1lrdh41er6shoi1jt18z_t0zhh_aond2otjsxllsd08n_qxumuwewrs6lptvm7yryop_ozd7pgtl3f362z7avnj92tb84aguiwh2qyl3bjja1p_y_aac_6n9ot1pzlax7whfqxsajodoj1a3dbrh_bmodkpx5u9ti4fxslwvjcuprjfdw5zf5wxwdtzfgl0qjlygiajeuajtbvxwykeixzj6ivytqfyxowenrok8eo2glyiyykniuqxh4ogkelbr1sm71byiwbgcrsskqxosqleoeokovmwxqyjeopixexsz967jvg7ej3i8rjxynxwe2o3r4c_dkndnjhmwdbspd_fht1h5lm7m4kzln0dtab5yn6qhlwn0snxyvdlazj5pe_7d4exd9l78l0oy4ahomd2rmdgeer_7m_6c5sxwp3hbitfb4upd89v_5m75hkd1q_vhy3psz8s7s_hnafk7ekrlkfl86d7bmspszsqt01dnu1rq9p3smyk_rtgziv0tqll6y6_drb53_7ge9ixhxw_3sq462jb7uxad7hwng9rbv23spth9uysyno4rh3fnt9d1k5r6qpwrvcmxoteg4cpfnrq9kiuqm86wssufct6qfyug4bjd4kopsqgksqgfvasumbkiewoxqktiegigk14j0irq_qcaytl51_oadr7hayjdepjemu7car_dnygfarjvpfmib3tnqpnfcfq_bgsnf_vwbfh1shpcel31lk4ibk6pm6qx58ntzpsxqnwbgcpj7hprf18x2n5stntwvrhg2c62pg3dccmpsno4jrzplyvpnw_3s8yts1qhrs1g9ok3fbrorhxf7l62ol6ik3ws8x4ru0znztlfgs4d7pllofrdd_k5_zsxkpzezvl_sw9l_6flcc4osrz2odcrpeftov82f2jdqcfifa3wfuo0nfddwwpct82zxkqilnrffdl8up2guksm2yio_0zgshzkpiioz1sr_tsu5n0d851q0ljjembpupch9yhacvmjskg7padivekrea0v7uycxxrpdeeuxtr59mhomvk1fpignunonp7scqg2abc0p4s6pa4r0uu49vxbi2giwaxyidsoyjxk2okgqgnsssolil0rbb80zanpi5zwmv_ap_yxeq279pq0y72n0iakgi3zsxcwkp8yrjuhphswn_ewhnkbnamx2rmyfzdxrvetgs7f_vwt4v74z0i3qkd9gjcxoejq_kncpba6ky4sbdevw1_flt_b2ie19cg_b91oj43nns_alypfctaxwi_u8c3y_e39wijwmjjkcuovbf121dnvzvd3xtkw_2hsn_ct7_549mo9s4f7v4k6335wbgen8fj29rd26ou2tfu53ckphufcmstlo9sgimyt01dodbbwaucbmtegrycrj8vfigjk_akgfkixijk9cya4h2tkwaaohpjrepbqzazjyeqg0qv0qf1jatiudcjd6p6lljrqwcbuj8vnheeid4leueuotgzl5cyndovhq46wj_9zp_nz8pjl_0b8_2wjkhfa7p61dfbmzsfhcefhvl7xxy6ps6mhasc4kkalhsoihrpmp8d27d0rv_7udfkwxbtiimzvm3kagbjimmgs2pymltgdtvwmtfrsyctya_letzlntzwhu0ru_4npnzcl7_py9rj_sah9zwxkawlbr2d9x1tfhfptl_lfdb2hz07qrqd2494xp5v_2bltqrjullz_yr4udyxx2he7v45vir_b0gbjusnphltb_awf0kuykteoj6iz6haguuph9vlhmgztiqtdtg9bpx7bybxwk6p_q7tb3a0c3un6r7mtfyhizkpst93zfndur5ct3lwmcoeno4r2yaiqxg1mtor4wug9cha3hie0u6jceq8wmba6b1cjpwg2gdxybbzockr4qiqrut0ylaqxxq1qv1w3liyl0hiuccozbusnwjpcof7uituorknmcpkia_dv8ztd7x2hkfr1wecibn2nyhralu2busq3ohod_wgm7z9viq3j_hfuudfusqmu_ijhx87ul8rjzz4va91iyauvl3r0vf4rbicu9hp50_untuw3q_7t3zob3xyvqfuiz5_cht39_4vpm56mu5l9sp2e3l9jn0k2l8f79su1ibpvos5o_sezvzm7xfy5iglhm60vemci6t2tpspd5v5ea01clt0_oypvlx3xdbcs_tnjxmpufm_3vtrkqaugmrbnmv5mmccubc8_o3yihxziklkl4tiitsf0karnxprjphaamwjbh_9pcarwhjpngcdv_rkwuebtbmggbp8xkzrzuuvbiiggrrd5febrbiusjdezq_0rmtqghl4vq5ptv2gefzgyhuej27sa6o6p9ywdhe_dqz2tis0nwr3hgfhejs_zqgamh2wafnkgy52ywtmlk9jokflq_ormvzymgw2vryoavjwcaald8uuljfdrol24lx0si8tcnjz2zrd5mjfubvyp8wfjcl2fg2mi3zl0xzvt3xupyt0ppg0djd6dmfllz9poru5v95imj6dzy1bvjx6avj4qfpr_xjfh9rik9_w_o6ma_emv4f4uvl305ibojcraivoqjqfz4_5wysprpsfgptmyvmbrn_k_fil6gxbfdban2u21jbkw3qumcoo62h30b_b5qwb2_sy5tbjnp3bvmeottz3wd1rkbqrfheoccwdyjehaulevutq0c2thxkfykkgo0mipvimxsquapqwecdlbfbsajeq_xknrqjknj7rrrd4lbbkpfigq0x78whofcb1gh0oo4vixsuqrzegxytdbrpxqzbd_z9kkqubd_1o2opj_7a8cfx_3jyiisuqdqm5teifegg3ods_g366wf8t39njjvb0d7paketboybt8yg9gfn0jgrffz_ohhxcn43pq_s5kpi7j6nfwa2v8qszjre3lawy58b8zv_nhvbj0t7d8fzwulr2_z2qtgvnu0p36j86492o9lsi2py9nq_rw4emx3tnmp0lsnmcftks0_zln7veayhcds2a6qqcgbzkajpalcnaru5bj57mcbbfxwk4hii1oucf4_ilamqksinlxgdegtrxambvpqk2q_xjlesamsjoo4o0be6lw7zghhu8dfwdbjj1ayffcabepjqozlkk2uhbvz9hezp36wzr4wtmv_d5amkpf_fva9lj_x1gf48j7zlszurr2krsotykugkfhkzgyterszgiph7cga32_5lz7vbnp7fv7nmojsewpaaspnqepnbf7spb47xxs8njjeno2xvqg6j1jvlr7ff9xf5t3o_qpnme_un_h4uoe7tx_v7mt9db9r3fdwzhoitt1o9ats4_tqrxwb8_hhrx73z0eztxz_97h23w7zrellfdphbdp_pwq8vpb5pezy4egl838f7jfbxijb9vl7ndtjnvx58vj9h2_d6qlvm_vifi_7pzrrzdy9o9_u_h70kei1pvqvap95udbmnjwfnrxspau65ojf3xl2gezxgh7mspipbrd3tkp9xfzyjfxegwhrua1pwlw105jcqokuqok0pa1fiwkcjxbayaxrwhzjvqa5zihkqfpegw6pbjkrixmglvutnxo_e0ga1qtuezcsddjklvwuktmokobolibaeitvssiikmuj2kgacctfglsqagqpdznnafv18fdffcumezg1e6bzwut4li72q_fmbn93vz69m73lk3egffu73chg9sg2dqe_exg2n8e2_un81sb_c_8mfl737hxrnl_d_w34uvb5lwj_cbg9ag6fnbbz_rw8cn7bone43agapojmlfj664_23va5l_bz7ckvz2ex2z_5otgexiv3kv7lltb8xuf3hiavg2x21kwxr1eqxsqeneeksk6ticztxjklzocmknhcrdcwtcikxcklgkdvla1ugzqselciokbgueqg2ka1vqhilkwgpnjqw5kw12_c1gsxkmuqhqkbnzpkcadd1vqvrsmrcpxe7caxysctcg_r3m6ra6kxr_7fjo9gchg_ilclxju2xb_b7xpznb76o32jo91e1tcdmi_vpmmn7dhq4gd4_8yj5ixr2o0r0r1t_ah8js937gi_b04pla_yry7xz8b31uqzu_pxeu4_nmmffjdfifbnw7o2hk_a5y61h2eefm_sdh4xz78c1l4tptnzzz7f_qo9fqzycks5sa2erzbwdr_f71tvmczwteuoqeysvjs4zw2olretkcllauvsglfashawhekzc2m1atzgqsakyissk5siubtjy_mdlxrclarqe5wwtvfwdpxwjbrrq2lfgrcwipclggsswqshtpe0omsuqmxcgwze_b5fb4_dj0vp_x7d4p35rb3tx4dwzpfu8u6u2nf_bn_di8ny2dujsmn92guxl_n_rplx6f8m_ov13w7_o2_6s_crv_dfifahw70au_3cbtpcm_dd6js11w094judydkjr3fi0a0srx5if72e5_frnfvw5zsv4bhhyzlneb0zbl_f94mcc68grp_9u0vjdbvzps6ttxbmz6aqa0sszaxahlmgckjwwcddczefkhpmriqsgdu4_xylb_cuorzjrcgapdh48as4ggsska2lowpkxsoh81digrqklwtb778fxkipsocglee0vy5fegkudvvbdwgfupx3l7mzb3_0t9tt_xj4qsns66_f4d_tj_acfvtebeiznvddvxejblxq_hfxcls29ak31y7wtur0p5xoc9_u3lh0yhb_k6h9brsc0n_cum5jx7nilqp8_a7az_dfb_f_0q0pwf6u7_x0rfi7ynzw_nefmk25ouc1zvd_guvnvtxq4ojr4ofvuumycuy3zwhvwqhuukg0ooqsfzanaaagrur66oxbsmrcbswcvecojyqulaosyulblvaysvwppjtqtbafawztjysy1elaikn13t0tbiikzecknejaactselrigyofupw7sxbu18hzxjkvmlertra2vle_ooln54ftxnxq0t7lqu_3iw9x2w2pha9dppcl_zcvwl_6_p8v6l94fdcn71_wnc_ph38ml73hhc9m1j654_2mt7367sww_nusupovfwz2_owpejf7cinbevvhs03xzbzmclcyamiusqsb2baxkck6kinreyqitgch8xqzckkreuvxdgaz_kahmefc9jazk4kxieki0fwkbpvq2egdpmrjkyx67aklvwjjda8hlqj3eh0kzbqeolujglfh3etlli4t_n2otjr7jccno79lab_1la3_j_l9vfn_f4ofvq8xwli1jnb721irkn8_zyv_jo3ff7ng6_dr5mon3p9twlxfeu8rfhp9xnufdcsf1vwxfu_hs37mdjd9bjv6l9yfazj8bx_tgy0le2kitoh472_w_1p7gt_r5zpbc62kpki1yfq3lzpghdq5itnzauuoesjfmwpa2to7ralyalcklw2kgaaa9vcyvjhsrcthcr0lbbkvkqixhjgqtmb_vyiohaqasql0bcwvqwvochg8xugxqlacitsgyswugvtpwqoi1eeiuraixbcl3xdrqio_2b4kvp8whh_xoh7hkmxwd2tpa_suf7kpq_jfpdp1dh_znr9b8gf6sxfnlvf1xdbq_lj6_dvxltx4tnags_btveqsw5rt_6xv8in2vhtn3fdxr_af_9d23xwg3hbhmljw3ea0g_jrq_3vq3ja8pqndslcsndp8hdgp5kvifi2imsuii3eyvq3sqhvhiyudcsymdbvqnuwbjwlnwbe4lkzvazcucayeq73kyvzqoc2x5cqbbjfj0xetwbbnlkeiekcukrluhiwla66kw8dckyuux_3r_hu_dt6d_g_ocda2_e02_jjpquc73amjvq3ba_4zgl4o5mhacycmcvsktgv_xwzqvcflinfuyfbxtbavb7e5fqx8zphoo_fz8_o2t194drxbc05w4f6kobv17s74lwj_s_dfnn59v_948ed75gt9iav8gvlqrsivvlnhmvxpntq9dtux763cvustxsxzxugxv8hcifsupfftjk1wrzksgvgptcintfxwtfqamsujynxcdvszkbwblhxodlmbngifvkqpmqg0kibprvqwrkuycgvb0lx0_eyooqkigcbq1kvjdobeskussillhv5ot34qf_zq9rxwklipiryal7jz_5gw_qn1n9dr3vtgz2mbo462upkuy_w_na5uw0_rzy88dn9ntj0lrq3c5yqhe_fxov0pwbbn0_4mfnspd9vnf2w4fo5p771btt5o_dxxwsowrei5l_jd6thq4ptoshmo12q1xq90fva_37ep2vxc6a23smzgtguekke0qmawwasgblqkivwrzvhnlsnxtoziazw0rrlgagxqe0ggwaqrg4mekkqcqtblqslvsrqwyugitmazbfyvsw1e05qkbtjwvlitngljvtikoqjkqzq5lvox516ootptn6pxr_d28dzvtda7da8ceu85bmcmefrhu2x8pedrpemwxgte5h4bcfs433rq3fhocsu86mifsqm_vzv7unbwk9b5fx2_7nd477bqo3p_uxbnxnmksufxov35sl1z_43p_bd8tth3zqj_bnlfjxdbrmszorrpvmcm_fy7csezex_t5bcis1u5qj1yickisk3errwvsrtctjzgukpaqovyimqhu5grbiqo1yc2tjfkpkyekjwwjcldbauk1fadidfjjyw1wn0rbkkgiogsqxrdygjbrffijoieisq0bprvvwriwrpsdn3u3c8efbb5ujxgub83b7uujhl8me0efcxehjehcufv68mz1961n5ufayrzeiaaagaeleqvtmduj7nuiyo_sd7gj_xwhofxl_e_3fg1_j9kh4zq3oduo7eedilieehs5yfhxzg3_vvwfo3kw55bd2te_rgpvt3lzopy9a0n0tmdsze3dyz9htphu1qh_ks_3tg914uzepveuyznbsfi5veitoyyypcgfh0fikrdehkbbkygchlfc0vi2sjjqkideaq9zsnmnqqrzujsginemrffmrwxvnkgv841uuiwi3ze2ssbxjc0kurbbmbouvwikyuzc0viwqpdto3w52vl7tac_7_a_e8k8udxae28xzm5oiooc1ovaiuewfhv_mtcxxvtvzdli3l6t232xpqxuqn8pyfbwinhnjf_h6dx_ohpcu7u9xht5_mr4fmfzer_n7rh49jh7w5x_efhcrx4q_eq0_yxymi2_oqzvgd4p_mhzyp_yr7tfvh0m9n65orfm7m6wx8u9v_y_1lzvxsy4ywexzpdylduszxiogoustqsnvgpvqpkagrsrru2ggkwp8ajcmtmqvy3axj26armqyxzcivvbniimikdjplsjpruzv91kqjjjmvicaluxaagarielkmsicswxgugiipudcwxyzu28nsk13yegpgt_nwyj1tsjahpvb_xzennsbzpm7ozs6k_ks6wm_mx3s0d4ncp3qz_4vf_dhwvtpln5zo_3ewj_0b81frek6vejtyu4hwg7l33g634oapblq6v9vatqxor9xne9qmxil7zxc_q8q2254_p905f_dei6rxrxjfhk3p7j0xo58tmfylurjflkimissiopk46pyfiagyslcwcrhbyvxdi8ciqidirxll0pgvswtiicuuyowqjapvapemukaix4uo48mvziqvgualk3cvoshkrwjc0yccrssnf7tompojee12lebrf33uc7e1jrff6ffmqqm1owbotu_ybj_jw2g_rsn28tykwm_nvnhr9uvlfszzo9o_dlto_6ovg2vxwnwrkp7vc5nl_dnna_etv_v_d3xy_l3v_553uws3_tdxtfvh_7s8shdvmqupjltbhlbav0gd55zvzvtps7t_a_dginmyvf0t2fohynfbk1i6ubrcux1ezlvrmnis91rw6vzqo7p4ws7_vvthufcuonfqfjvmns5n52u20y5bqbylzosenebqwurwrenvyf6qi0oqeqwbahclyoeym8cswdvks6jp1dhwoquibf51rqlklhyzapbslfhm7saawrnxja6zc5wlkqkurmiskaefknphlgyscuuqydm3c3ysqx1_bo7yovhjnmwrga_ie29xmb2zaobgdbcxtvfc9ne_ndpfqrdho9qls29lir_uchnzh_f1flw7dlspf2pwutn1orh_ezpn5brn4fz6_52j93pi6bx4i_s3ovwm_2pf3mezsele8o1mu1r1zw4a1p7cvivap8h_lyycv9yux2j_tys_bnlvimkz6cuy2u637fdt8xtv2_7et8nb_ki6af0vfdjrnyap_xqzzanza343rr37v1x_v2vz_typj28s6pyqb5zdvbkezt_dx1ej31ofo_tt1708hn_banbtxu0iel9k6t8eydmzolivcikawkilvl4zyljabuwhslvvgqqsa1cuwujfiksgkruhiguuaaguklaxytlfclzmbebrhjswphhsqlmgqu_wagy5qhjhalaq_gtlwpkriamqlnzesckftkbo2ls7tas9_3vn_bvv3qj6_9fhq2t5j_dn9opzf62lzvw37t_tesxspety_x2vty6aoczu_mf4a8bsab88gl_0ppp3wbl3rkoi1lcbj3_pzvvrxypw_txp8vvuuvult7o17l33xfzn91964t7v6tab3xlvdxjtyb9kb7efyttc_1uq1xfnleb_xvekbvi7isw6vppsb0_svysufkzfar2_udhhttclsnj0aclnpkn1npysjo5rsex8ncpidepxhz6vhsv8fptjhfo32bptdj_3r_n6ddvr3dymb_0n_xt4o9d69td6noye9qy3910o_owsdv_d_ew_4gpfhelve3ymg32x3njfugvdn27kxwvt2hv3mxlwef0jjduinz1nueugpakpezuujrvj7blgb02tmjbd6ybouruulqurny5nspps17cuiq9u5fac8ovzgtfbgu9kp8qphkrykbiql8zv6yunclepg49wuv7pg1flqlkb8gndtutl0ot1fc96zkvchlvyykgjvbiptbv5wcupwdlgw63xq6jstj6kvvzck7qgtvqone1f_2jtx7xhdz1yt3q8nf37pwvthy5rwrqu_zvd5loopvdlov_j9l_bjclfh2eva5zvrcmz4pz58t0l5uitwbwltivyjaiua4fkwbw5qc1qvzys_llsfeq1hokhzuvq6a1llwuck9acxlaw4irjgfevs6yecg18wvoyvyiuc_r22s3oegauwcsfomqpyqvzkwtqxfeofbncgjjkhcot5ydrcskhoinuuezlvkyjptjqzcr5eiiyvgjqlpqvc6xo3dtt_orlijcenoflygm2gltcrukfgpzwl7oj6dmyqfdpqmgltdnbghcx_5xnshohlwgwtwc7lezku0qowbs0bqzkkwct85syjwmh4akmggna5gxstjmblgxoeyztyjftlmatleqjwwkeahwof4z5y6y_moycs4wl5iupvaymoukogaqeiqfcyiz1ec_re49hhzeac4skswjkgpqnnbgph5lhv_gua_vqifaolonjgagocyiya6tgrlhtyzi7goarzssioci5ebzdsbajysfieny4pgm4kbwpmfbghe8ov0waydv_wixuygvm5ygpgavgqqlqkhghzc5mzkw5lqsbiayc0vyfrjwvpoaphzp3krglhkqxwfjxhkhaumaphwhtxinzxhhtsmnvflhkxiosloabqrhkxgqekuesf8pzgbnkuq4mlji8d5mzuzbbyjplmzkn6cn5kuesfekzjv_sp_qpeyywosfokpoy8ngn1jjmda6dhcvicbqdrydhpbadh_bwxxhy_chvy_qyhaz8iytg8_jgcraclc6frpliykwzifhd6i_4fijna30opg_ewedbehwkhojpix_0ocw5_bzmhgaii_5zmhocc5jhge8r3knccvcd8jwmp3lxmkp8nfuqlnci5_hz8hnf_xxnsdmm_jhdxhkcis0qt_hed3ggq1480o9yv0qpcybor0aioyajl_xonxiy8sxupv_7a_d0ebzetufymvriy5zxbl8sbafbyvqyd5jf5cwu7t_blwaxetyzzbpji03erphzzm_yymg2ebbjj9q1ngzmxipjm_rt9fn0zuxgpzyb6kbktxim_xu_ikob8pgdn2m2b8operodjf6q15votpqmohpcfgcbrylucs5en0u3bw_it9gtboe1xj_ftnfe3ls4nr7cfnwuvx1he5yj3gjxpwomh8cvrpspww396gd_mlunrc2uw34iocv7wf1dr_jeg_to7otmzrtpdmb2zvzmrbzvl0n8dtmif29nz2znzjcdhnocmyops5n3xjtzxmxu8m7yzsx_xy8ijrn8gdi7m3u7chihmbydvj2cmcy0m6yxy16cmzzzdby3k7ots4dyzc67ydlp9gcok8hkrxfmcnayk70zba_pk7pgezv_fym3r4wzsltixpyz7lqbotu7a3botna8wlmz5swa3w7358_u5wx3zzf92u1_jvni7cs0_dmz_9tnf3bt_03tn930_0bsbvqz2_3fnp15mvz6yycz_d9k_uym_zezp9p0mpk_o_n_0_rnmv7szmtk_kzmztj_jp0ztf83mt8ds5v_glp_uxv46f9w_prizb_zuv6zrtz_sfzlsjtrx3a7p9p0ys3o2z07nlj3k7o7k8ac5rwpprwdt_rrje5e_13hzxggs5u8nzbd4dlwwhtzxrmt_ncrcujltaztx03o7kyzpumpmv6oi2f21lszw_pmddpo_bgn1qwdw0yh8ic308jorx1fljxejjqp7gyd7xby5jwvs_babtrux3hnvlpl7naxaizrdmaardmmpdfxadybv3dr3dnr17g38h9jh7lmyfzbq5jz1h7e9_qxk3nv_dg7zc66d2twwdm5a52z1hprjmsny6zp2plpz81kztorbqv3zjnj7fo61uzgiztrrn0n2d3zyzqdtwaexuzsw3p7obmnm1ldox3syea5u7ov4drc1k7o2tgbb247ayfvdmn4ods5y7w1zuzscr0wx_46ln7amru1hdbgn25960p_ji5w1ppd_5_0yfl4ggpoeme8c6oz1h435tc_aws4c_jfdqzy8rw6yhprntxeow_nt9zz653z1nrnnhpeoeesc84765xzznrnds_ggrh_pb_ps847f_dgvpfowe9fcbw_5pwz996ndju772fn7mjnvxfo_8ofev95eue9886ugd9kdk8p7ob_gx7f4vh2_piwzjp9ozpq6dwxppcx1pidmv7mthphdpv94b3sma93dotwwuesc3b2zlnjnlhweoechaljnbtn7tooj_piowunc3yuzk111lgzka_h4l9296cxa15jnlxoggunnv68nwot94gqj8kvrptfgr9mvpiwbdviqmqq4xzchmicljmgy9yhmidlixeoyxywevlgzanblytmwwncwm8hjpgxdrlhggfyqlhzlcssqohhwskpyxjnns_lejzlmzd5wrbvz_dno0mmznv52wzl3k_pb74jbwrn4fcljdp87zm8zzp8_lnzv4wvyzzsvh5npdlnufleiyy52wz52un58xp8zivfl78srgrmrc_l87p_vxfuccgx_y8ed87p_vzg2t2l39ejjnmbrlw2j3x1lhjvthw7oy0m9pkpslorxnhdxe1znlged85e9hu7c65yzvjz8ynsccnkwc39j1n1p3we_om8w5yq_jybvbgz8a7yfkd3lvv3ljy7_w8t85ofnazmayxyyy_h3mjc8hlset8dcnrmgpms8wh5zhytbao8zbysdlmjaliyihmmchelsae0mceieuyc4w5zrj4mhjkccdlmr_z5jqhpzwyxjjtwmfknjnmzs1zidgmldkkddnnlhjkoewc8hqjkawub82ip5risigmmfnk6tvxyimngnmkeyt5nuw5xmn6jidex1lgk9ywxxrtsihgsczwtnaaeqkhxhdjyi2mgfm8cogppvghhgokaasmmgjwmmayv5p00ozxtgq6tcsemgpmieauimac85egusayikxrxytmpdfbjbbiss5mzufnouqicuocldblsrmktblkypqyxofjmibgas4l55iyjsgzssyumghwqxyckbkgb8xqmhsaoiizclafriafsadwpeioguscslaak2jfkkgvsqkwdawwxbidnaw1crcwyklidq2papyrwvkbcpwknggkluqluimh_cgvrmpbiqjyik_pvaorhehpu8sh9x0cejeikqajeahro2fnblkwraiijejcjeiiwv8lqeqqsiruee8wa3yt24gjfcrygiekakij3enqasteey7kljo8i6yabfqplawwallkezw9yokmdowpxhrscrvw9opgu0cq0phm8bcv_bffmqze_q0nizgsyjerajewbmisgkwwcldfilh4fapieswkxceey3bzvgriqojfqapvjvasstywrkyknojgrmrawimljh_rubvildyoamedlew0ccvsimjvvqrvavuaa6_iixxjrl1qq9qqng6tsqvaiihrg08vzr3zfzlnb72dmd_8yvbxov2fo0zgt2h2hy_9nv4a_uzjg1fqppwlihswilio8spclfw0ymdwwix_q0g5pfw1vgtf8cqqveqk1kpavvm1qna74fwlkevr8wyjsijfajk1k7gwmflvwmndbacknvedsg1nmkprp_irdexdjewoj7qrqvymktqbnh32g_uz0g9zvif5dqey9f6aqzdptvtm2e3mzqs0feimjfafihdwflmgmiitcaxklfafc6vqumbknjcxckpcpsyomvrcsk5cigpvmm5bicwhcqeccslbypeyoaraozyys0loxkkwuk25yqcwfiqaivphvbmg5eqhlbwpqeukb_2ls4zkevvz2021qaiqnhfz8septvyufg2qbcvokzfxv5r1kbwntk2uiy_lonf3fftbmc6iy_ztteszk8ta9kgvvzu2ru0yhmt10rknnx9deyi3nnr5ff8u3lpvvwvrq8v370eak3akne2t1dlohzvzbofe_yfva2u89976m9sbwenha_o3mpeprfx9ow69h_p8zn73_9baymg_b73v9_thn91719aw2vk7zcdxlg8uhe77tfrx0vxf75dfban7uxxqcpv8stmv4ve9v1pjnzlqb97ogomt9b7wobvea3hwzm6yynoo_ytpad7zwsnxivu7vu37wwe01snnk8f9mz_va35ipgn8_egl0raw2u67nloe9tprif2m56j5g8ybvl1_untds9_vw2_vmg84rd3ypo_e9uawb_vm7k1xxohi6_16z665dpvvqnoz_7fxfj31fhfu_34zvj_yhbyc2cuyrio8vvpwxodc_v3ei_f77flhs7qlydxsl9s_d226eoptvmttb9bb6rcd5lei_ywr8cwdhsfhspjer9lc5voesl_av07ut_fc_29c0vnp9l7xz00ndf2cimx_kpeln3butvvhq8gtzfft9muqmkjvabwqk6zitqxldqstmksktnkypxqsujuvlswkgg1zegqtircsftmlswruabnvcqswjmosmqsqs5zccvri9yoiluymcqmkaxcvrnreyuqsikzibsgalfckquvrphg60d61be7hrndvu9b_7pwrly9bu_tbihn7sy_wfzi3nu53apd33dvnp2zreuvvdpstcbn6pveqo97cov7wb_tv6xv23m_p_ravdozs_qbd8inwkmt0htfvxbk_cokpopzxdlub9sl9kqyeu34wlpyc1eaz0mfn0sbkad4fsq_r7spmr_naq2f2c6r1cegoflj8cvrpgxummmpl3ux_gdhw8v9x5nd58llin4w0c7zxqo8txmbc6oef_lwit6ztxlt5ul9eqhr5xe_uivcrge_0g7v8b23efhg7oa0pbpagbslrw3ihaotcgapkkkoikavwiklrmaexlbrniqcamrjrra5ohlkig1fflgsnrrjwbelokk0weoistauxoatkbsn3fbkzsmffxwir0lvkjpemksodmqblhd4ojaty_mdyectc7uvb4_ta7bdyor7_b51tce7szsrtm5zufjnd3v_m1vrfzoh0q5_thrpehin5ym0d8lqjxarrvijvzvhlfizondk3k6ls9cvzb6q64hu7xczt_sthdmzcvej9kvhrvl4pkfwdqo8wzo7e2_u7coz4k_3_8rkrdtjugskc_x8oeuein_ncolq1drfxf2tqau8p2cxk9e_yz4o6e3_hnt_brcft8vjfdc_eqz2hyzi7zvg2l6m_jhy4e9777x_kfafuw2dpdgou5ihzijihihrrqk2usrqjqpkbqfsrkvzfbvu3skgmaeaigul1tuioronbmbc2kvbwliqsursiayic5nk4k0qhqqvrwq3g1copawnqwhemuqi1vsbyqdatvwop3xpnpkqvui231lnhkk3l7b3hx3k6i_eavf_vcxhw0zsodwtyp3puwt3i1vu85ln4awi2_e27gd1_8m8c86mjbjxv5e_dgsaencz9zzg_w_0s5n_d5hmn6hbffprc6qrws7bblmv_6rt21tectt6zyfdj5chp8srt_cvrtf5k_f_5gfjcdfi25mn72xs70pd4evyqw_wks7oz9_2n1cgnvns1hddsb7xl_4h_772fxru783hjzqhjpllqkpzvzxakomehxjfammvullwhsgag5cuzqhrr2hrmivuy1jceiofsiqjxbixl5yh1av5ikxurrdg5khhhzdlllhqlgehslvgccwfdsfkrrtsjjtvybissymjve_vi7crcb77jh237obbj8xe4wrnludg7iw68ohv7fw7pl021uyhky6qjtfqqo93o_hptuyxdjdqef_tacbn7_gf4pzhlt77eo3f4t3ba_d3casfkaupidbseoa7bzfx8j_gvevtijy8f6h_uczf4_zmy8yh5fz9hxs8mviin6fe7r3h3jl4jezj6pveeluc8wyq5zqvg77f7_81jfoqfixafwnu7_zpbxlfov2fc5_bke9_x1ebqcp6aw462qdshi_3zq1crbewzjozauqqqk2kylxmukgawq0npbmqvcnebijzkyqwvkvbg1fjkculkhjp4ybcqmguukgwc5owoignpcg3uistmdkujruvblva0uykfyvikykmdswrsgriqckohmqsii2fw_xevh3tps8nh4ch_fcufm8nid2nok_gc6h2vlp11clwc47wvfcuzm8npgdzhvwo5hkt0pf7vxcznzm9_eiw778or2_dwuznhaa_frnyvwztmhzthubyj458xwrxowmozuwuwr2ccxh_b_edptwr2r7h2xk71frrj_z_hs4pui_g4ub9x7_0xd2g_bcenw1u8ll4kv1q33ad_73atdtn30p8eg_p6o30vkf7_in5nv3n3mvn7fsww2znlqaaneqkrwkrkj1upsuwumsmxbfqxcsqbtwkgkiqecabiotobm1rdsyzemkmrxxrgdpakyuleueuhijvfm5fdwalwpe4kwjj4kaiizziwyos1guliy_s43ldvaslbblk6p19cfzdo9otrxq7jz6n0tll6321pktczkd7o36kuvegv8ln_vc_e5f6tko9v5rp1efq6lyocfgzm4hwp4nnvukzb6ee5nlfirft4txbyeurgf0v8fpw7z3h4mwecg8jf8d56zioymynt9nby3axyxu_x_kj4cd78xdensjy8_o7mxo_4ix0psy_aifew3bm25dhz4rfifanwv84_0l_kf43n7ov7oo22vylwmvad8wjhuoxurxdui9xbaym82qhycbuwitkawkgerrwo21kwqtssciukgiu2ih1otiqinacfpaizssvrwlkkqydl1istxigkqrrtjkrc7dhld6kuaiwarbmkgbgakvg7ask5iqaghbg91t5bo49_lsjmkhff9ekeh2ez4lxs9mmczemoovg3tr8j07xjtsvhnx9kxhuynvbsqvekoe4_zmhhtrjvy7rcctwavnz2bnwms_qya3apjj8hacq3a0pw16azjbm1vzka_db4arjdz7skmdotqvuft27ip9ck234m24mxybkp2c_v9ktd8npujx8_16m5mp8z13etwh9j2d5423_5yifi1miw7vft_sdrzbbke7hbzs0ne17xav2ciyw_ms0llqddubj_tigluxbvr5iafc5yxqzwhmoalngciebel81ay6aeussficjmhluwkzpahqwpqji0rmjeudkypevmbzkaeegfnrqlpikyyxcmjdgbelfwvw0bzequheotx8hdij168qrvxu5zref1v1hr3oov1vmczotidury73n8bzhyl78492ksn713rmp_ohhmlreveqn36xnslszdgo9vf14fnc99v1gyt5d7sj7fex_bxhg1s8_5ur_tc7eczdqlv_qzvxv_za8mjcgu_d18hbx3tdfppvmgdmtfn3hrrlfjh64d2_rmcpgm_eu2_b9sw_9tc7fyn_jvhkzqcem_9hthulgx3pln_62dyizr_d9ffztwahjabmy05fuxpvrrfqtcs5msvo9zwtwxruhvqckscwebqlyybtabazsyctyg2oi1vlvuapqjduaqntoxh2pa0imdqrohakjesblwwsmpssig0smt80n2sfbagluwz9fp5gvflivbbot0u5f2bt1_q1rs62il_8qol83p_3chfotev4y92m2br8epzozb8haymhq_v58vb9vgvv5ydwfwp0dfuwlfxi_d8v74m_wyodjtaq_rdjzwp0clhn74mu9xg_wtmdj4drffg7zubfr5wnpxktp8kvnnelozxg5t0p2jjrjnw_0ur0qnffpfp3omyhf9t_lsihqx_tjt_rrxtcptg8bq3ndaboa0ts19mg1msniarorvjrboq04yic0lbdibunipg1draemxcitmilyjdk22qvucluqzslbk0fdwgckuysqrblfiuramrvknacilaczvyg7siglglcqbg4iqcvue0smkrtfkwzm6_ols73ljyz8b27ypcvz3znttxut_t9n5swjzzawa_9tp8gcmweeta3tomm8qwo_3sn463s9moclqj3knec4dxhcvszvyobdpqcufnzexu_dp4zj3cdls59n5zxnzrdqtprmnxgqgfvwx7tl55wlu5_lk26ft9hxy9neifo9prpv_d3luyfdgrr3luvqdnvnkr4c1yn_5nh8jk8yvr_qvqzyl35puzotph4hpv8sgu2srfhdybfp7vyhktbuveak0t82zmbgfaieksjvsxmjba4kksaivsqbupzmiaizkmyqxrelunolq4osio51_npexrmtwgigcqqircubqjpqofeclciil7yy3aulvissgfjajw1sgkormun40f0fi1cavc80fhkz9pbn_ywnooi7mtad71pquvfn_edlap_kp9fug5lt5m9xgr38f_6rxwxwfopqcj_e4xn_pi7zrt_kc2komdrrt2tp9arfu_e0rnp_zg6uak_edb6y0tbrbxbuz7qjr_srt_kvstz3_falmtqxpekhyaiphu_ntph9vf3i_rkuzehnw028v6ec6ks9t1jvffvfuwfm_nlqzyocenvcaaacaasurbvcfdlgyr9wquriibpwaniascwdmrqkaqrbwsi0kaqdekmrvbkyscmxowipykdh1tlpxridob5kleglkra65aubaeukhi5lzea2spnfaomxafqig6ltdnjkvwgrfgmvnn7ey1vrryvb_gz9tzk_xqj9bsald1u9llc7ctwuhh4t2f1obvgxlyor195nj_fh_o057d7nxddrtxwd5i1hshvmz4oz05nmzrtz0_tj_3koz_ew6zm7t8_c6we9fml1cx7ieva2e8nut1pwqi7_qoyw7otngzrziuepwy_e6g_dtplvvvpxjjh0r7mdwxtpyvrpuvwvshf2s4_amaokfy_856flcwspmdobgjvb2db6_ciz_w3do2xnvwxkxzisshkgll2okviiqqra61kegsitpsgxycheek66ydvgdrrlwqj_bekklj27hgizau5jgzqqaqurqolqxipgepkleqscztmtwlrhtew0umrfk0smqqgbxridiuvowx2e_ghe2zj0p3wkyroecwoztlgp6zovyftbcpidzttkn9qkhn8ye4bsf9ho72y6943e_3e_eyhepc0dful6ofeq3ve9mcz29n_md8hexbu293szmip_pxhgv9thct2v2xah8c9h2ps_d2quxxe9cvbiztfdsg1w4b1upv_qbyllb_tfj_mc2qal212rt3vu_trb7ns_fgdnqvwewx2jda6wlpa7z3tizetc8hp8orhvawmaeqcwgvqlcvggmwzjxikrw1zvziysq1m4dwoicnpfevicnikkwq5njyfkwtfrgyfxta9cmvlkzviqqze2pbydlkuezhxkyqoy97dkurt8kaixsw6oyfgx3tru3d9opeflfgiwbrvrnd_tbou5yhpwrb_q6sj87u93xak8uf7wi31oo_l8apcfzwznz_paplp7qjyj1hh8ttwu_dj6nhb2dvrc72mq1ox2n_i8iw6oyu_lrlmk_cjbhnytaw3p89kf6_8r2hl2v79cvw0qhztw5t5qlqb8s7x8bvmjd_4vnqg9sz2cpn3r0s95sp8l5zdjbb_eahs_odmcs5lpz3jgdqsogrulkvr4qu7iarrfz225awcjjbk4gadyrj1aw7qr81wk55pqiglkc9ko6vwvc8fmajjzizduxarb5qwlkeqsya3aoihucuukcqshireqigbwxaqkr9jkhkoss_vu58wly_eo8c_1wgcpgb_nvguhy6kp59t_6e9d0j_l672ab00xb72zp1wzdq49x9mbo7hy36zjrjrlooyv9uf4ovgqdipzmvqv2deohe10v_3m33rftpic2cxloh3tsrofz530n4fww5ytn7tsy3up_pl1_jvo_3m4vwd1lvujo_orvemwzo_kvd1on22_y3xeqxx8joge2kjulmg9nv_vdklwfyxpc7lwidbsqoosx6trs9zadfi1iisxssa1c4hw2qi2urwwzoacqkkqaqmtscuswlqsaygd59k4kkpjvqqcieqcwuptwbtrg6qlciiqsahb2qpoklbl0pvkbqxh_etafyuibwtw9swzqxi9ec3zfrjdnvfc9i3kxec77ginvnrr3ub5a3njk3ju1tx3_72qln46o135nuargfq4xc4xx8vbkwgv7kmf02ndv4e7nfkqw47wnpij_dgc4thxqu7pjx0bbp0svdm7afvh_7r7zr723qmim7swzw_x9_fj8kzsem_bt97u8m0vjf8_qn4l2v8cnoto75lkt5dofyc815dtx3wl588zy23ki3fl7k9_6veq_v4d_yufzqrwsks5lelpyghqreglplqrfyre4geyrynbtcmxejlwouiqsuwaqi6iwnci_ekdmbpkkznyis6lkuadvmgha0sddrfgyuqg5fswoch5ynq26jlyxunvzfbue0swjxiihkpbzs2hn34swlm_c3s_fgiz3yey9mh7i4y_5of_yk6q3p_j2nddvan1npv_ijkt_q0x611ur2ahxpromnhwvewh38aic0zm6m9k_y0xbv4b3rx_laqzcc2axlvg5_irteoh_eu771xr5fifynwbn6941qdnzv0j3vegdwfetku0pzsd_3rtyylekrauwppbwvseqkusatqjwuywn1onfr1lvh_5n7at6_dw8zhlygz9p1zrappcitvk1fcisyfflixrwbnmzjicuzobau4yerikyihjytvfqildkqg7ewymhcgsotv9cwudcgxja5gxqafrgaspyqgvyt20ynuse3zs1fc0ogksrug3jbfsnqxax7cxbv0w7ztlxfp_ei1u0wte8n0uiuwb2c5epbxsxxainec2tnz2_dmu5cpg3n8xe0tn2_h7jm3uacv8bt6kzq3ehah0rrtq4afpyg8rr_cfwxb2_nnl7hwpkuufwfgrlthxa0t3_relq_w_cgo_upgcldpp_w1lq99u2btn6cmw4s7uxkr_aqt1_j9r8dfyfzu9eyn7ng3vetvu9cclpswmycx8m0m1nkwmycdctleftfb8rjona9yo36ua3vw38o3uv0w28pztbulrdkumbd0bm1qbqbhqpgfcrwo9a8ak4siqnwrp5jsdtlehfdro7akqusrlzq6kwpcgagkgicwjnofewrmbqcj9sckqshkipcfsqsqspkjivuirvzsqiqvbtiwmsnzk8nx4y92bpfr_acf1bpmm2pn9_6rwu48swlq_2dfas6jicswa_6cuwy3xypmpdcyze61dfbz8f_n6_h7h4a1jmp2gubohdnwhmhq8d5_vq_5xzk6examd2cfbth7ngovuez_umqzttgqinwk9e_6pg0qf6psngd6v3t4kv_whuuxw2nbchssyy3ts9mgk37v6m6wu3vzhpz6yxu_jfpt2lmv5m79vzndp6_dlstpfp92pnb_ad5yzw29hmy2zlhhykihuich5_ijlvqqlavukotruewjcquergqtq4zszgcmqcqnpwap1ganukkvwtbuv0cqkxiicqrbl6gitkrdeikacyjm0vk3siuhsbygdcgcnqrkqrpfr8ul8buho_xbobzrare02dx6rzrdvj_y0a462hu_qwzxfj8_um7b_dlmgfmpf2mnhfcrlt_bmt9fnepivc0pbfci_bhw_jj9v_bv_bp91yyndrqxa_izoo87rbe0xnuodd_n3tzpoyrab472mw_w4zg5ufg9ome_09f_xdh9kxxvdab3hmfjzut4uyu_763vsvmr0f4hoz88_te2o85cx43jm8xzlsbzg6axqbdy273sptept3lno2m6wwaxna7p9puzdr9wuj8nokkn2xvzoi_oap9cvhytb0xtbqz82hjnwtbqke7qcbvwdghh3zwsqstaaprwdmaeeiivljjkg5fouoiyzlz1vqbtralfzamtccaiqura5jgvvlvqpxacarqq1ml4tp0tcrqwik63islceeccybw5jj7nbo7yk_xdfcislvrbomqfmenlpi2hd6w0r922vbefjd0tpwim6dvaenzkknz03wj9sfbwera6oul6ce_batgrukx_stkxylwm3ftfn_vdx_35xohcnmuvnfr3s3natx6qjtww1qsn1ohuytar2v4k9f_kfydaxbnol0m5o7lfihze2_9vsxipw9934dhqt3uzzpept1ut3t52b1m02632_1w_g6adsbsqrrtuokt41v4vh9b1orr4c7fh1sestpd_nyd4tw91pfs3wjyjnktmaheavukeycqyaxfsvrsxksgxjrmbpjqnesnbykvc4fejxmiqdikukjdkggkyf1acvfsfusdrcjyzfjqemrrfkrbnbajhrnwikxcgvsvxaqv4oisgsnklakisqpxnb3boburtzzjdttf20codr_06nvq3iafz3yp5cmpah8k4p_eks_zyzq8d5khb2xvpb_4kqyf36x41z_d3wr9_qz_e66xea70vl5n9a808n6_vx3fod73houvfpd_1nf63_4r6otq9cg62vc9ls7biqg_v3pp_bxov3pwrksexo5j_6_qfft0hulyzx0sdp0yr13y_jdneocy_qhzjhois4xhzio8jme_t57b8rz65dht4ctpbzr7ojhs3voydwzlmvmulggnhifachkkhi4fqfqy9pag7bkkpi5krzs4mbsufohqrtmjkbuteodazu1ixmwzqgslrtxzxaojysasawf4rsmg41lcveybeg4akmtcctvsggbjlrgzsootjj_8khv3fals6hvo6tg7zqsndmwerw3vwraa7oz3tltmq2_v4r0fcccnz1ito2ewwo_gg7vrirnz7x3ov_ehe1_v98jro_mfopfrshw0n5mz7wzd1od_dxo_aijnr_t0t4lpq5day3ozpsdix5njx8l2v84naqy13w078pb_l8fn_0xulfeltmz6ww3_2om3zkxibbrqq2qvm1fw9xg2rh1fdlm13vv4xigz721qvrsnvyc6haml3wt7633gio10xwwlkuevodsa9aehffanehdec8cpc5qa3besayguohc5qweco1zogostaogshrglasqqq1focoigllylzqrigfqihpestquyyvz5pskkaruod44q5jiedid5kliglip1sw5f2dxb96nhgdj_t_8ctevvvxb1nj0b7k38_uytesncnrml27dgfzxbb8c_px_tol8_dlsr_yqv_b0xcspemdijo3zlruvpl8a_n4vws4a7xyr9vtg45nrspwyd8jr2snfc3a0j_zs8qjcmff9vxfv2rlnj5y3a_jdb_3ewn1i2fvq0b4ss2_3rwrbf7pbwuddl19tklxew_ydmrch79_4x7pdqwvc7mnsx4n258oj0_z2z5lj3twvdq_v_jwi7x38ple6nl28m9zpwxzyahs30vbxtded92_f8fh37fu9spxozm6xyhmuv1dqdbrcfcwixckmaactprimmeyyouksmjmxvquinqpcjjs4aocstshxk9kqbytqrjckomruzkxwworqkhfjuorw2oc1sgbkyviyh5yctcqkvyuyqsqlklzskl5qq1urpyjallq0fc2spspvxaura7lewlmrzid_fjc3n5kt_lsx6_x3lvvoyvhr3uxveszdllbxva7slaj1pnk_amf2vntr_coothrus73ara_7jb_e2yisnfwoyuqh8py18kd_pt_dzl6a1im14sbb4ypr7u29dz6z_qndltbx8y5zfa15q2mdyk00y7ms14zyfeudbfh4seofdfgc_s9lt6acqha_upp2t43484pfyxa_zhcg_in8thghmb3sarbrytt1gvx_c0jc4bvb4mldtvpe22zuf7zvtb1zk6rn4mdutgmiruyiqevljveutxtq7n6cqa88xyfhn2_zy7e2ehn_5q4es3vbc5v43173tny2_e1r6t1zq3ny2zttirzegyf1jlzsjxmgogz88ykzhnrgrqkmlmjljeliyyiugrojmal1mgswsirfakolosctfqxfmajorfiilmam_fsbfkck7kgohk5aqcuyg5vquoswooskaa1fs5vudqwxvjna1_s3vepff_mruft4_tcmlnykvu3_noybrf8anv_gm85ldzmmeyvv5npaxz7e53c9tf72pkimnvnrknmrw8qg2fhlnk303z4lmng9hfscfmmqr20ajf69bxzkfja6bdz3eili33rxvs8m8o049p4unhm_7p4oezc3n4ffzpx_lbnhl4oymxvx_b5_g7e7t_otf31dzyhg3w70lb9idlt5hnfxgwez3ag20f_ncqlkxf0r0zrnrccmzbz6vsdms_fd_15t37hvf6ub3w3bo33qk3zhqavj3n_xor_md5978s7f8a3f4gtixhx9r_ndun0t9n44ucp4zfw6iie2d3u9v7f_qmkgnc_gydt86zexexloqgzk3vr2l0rrxj1vbtxbr6z2fn5mtq4hy7r23b39nsid9yqm9t_4lzt_ojvavhrxtdldlzqyailvsvxajekjpxxfsuqyjrluzvaqqtq_jkgiopakglzbiyqii0sinpxbrbcgpkxqjd0vtzc22vjcuu_f_z97xukqq8_11nr7yswrajrgjlipfyzgrklbizgrujrnynqoqp6v_te7e3n_29nacelk0fcchqtcqemopsvzkgtzwigascihapkqosk1bfooukzs5uvhwtnu_l1na1nf0bpzapsz1jf3ncdrh3nbzr5hhtu8xpxfg_wnwft35ney1_ug7a2vaihzbab9zea_xbtu6vfb4vx3zbpojpocfx43k_rwfxmmca9zj_qt19_7pbwyparmfrr47vm_z_klytjx1ycgaoibrbmnmmxx_eo1hiqfneh4fj9tycvzy81urnzt9f_kexfkn_y7kohhy_lctmo31mlbpu65nz_qs8x_ndhthwu_dwtabwdcg6_fm0_zhw_aj9krfvhe3_hhxrrb3t1xuwrqfqndtxepg9_sn3sacs9xx0qeupa37qyut9ekdn0_nj9nc0fthjrjmnetpnh6ct4shhnh3yeuplqkw23arzze1ndi8x50nbv5bqrhhmykp9kvmjpndtfpoxa8edcvm_yi7yf9xeu_b1tu1bw_oln_fzbc9swyflkzxydbf4ucaj0mjeoscyaodcf5jqfeqdk7kkzcvztakouuhihcqbmkcgjisykbjrkjzzc_uiniftvqq6vcurx5krm9sqhybdbavkymxkayvszscacqyhcjk74udltby9_ufoxbsswo0t725x_jtbkwazod6q7b30tg4fatdwiauztymbxltk_t167o34m1p6m8_nnn_jv9yfvv2c8btl67ewhtn5lodnki_wvl_wtfcokthru8zxm61_n89v27px9vq52dmbpxynfb3xao15r_ug9wudvnexxyoy4_vntw_k9ron1kwxhg9tta9qfobpz8f9yd_7uoqqm7mzc_ubntpv639ec_du_738vz5evb02wjnpi3ptsezdroeehpk_xjo6jrryq1_furpo8vim_6rbek_ls2yggjtt4_5_45yw3zt8dd_7e0f7vwn3pv1j1xlq2036vzf1_0a7f5ibk4g5wjnp08fp9he6_xu6nebpnjt539f_ne4fy7nrpo_4lml128xxac99pw9quyhba7w7h_w4xdv1svt4iblhey_rxzucs7wzh20iuudikgviizwkewupniepc85asveuvtmlezdcmukfyvura2alwoimmselzchryk2kahilwcwlcxbn3aplzimfezahb1ssmqtmvhjxa5ejskfjvakq1p06mrsi6r37sozuulz9c_apnztbri_jdrx0_gsul5r3hirfklz5mf3o52h18f6r4zb9t_ax3n1zf_jth6uhx603s6vpr_6cqe_xy_7ddjns9p6x0hwjonlo99xh6ek8e8pa8v1zrhzkvlbjsqw8flb8s_w_hz8es61nc_2qon9p9w8qsyf7y_xdft1y6q3szja0prx_t_uozjdm_19xug9buqmvkuf3fwiwcr0pgng3p4ts7dyz_qxqdy9htl_7pq7zl4n8_xntqvav8vnr9u8vat_szse0f7pwr3fvcet2_wc0bevd_n6um38osvzxetbb6kzmwyedhir_tz2zjzl9yvk3wzmu7tx8fpr9ppr_n0l5lpkojwv7q2lt3k4yktowvrodw4y1j1_uf_af9xz2ypvh71wfa_l_btuvvf05_ywntrwzxam2krvlskpmjidlfcegien34f1kkcm2niyikowbpki5ymtcsae2nkqqgqwjklfokcpezg0fouxka2ssakibi5oglkue6mqgawzilzmmktmrnvkkbsmmowglqkuhwqnkw9wtovwtvaj3bztvzlgv4n6am_ws9n965_duxujmwnv_yidwdmlgjqx833pj93xu5kg59m72nvrf1fpw72c70s3w7brsy73fr4jeex_lnhyu38nrzp0t2uz7quw1sp581wa_c4vmfjp_nfpyj95f_gtnx5fmfnpvnb0hs1p5tznt_pmffy1724hotdzzpcsmaoiy4omc9i7kktz_tzqal78ryq2plhee_mm6ayxh_dedya3_bujuxnxt_kucd5qcwakth7_gp43uz4vd7u9e5mnwfk9vwx6mhzx9fe19zacs6nk2h9ske3ebgaqruldszd1oh3jvz_f_4tgce31_lnme9n1_4eplmxuvnff9xzry_zmboxszzbnwseuuiuduxxlkajfk4_xwa_hrhvc4huw5k5jenx972rsrejm_1_odzz3r0zfl4dp2_npt1vik5bkhosq6wfetnidxvhapfgmiwbiwbmybdyqoaqkjrstrxqeiigsalklxx2oalfc65jucigkujk6kgllq4iceqtbjjstrii5yfgczdzssxamtniqeiiifmgbjjgtwwjfyohfewf2_d5oxcuv5veg8u2der_dnyezbtfiltvuokmx_t10nln_u8apfv5r9g_hot77eotjwdjfa5_t7k_5mzfg8e1hzua9hozyhh22_p5cfz6hhr1xu_v6bd6ptwuuir62bzu39ewr8fnpfdpwr6r0jozjesnzx5mrb_3uhfcpv83jsmwxb_tpwsdpvlr1u90ke7mfuvr3gqvvecp1phj0oew03ae7p1bcd94ye12256ooib8tdi_25a3b9qrabrdyt4b_4o_1d0_wn_zbc_dh7vkz73lfp_la9lvv4o_dzyv0g1dyycqikcvkgtfvab623vmrvvxrzwjsdtsnmo52cmuqtvzs17vvxi0drdave9nk6pjuv9fi_9_t2jgzxfhv_1yfpyio2foof58mgqaxvq2gqdmsya06miibarrnrqqlebbusi0ghadbcckukmcwusqoivgvwykxckutnny_tyaylclzbzashliyczdsghqvjelgaz9ar3qtugakenlmqcjfg0vo4w3uydqivj8ourln3e7329sll7c3pz8cajv_9n2pdisfho08x5e1rwfusks_6dt8i8rygxovzrys37vxnh4w9pcejvfsbw7_wflpx_vajb538vhfrd5hjl86hukomi07ftqtusea29ppt_mfkv9x5kifwu4g4mx_dlo7p0mmeljm5ovv2v9nu8pyolwgjdwakieyafkkvx_q_r2pxmnnqr_tepjbjx9fjaicqe9qouswru2n0wz7p4z8zr8t0k1vvvzecdtymfp5698bllpy_ap0ixyr5pfdwv_y9vlpvkszwtjdtwab7dt5ho7_xml9k794_4dcn_rbrvueb3fye7ux_ydvrffdbixeztgdp66u2pq1la22front672umu_ottn8smzckkchx8f8xnacf0fzblr2rpo_x3o7lvtc755cts4lx4oy4wo9tpbims_njbhsa0rjnabk5cgtsqjlharis2jeisrzdbgjlik4jqzcawixefzktuuycso1zkgsuavelcsuxqdgzdlzkoqiy7drfkgsc0ggdqy5krceilalainjqahwwjpfoxckzuz7smaqtfzbn_xvy_zet8jzkr_meddwv634piyfuz76qkwh4m9bf8zppf7xo2_vcb7orh_7gghzun1c_klszvepv4dhfd7gxon3p1pzdu14di8pvpf_v6r8xp_nvvf9z4yrguxe5cjp539vk5_n_xpzo2laxdsontqbzz_uwwc83kvtwap4ny4bfpy1fmdge4_hzyr_723_yti38hx2btbagpy1a8dfqztz8_yq9c3pn_q8o_fx9np6jt7oy0d7yfpzgvkra917r_ugl_bfrfp6c5g6txzfw0rwh5jrt08tt_1l_ues1ntvtuwfhysib5f3rw29t96zqx0ba6ep6fsxmaemdnz43uhhxkttx_kdpxpnntvyadnq16ug_vrtrzq_kfldyq9l0kwdbv21tbd4ez7msgbj1sokvygym1nisowkpsqw1iqeumpfjdulvsvuhrvjmbhjlykpmzfqeaxaidnwitvfkchqt4ssiksgyoiknivw2ncyb4krucqgkfoeq9yqqfqqmxpjtkslac0cx452t6x_8e_8ls9bgne8k69tovcjgtw_fp9ybsopdngdxfq27m3kr1tzdzxv_ruac65zvcz_hf0hoqatld65yzzax17dt8jh3ttruo7vvxqonlqezi253mw9bvfj2xsth_d5xg_5m_fd7d47v5kphqvh1rj_uw73_vu4fw_u1dl6g360kcbxqfxmu0_oi5t6_4dn50fn6pd5pn5xrdq9_xkl_2978yc3b7140lud_u6fnjk2g_3tvur_61nxgzb7i55_5vuhtvvr0kwli9zbjoud55xtu2z90gxosvy8h49ife9o3_ayrvx_scx6v_hb5l_mvgxcjdnmuotocwxnk_1yg1prtaix0zsphe2hmwcq9ben79tfuw8h09nvmy8u3t7k_yysv5hfnuu7nk7xwu8ny2tprrmc_klp7iqa9qlcuyorjkvxjukvh1mba5vqtsobpzq2sfous6zscrciikxsizowckzff6komjgrmul2puzr1ioskhdfl8vkzfmabylxcpjnfwlkiezza4owbsq5qpqjaeq1sx56xwy7emppnh7j_7xifzutl7rnzftu87khifb_5_zu0_n9vdnfv7n5jhqa4u35yie9_bgdz2p_xwenq9h4ldds_p5ftwv7d0zphvle0gpnuh8mf02_1qwz7z7pbn2znljjdf4x6w_hqeuh5nh4cghpsf5f5krz_tqnn72z6gd5nhn2pnz_jm2vuxkstjt11ksmcpi9yklnr_35r7na_r_xf_outlwchxeb7n1tq53du_hjm7y82bvuca_iw4e4gaaiabjrefud7rv_av4ma0unip9vrquab79wx3c_k18lestmfphpj_m6esmicytawut9a5nruokfp5p0_txnj2m6cnzww4fpny7rdzr_jb2ewahomvsdq1lf8jtp72w3atze775it2_vyi92i9otrfj9p2w370ojumd1exausg3wos2yammpluiscssukrmpswumuiptiini9yimjktf5ccwqsik1vjkauyslqukfq4ebdshzbzykljkiuvunwy22gza0hfaw5unbmwyisbzigckfq5onuyzqjspnfn932fh43alrfbi9w_kfllnbfo_6endooxxxsfptdny_q7h_tl5z79ax8jgkefsq683wmd3npmu_wf6193uobkci_7fopmwo1qacrk95nh18dt1lt8hut5oi_wgg_wlyk486w3unpxgfx_rwe9sv_xuv9ivfx6tmje_5v6x0xw7pdgfaktl7l4d9ln012uyzf9eu_p_n3l0l5fq1lvr_vd6fmcnga_dp8u7hbe4p_ni887lfrvmxrv8x_9e6mxjqeevatdl_nstsx29it3jrn9fe_qx_2y3uy_fe0b7hn8k1ev2tem7w_dwpf9b6f1xvx4b1ne8f83rarmeck2etsatjapphcncapoyzlpdolw3emmxf_wsflagtd5hq7gz0we9iqd9q5v7_usv7crjjw78mahwk3p1ou5jntarfqicgretmqa5fomhwxvgs1quyganjeg2istrvczkx1pcfkam3zi1vmtscocdkkbgewmow9sjnemycqlfkqeoigrulj4sveiowbdzclyqmolgjhirkqsopn5fqkd7zkzgho8oohs9_kzn1tt8fyhz9wz8p9_jbl0nld3lbn8b_qwopuxrq64vadhutfxxc_een33l7dccdjgg8ruh800iynteppumj8xtcped5esi_ohw8rg_62_puoz1cmv0y7snnezpfksn12nthzm6adkxjj8f9hofpyb7kl4bgniap_dphrw1_by4_5vd78btfwxgz_9ge4ulbe3605_l4izcl_m22nup7f_h2f_kidxdhr3uvp9f463hc_h_4zvzghe2vdt8b_j_atz_e35z9rnz3jug9ixr9xlt7ryrrzbxfm_iyth_wtm5oizpwtpoiu3va7g8z1lhlb3ejljh3i5w2vjjxz62z9vkmpsnlp6rxz3rnv_s9fnbz3jpbgx_kp_xthpnwworlne9zjj8wuy2srdxlipexay0crcqswqk5zqyqbigixjppvyshmyrb3midujveuqcmzascqslwzkhkjckzascsvhvcdqtvaiuyz5bkkkurrhhuu4raccuxocrb2zm1m5xs1v7vovvodpm1eo8_92_yuvfptt6c09bbhlgqbp_kvurddz0xnosdzhqfpt8v_23axwdxb48xj_7195qtx_3egwc9_wyxf6h5irfzoauyv_wjfz7bpe2puloj7zu9o2d2g_3shssjvvpbzzof4b9oab_p7s1n7ktg7bc_2nvz4ghdj0fkyfy9exrru_2m4xaptl_wcfx_tqsumc_r1foltrj97b2xupyzwul06yhhx2n9c5t7hcr1qxxu1nkpf12b9p6cd2agfl9dje7btuneroecf9to3_dfwznt9ffrowp6_hsx589obtnpmqbt9dfnh_n_7clh6woaj2ntarqocndmp8zctc7kzhpv7yji_ydpm_k9hrau9ce2qmcxonzbw_vwqg29yy5mpi3bc3ujymwwbe7ceiuopiowvgcrfwjktawjjg0sarmmjau51fzekygwbhlitmijtfrnriu1fqfgsixzqejmcxfdk4utcijkuiikrmctjlsvuhkwuhtkdodzlljycc5nzs6l1n5n7j6rwzh_cg_rvkmthfb69fn1jo8_xn4_ilq2y24lxn9dzn8sdh4650wwzpn52id_aqqfe_md2bcgnug36h7vxf6uhikz80xhu1phvfz4j0zxxt_tew_afdvq_tr5ermfbavlydjdd1ttm5mmpof5pi9o33d_3po69rxzsijwhpvrjnm0zsdpkzkg_ljmk6n6ttns_mha_hht_rxp_l1x5mi7j09g10e0b8x321xhl2h9_xgp8m_um4bnx67ke7ljlj2tagja2rjbiezlmjjbzf1uwuqirgyjyyzniilxej0viemudumwpuzdiks6xkxdflyzyk5qpjwmtfccalokcwqpebaisssuhgjnlectpcgqwnogcagsgrbim9tr_otlto7d_w2pjxuwk_br5btqamo8pswy_2j8ngt4f3oz2p0bt_noxqqxmk8rx2wmtfv1xxdvloiuh_zc5tsp_zyi4nw3447p4zm7_kkne11ulmvbzudpsdjf6tsq21flyzm_t43tg_4q2_e4y5u1ujyhlhidh5xthvndpow78sicumvow3rxeq4p31zrh8mj3gmry8_39vnau0fsedywfhjlurxwzuqcgwrrlx3wpcksiawmsdada6iqaibjyjmcmuvkvbgrbcuqkpiij7_bfsgjvicqrrs1guxqwh9fovsedwrlquucfrkqaklzrak2opwrinm2qfa3r_pkfv_vnq144qrz1jtc_b8lqury0drsm1_te8pav97yu2f8_fo1p_pra522hfzbpvebk3noxwgije19ba4szi7e9dk_896gtnrtbmcfgv8mdd6x2gjrb_ri32nctzhjf8m9g_rk6tdxylviymhaewsbk0_qjpb4y9etd2cdaphz7ueonlpm_gu1qjctrx_62mqlaegamkec_ssdw0tqkxss6cssmkjptsrqnjrg6ze2mqmqsbapbg4_pa5eakvao0jiqiiqsriwouwvhbwmtnrra5gabyqaqsizrgiuuroaekecy8od_dbbt_trs_h94bjsie6wu_iose66dul7hrer7yjlzvvdwle53nvu8i2zk5xdex0ermp_mqql43g_0uvhsviffeiqvvzkjxt7b7ttg_4x8bbq8cf2btontorv9j9dsmiw7xacsnbpuko5yscfpki_kkrbacsuuhuc6tscftrtwzfhqeqsbarvbn0ogvixaqckkglrvvvquhk5egckewfkpdukg0ygpfa2bmwkhracinwig0fmmobrvrq9yrnojwcye3dbtteym9s1_78d5mmb0ew_uw0xrrns2v_2tenoleo2fy1ut0gl4h67qq8jafxgdn_lgwnwx7nruts8wvosnryly8fs0bbymcnzkwpz_z7nth_8cxux38l_g_l_9pilu_1l2gnzbtme2k1ksvj8zqgbwqopzqpe4lkbas1fs9dqqjvsjus7as9esluoduv8ke8fmctgwtdxadwhfiqogajkrltkcagznrwm4zjkeoqatsmusmtiiihcsdvm9ngrzwae5k2qurlx4d7j2oki_9btsfzjftdtudpuv2xkkvcvssq74jvav3jtcdgzoibwgw9t1vrp39mw8dnovbm5mkb6gknfxr7u3_num4eu6llqcmv_jrrt2yhfx5r2jfcmb_v_acdtnfvcyp1gta0rbzfniutrll1uycg02wq3si_bkdysycgwpzcnxbss9fixumgvk49qk9iknucekgsboqq25vwlytvrfhgzawdiqk3kvvxnrigfskorcht8t1lakrbdceqohkttkvlny4me3_dg_wirf90nlmbzmb_hhr_utra_ir7tfz5xiy9horxnxdnfw22ssf_u6fgjv5xjcf83is_byntp1xzmrm9nl2wg75ojm_n7rvuen_39azpojld_pr9v_putk6w3syubjxqwrb84sc2tszymgqhe4zk7evijjfnlgkzpbmnasklmjntqwqgjyzjyru9hebdx_i1vcfhwg3sjx_mtqc0wrjgwhipeepcxwpcobqeresqxbgrkgqupcsfs0fi7ofvg7usn_klh_l_x_tj83lf182gy0xtqxox63_deae18k1sg6_9g_kplwt9hokyqxevlmr_syutugjfb0sjba3nl03syq_qg7yp_c0b7gslzhdb8l_tpvxtuzomcv4kc7_j9mc_jhyu3sstwmwjijaslati9yb4baqshjiawirxvrbtikccqpilk0lkbah_msoryqak2kyl2oif9feqvaibrqk9ky9ciasiskgsudq1xgrtptvslnifakkaa0gpvqdd6fnbk72hdyz_racbpfdi29bhtdbbqv40e77winff7pz4yh5ff5plmeblsvielta4nz3mt8bvjxvttoxxsrb_vwg_tg7isq_2s7f2xh_yra_oy3_e4q5fetxsivmqta7zlhy2brfa4bhiomaagtiqaqmtiaiekgjdyonvsxqgicmmdu2olrtlc1fmkgijjxcxji0kqvhfqaw3hvfvhrg2x_tiigobzxzrhuhsiztktxqwgeww65ur1bxihkan3jbtbafyvmxe_f3httj8rfabmvvpuv5ec7_mx4nvcpezzaefndwf7_pei9l7kddhsjia9dk531ztaxidqxvi7ezmh_uxi0_xb675cjtzo8vq7e8ib_nzcmlot_mz8oas3mzoy8xkvizn3u5qlbrarapin2ai1vpdoocalmosantzm2ljxqccrak7vl6aqti6yqsaighsryi21hu7wbe0pgjtsoapcgop4visnjqsmsgrtow1hrnjiasarxo4ngavjq4v1kzutlxwidxbckllxfonidels9ewvn5lfz0a7rkirb2_v1toatay8e3s0xlp3fcyd422f8bvicqy_ytwfdv_bizjzc8iqa3hrdnlyzed472jf8u3gnpf9fajhtqif806mef2hmw2_qgjgz9w4qjb630ri3yavrrjjbcshwqkjsi2iuwlaoa0lasvhtrttikyyyuqjdficlezxljlescqitqesnqiirfckoifjbmgspdbmbngljjiicqssqcivdhaiiolcwkjlbnzk7i5wxup3ew8fkzrxf54o4qcx_u2hhjtyuvtfc5mwuq3grgw9xds_e_fvxwf0eixzgogihtfyspz3j9jtvx8kjvbr6svghw0br7bm72t_zo_eo9g1v_bdhs9e69ypgf2ktxgdstisfjuoj1lavgbnkqolvozrolxcjkhe54xa0k2tl2sfdcoqcqykkcgpw7ywxscxcrsmpappskrrynafk4iikvap0irpww8ibbvayawyf0yuvrgoryb7foiats6pk3vt5eb28xmzrhafsh_fhczc8hmievzynnsx4ituavvuwbxfvrf_dxxjd10lorelhezwtyvvujtfxo_1rhzcsvjyflabg7uwaf7ld9472db8zxuux_s_achtnvbp83_xof3ksem_dj9z5bzunlqaewmwyvzflamlc2is0sgdtxk2sfbqc9eurn_jwwqtisujjcmrlnuhzbyueslzukq3wrtiyn6o6dmawgnxvjwllxiolaqivflgzk0ijqliuqahr9o7k7lzvah_6bvbeclm1uwzhdelravbb9k6xmopbdqvm_eh8beac60bexemp914k2leldta0ubzih8dr2isxb6awoh2r5al3bmnx9h2p9g1v_h8e4xbc5b_5ifo7i_widwdm5kovsmwhtxrjfpaekovmog6knawauqglgqc3jbq1geicalixcs0cn2rn0mkrxcsbeeokrwlbgui46lytsgdfqoebyxbv7uicijkkfc3sgjrudcpwi5jjctekdwpdvd85o73kt9t5oqv0otdz7xegurey0skmevjqvb7visgwh77kfyn97yxa2tmg5swm3rp_bvi8la8t7k9weq14tl03gdzahp_v0bve8ay8hr6_4uny4te6kyk_a8x_v385rtqvayyfajimqxm7uhalfwlulehryspaiyl3qg2llao0vfpbkdybbwffkgjciqmkfn3uvubwi1lwmhhis2mkhc42wpqeqqryg41iyvwjzlycssvmwcjagicysxx_tk8svas1wrzhjvan2mgvxsjyen60mi7fvch5mj6wc2u8m68s_l_1rgtwtdesp1wtl0fewnbg8ye73q_ueuudcj2zhh_t_dn3x3tzf1q13nioyfgy45_k6h9hr_tphvnvl32fqxkdv4f5ezx_ebjxr_v8mxlo6_x28xhzfph2tyuyt3bxtjifbkz4voqav0hfb_d7v_p_i_el3vwrutsrbzlims8nfzzvrrqihqpehibt5lqkfcmqiyiiegjadplt0cgapyhiugshpiqehegya9awwvovcjwzj9ycgog0xdwtzoaeqkvcbcgaucfljahgtjjjutsnwafdjzyzkoqiirvkxzzbyh203u7l59fipas5kn4f9los_uztn_ld3vauyjkfz_3yb_xm2npzfhjlgyn1721fz32_mw_r2nvf0n5z9qa_xxtvfw3r2nz6zanewwcnefz_xh_ss67gp_6t9d5v87yeym40_bps9rbp2lvv_snpvrzf9kwfy_autrdgybbfm555hniyzddju8_udde16wh9tzrbbtsge187cx1_adpz11345rxfj_lsrv_mxwc6unrghmblipmuw_q1_lhzrtn7773tawtdvquguvfbvomh3da79q59k7z23lqtc37dnx1kaz_tyyf_ou1bbeuw19bk_lbtmph0tup3glptfezavdpozoi5qahufw660zcdzqfmkjctbxklrppk22h0zfr5z0yv3m40n6lunom5ypqkmcly_br4y8ydznsnn9wnxnprrwnvrfxwe_ttwjd8zbqpy_6sfs_lb43qm_j8jummax1tz_yp_tbg_a2rkemkizpvwaefmezdlxuox1lfvda8sehv5f3tpkajspssdvauxv0oeb3gt1h_ewliwfn652w5p9ukokxx7wf6lr3xnlhbsku17ueqlhvjrtyum9s_y5pe5llpbbrhe_outuntovd18jzhrqv0zzxspkqujkwldlxkusgvokxtzla3g9nh7fbqmbcmztqntyqofexloryvpdioe1csjqm011c4ojdjlti55s1fqv_wukm4jhs83dnjkejktsbx4ojsc1eswrh8vpudm_67ibmcu65bws80_iw_lkfzekpfitrbwcv_x0rmzs5j9dzq5ylbuz8xugdyvb0tyie_ymepqxpanmso_tcjfogi8kmzd3ed_xmqtdvnkew1wolnpj_cm0apuyoue2wouxjmybvgrdlriavyiywrothhugkulerojacclxnl4jqojcgxuosasytkwhwpnwojueremzeejzaaak21eqcqaumum4vsu6mxlqwualhkyhkxkbkpuileniga_jjtbd6m_ujr15k5abeollhapcyu93td1ai7tt6nbdpibdsuy0gxvxo0opif8ycobbvzxvy2jxu65wdl2vaia0myc2bicfhwzkffwyrea0_dbgrmqpkgf9rox1s61hdajwdgnjavhm_apktbouyfldvn9mz5wncrehmtn_hcoefgzgzmu4rl1hbluodozt9rgfg2fvjm044puavwc7rjexu7pvvzbrqkxikpycqucuvacqfumi1xkzrqgsovxjpybdf4a83srceccoiovtaviaxjmx5gkibkouayzrhegayuco58rbgxltrqw1qgesrbsrajauviecmhahfzobxwexacidlsxxoa5deftifyzmfdxhl0mtgzn6yz4_lgw8whr49pgbhachaxieuoyzmt4wix5pe2lza2za5_hdgzsq57pgtdecuc4auiawieyyfsafzhbqgxxxdtihhmohzcjf67808nzyz08zdgegfqk4h75xkfhja8p4_1g85qn5bsz95popzgszhhig5xuh3dnpiayecpmuacdlg3nhiwvszmxkk3qboc_qpuq2no_vwdva2xdhknvwyttzj0xgxv9f8ytzl6cf6sd6nbxwh_hxcjj4fb9fddjd8jz64tnhzumncxkw30zx9mokuni3epmvgb_li0mjhfiuy2ortwmxebb54b5k3ydu0l0rermei2_ajh71ji9vybo5_r3qtfpu2unnyjlotnqluds4sdo7exswlxqzvgjpbmbs4upi4oo_mt_8d7q69t0o5r39_0hjjucleci4unnobvi3bntghdcdtejwjs8uwt4sl3kzvgjnxscgbuu9y7ojt8ma7efemebo8wazzrsvb5yapbjrtgzoln2exi5udn4ubf2cwa7wz3hnvzfckxjxzvphoxhgxb0zwx8wz5vyz24ty40cl3i5_o1m89d5ugg8xp0qzjcapzgebxzwjy_iv8eptan2f6ufe_r3sstjfm00cy17p13xcxfggxotfjbfb27ica9ho4ukgpmniy_bhlxg3_u2_e20j42i41m_pnzxbcdvi_rcp13nutjrpevbm0gycelmc6merxflmunue3_dmiodtvizullskz1oxphcu57f2zuxlp_lk5snz_ud_oskjqm_nrebxxzc7o5_vwdl50hg7ozufg_l2qglnz2znnhpnj2cmz40z05y3szpt9uwyyyznzmsmayy7n6w5mfljmk_n08dp_pjmv_b5yzzw_gxmx2w_jplrnh_z_nc8fwzmpp81z39n5moab8ghmt9m8zhbaz4_jdnn88dstrp5sozkzcnyd2noxp7m_cpyv2bzmtdbk3uazycxp9l8ghv6fmxptqfznmbzbwntnjupaf44tx8zm1k7otc7ozs3ezd7z52dnn3gypfqvhhzlps_yhymmt_kbjrde2jwo6xzx_s8ctvoe2s_z_g5hr1dz43ftmky_ttpjznpo825njhw5ivmuxpcrgnjrm_8flzlpvvkyeztow_hgj41asmszp7fnut0zjhrjjnm6woetvp0semmnz2z3fa8a5yz9_yejhrm7oxsb42d3camcwatycxbudbumrmxnbm105nsmk3mz_wostnm1szgzmacpvk0z5ozj2tmm0_gzgz7u9fyo5t5hlscyyzjppg31jg3wzvz0dl5smyyzh712l3dnf40elnmmuzk7chmz8qtrwtgfuuxhfvp1s7wzon_nqfbsdg73u5frp2uplwzp8vehiuzhavnd3ibrbilutumkdvh5csiwnmesqepwyx7wg1ymyf7zf3zaa50w37rh00bjq0cnmf4a5017qchh3lk3hfouyuym54mmj8u21lrjbxgmtnapb_x46x11jpnnr30xjk7khblg_sd877jfkzrdmbjbm7xh5t6870dnus8c45a_eyxlrrrnkym8zzy83grbhg2hnj3az_jbvmaik19jy_dkwx7w5vzzkfvutngbpnbbfr55gxg9lnf5tjv8zsojlamwcdg1javpxoemci37eo1nvdv22agjdmmvo8jba1xho7umethbpmrnsw5lnhrthg7tq50xu_kfsu1ntt8ybw3m14m5sxycnvz2om2fozmd1gm8_znp4xzp7nez6net7n0ztnkzhzvjxd3pqhl0njrrl1zmyezzgds7_yjtwzmcba2rjrnfui2_s1rdfvntwrtdsq32jo88mz64xzs9mlc_7npm3tazppg965meggoiw9t75jftb447x13jhnvbdb3ju_oo_dx6z3a_84pbflyv1i_ol88emd8vib_cxv4qzgfv_1pozjh29tdzmztnptkyny_kwvyblzmpil_2vw7a894vz3i_lw7xfpuv_xczeh8uv3i9_4p3ymv6u9d6fkz331rut9a1mb62dp9m0t1tv_ppyl955n1lnnppoe_8wwaz3_t0znnnnd2shqtlsjjvrlpojxfoojsy3vvzwa283ui2vfo8crvzijtt7ttwzmb2i5vm0zsftvphze7t_dgz02k_nebtyzwms6wt_zjt6tr_nmzpzkfjne5mmsxpmqfzne7zx2n_jhpj_nxmn9n5mmyj2onyzymlz0n8zgzazphbeozzjdpdp7snjlptvnkpsmayuyznbobjtozpc12pplpsvpkzgrop_ljmj4my6xbrf_cet0slxb9sd5eh6jfotufm3kniuti_od3is0h_rcxmjeqqsxltceozjyuexpigm_x_ykpb8hbe2pykld6lhcdd9n0mtac345mtglpy0gppbs3nieyqkohxngjjsggmgkimcy48pfikzz8icheelz8dchs9oeyo56nbmon6bc_z9m0tdbzjyqqwxk2emjmez0h3eqxixbp9ycqyvxsw4g7ji4jf3jcknwexwznievyxzhgicklrh_cdwaet5oz_fy2_w28ckh5itgktms0plynxur7w1jipu4plwlcgr1ujhldgpggjigzlphdhpaxzowzyoaqcswqmoqmmupmgdlejdfjaowzi2dmkjaiyakmgbkpaaammueapqatuezmsd0zkqfsliazmcnlrebkgimyb3nkibkpawjsrhplbxkgasiqarjs9sagbrgqex7xm6vzmhgbcmsdzhzfmqmaiicmuhdp3jiaiabwpj_mbzzsteenbjhfomqmgqaybpjxjbr2_kd_xbwfop4x4dxibkg3_erayknooyzv9jgrgupgbkkmncqpy4yojlja5uwdsialbzivsawoifwgiquclkgmpwaqqhx8d2a2gqpukpakpukpwhjkqvqqfalgqviyqoyuqhqwqky8y3hgplaq8ygvwlpyqmhhqayfpbaukspclyvieht8imwyvq0ivut_blixn72jjys1xi8xaiuqcshttvgy1uwfrlo4n8e7cc4vxn9lzvsxmoynvcwmpwld0otngycwrews48hkxlwnoxmrizyiwlikkdgp_mkrwjffwzsvkzpsa89ctrxwkthmrfpgxvu4_md0f5rfdi_ktuvhdcydhlwq7hnrksyqadcmaaagaeleqvsyyc40n8_amfdhlbscn_cpxei1vubkxjglc2x5taf9hufsv749p3v8g_9spbbullipdw5lz3jzh66sdztaxpzsh7xq5vi55ets7l3fuulldz_ppkwzpsse3lb_pgez03i8drvzkzfrns942af3pnwljehcxnertbskvnxcaktwzm5zofjkvdqmvmpvzw1vpeqtiqxtymaid5eaxst0vjw2vevb2rq3vuwmut7qilazjw0pd5ndi_ftw_bgbvozl_bpxsyltywjuovijlgkpebsidymnreohbfwtbvdhavizesmqquiipdc8liolaxmxlkkegoqubsmjydkkeqyvlqecgvbuiju9euiak4vq8nl9oezilewukvu0kiqcuzkyiquvz_mmtjifrzvurvtoqq7_xcrijaw4zbudozuullrnezl2mr_qtymks8165n_wanvma0ui6qurzn9srdono6yl219g7vj2pq2vntefcnv_osx_hbno_fpdoaq2vq519ro7oddez9thtinx5mhdqyixts20nx3uu3r2smvnd3unue7rr0pr8zxtu9oerv_7lo5flbs17wtvr09onfx0xzw1g1rv3zb17auooqq7tzfzdhwjjtrwr31yvn3y9v1ls_s1_sqhmsod6fgc36c7_l7f8_urgfhxinlww_q2s_y_m63_uql_i_jmjh2erfvgkpxk1hrj5ppkdnc6_xlzjv_z3s49jcdsh89gdjhb9fgrlfzmvlzxce9r9v5cju_owxthsi9tvllqthqff5y_1p4brstf5i_jxkjvnwnwt_nk72uc9swdyems31otyuvm3_bfkq9rv5g_nr7ihp4ko5rg4axbxopwfjzacebvi9pr_7_f6atzsxr05rou6tt5fjcxfmjml1ibh9_7z8eb6_qqz52_cwfw6ujfe3kzvvu291nf1ih_l4upp_avlytey_3qhgowx12g6fdv7ehjq1hsev9tikfkxxt6ar1uqtxmoxswhllxsucshmxsnvuebskaiadwclbghizvqyykhsgtja1l1kqaqkrulr_cubvbsbsgapbflkdiubkcuxjq4bqe_cdv4fugsa2sn41jcfaqokfbkyc2smxx8geu9p1k7iee58uh9fegx_d8prtfebm0c4xap9p9w8t1y39d0j38_j3codxc_aemh_xx_cnl5jvghb3jdg77cl0_bh76jxbwzrpqs61hrlcffo5mbx4ddddwmos7ozdnd7wik_sc6zzw8neffwvknwaf7jucvcwdyawo5zppkygdg0ra7fvgrddxps6ifg0mr2qbqrs0greqoxl1kq_2ffvbr5gzkrqu3iq1iw6ifbuerkxgr0ou0wo1ikesfqwqvfbivpchxisxuuhqvdvmqigib1nfrq_uultna6ecglvr66a2vnta7a17pzjdv4n1l3rnws0fn5xrfjh7tg97whn8cf3hh_wvlymajtryr_z2gfio0ppdcsng_rnt01lqowvmtun6jn9w_dq7kranl8oe9c_42inthi_dd7rfhr41zskymy_bi4qqmtiaqnhilalg1cisibdgaf5qqxtrllwdacysuciikssqwdwjpiqzjmo4rlebanrgoreqikcqqencejdqdvwgsbg1fevuijpesuoilcgjbatgbiaaraeqygnno8p_kyf_a_2lkhtvhccaocb4kpstuqne7xegvqd03gmztyag8bqlxrve8iz_bj_yrqvdrmsr6sx2w61pjsvixmgl3iafz2bi8bisxte1ftpox_nhathog_c_e0f7ofqtncjjwonstiylmxfuxqvhbqufs5ysptauvlphaauogfdwgtudccctsklrapyyffksvuojavsvigjoquvuqg15wynqaqhsujrjl9ygnirbvaiptufv0g7ssbouirraodik1ed95oxc6ovcgbbbafoml8duuq67jxbxl3rnwc8fvzlsfbld_bve8iz_aj94r9taimnh_zof8yenfvalzc6tt2fuzvbh76n7b9c5fmdnxly2h7tb_aiiy0f7pnfbpxyhv1f8q422t5yjtwyji0hipsolcpceqlfafa2suuogqeseilwcnbbnvtmjamfmw8ikqou0ybpjajsyqfeafzgwxki4_gibosiwgrzyfypefmocifgupie0zm1l3lirvctvrtyafyoqlojc5oym9bo72tzbwezmnnll2ghvjcxuca9jo107exg7pxhegue3_h_et_r9ufjjo1qfglw1spqsstfag3htm_zragx_g1prmknzfuc3_nh_cebk3r2mh_26rqq8ebexj220_32nwmuqozgzcz7xxfqpmrvxbsc9kiiqgljpkk1oy9xkvqbbueil2q6oldkgakhjoaufaknpqa25laizheibtizldbvtvsil4ljbaif_lhufekbbuqhk0iircgnsqkgutepl2gjd_hp9al9ca40guw2z9qimr_uqona0l2wjjxb2zu8d7rve8l8bp3dhoz7ie2sbsp_ds7l_goabhlmgaf9ivzvstn6zlnkl_kxuntqwlc9lo3xlb_a6_emdpe1jdmzmpjiwvlcrzxekowa31abakcwqqk4rleiinncwrbeiksqsqjqrorykdvmbjimgckasn5berhnrypyzeaisum1fwuzwwig0oaakfqwqki2qqtgcneeijndwqhk3upworucna2cs9gek9m_gqzjcssammcp_nt9pgqjhxy_tya_xwptd8btxwjdf8iy3_ep40ttasmfbi9uo9qfdmdzyf83lu9bagxycntm_xsmwdv25fu9swpxlnazry0frxfg8i_zx7dyaox_tyo7gghc81erkrje7jb1puukllls5zpykjvgzcoigsc6tcivastuujzqeqscpnqgntymosgaqgpjrqtbgrtjy1vsuqdiofu3cufuqbkwxkkigss6k0qi0yk1vaswjaclq9d5pzhkql_b10lcdbvy8q4rzvmufdv1vgn8tg20rbn6afn872je84x8cfu6ovg822v_al6dam_tonz1f4in_3061l3usgx8i14b5zjxstd_5onuxyohfu_ddz97rbtdx3prmhjffhbiirfaqmleibubjokhdbcssi_d54bf3il_2vbwesetv5easqfjashycluulbwffaleckymrtbslezxr2ghjeyrkk7uv6yuvqxyuakkgwfqtitkwkhvoi5_8s_hjyx18bvuhtn4zgpws33pwzubrvlmv8wfduq597yxamzmg5ecvya_gjat9hjf8bpjzo9r9onxpdzlyx5gaff5qc94gr2dn_rmxdq52tc9lo113r4pgxwx_r3l5coan1po55gccukm2kj20rw1jjjak5fxrqolarhyuvbvoxk_qsgjsttqckbajqagss0nuqc2jomgiazseilwjtkqtseyrzauvsfjpjc1oz6qbnzfekksk0ik3rlqw5iijozeilprisq56g4glxivwqvzcc8vy6b0vys7mkybw2kv8ilzhdw_4j_bzd7qjtpr3bgbeyjear9m2waevwhdrdxp01v4kr4ohn3x1zly8nth88b3tzy_y6_ls4n7vrvvfdedfu6rkhiydl7cwgmhhrzqkgqclnjjg2gsrfigsjfpbivqvrtkztzaw0jkvstbsifvvvlglsslsslyqqr1ka2mlskahlihauaspg20jkkpcoeqkzueyfhquaqh1gicrfqx5j3val7fwthbebl1erim_va7s4vzm2vec0hsjys7omsztpy20b3jdg56dn7ujvdwxo0v8mq0iplc8kh_tdhst5j8tveubi4dmzxmpwacivdi7ec_v4hwwrquoicrjpiv4qbeusai0ff20awssmkeajigatkubtbagxtrzrs21zdm8ylhiulo2gvjvkabaufusiigrjjpg2kz8rswni0rqasnustuklysmazkeuagesopasftirdamnfbylosbsq5e5yp4hvw_xfgsdk_rqipxcyu3pbysh60z5ovcpl3hdw_4j_bzd7st6yhhc_bjv4l_ad2oshmaf7kzrdfiwvutu_6vernq_zfnvjcbbxilelq1_fu34p5_hevrkk1jcsbos_rvh1croptz_be1kfqqjbjvigbsqkl0rq1or9jk1yjskpqkhrrvdr5boyiu1ipkpvvumo6zlvpqrusvuhtwjvykjrtiukcrnnego_0ebkejbuziwqrrl9a5gek1bmppix6thffof_lxhk8qlefh_yoh0npvinkbk8l7ftw3vof_an7ujlzvcwzevuysgy0ylrxwovfoczj3nuf8m7bg3_paxbznx_osbuxdn5oqlphutdmwoldgleqhxesltqzakgki7ibaqkta8pwiivuecdndytki1uzaghjqjkuuie0ljblcfurvbourw1jw9kgrrikasdsljqle_9fe2foljeu_3337q0cgbgqkghoalhokgpoaggqkchoaigogfe4grm2u3udm_p3h7_6s_tj4_roj5mmidvfflfgtikoyotouqqoak6vdko8fvqcodxbgeaxamdhaumq0c78mhpkul3v4zw7img5deufr8dn9ejverrulgpdgjubv4sxbmcsnafer2zoau_8wg_17foi0brtjyqhu3hxqiumx_02fwahba_bmxh4_dgbp7wvw4zbseuzfxhjpxrgc3mlkcqbkqtkzqbzcicmynkayqjvo1tx8iflvjzqepbfyktcc4mo24xax5iuunyyvqka1pysxicxjehdcu3hazq2_h9zp0pk2qopsctxthnjfaey_degaqt5ngowgfwxbg_xxp7yrh4d_m3pnrepxdr5a7slc_zh081frfix62co8h96fxrie8so_2cjxprci6zxdcemdrpptpshqghp_rrfqwl3s9_p46pqjqsjdlcskuehegupjcka2seevpgxasqzu6gmkvlk4qmiknulbbm7aoswxbaeuyllwwrvavj4eoqupvsmwjxbsbcbysq5kbiwpoicojgkyp6zsywyhmgqwaodiswo2dmi9gaofeeruompnihs8roz04e3ux5ebslxe_bb3u0vatkawqecxiyc0gsmllv_sdxnruumyqrj3ycrtkjpyzazxad7v2xro9gpdojdvi8y7qt1ao9yrst1km9r6ydw5jdhy44dd2vjnhpchsqhyxtyjkrihbcgsqzo4gwvirqs2yonfganbhmjkcccknpcqvjclngiaxwuchc6pwxufirjdeo8swfbnpljfurwiycxklkazjqdce_ndnlojzamwodnod5ivbqkcgaji_2gandmmglxe_br3q0vqs3hbscm3z_wpmw_8oyhzwbtyygr5bffvt_drw_nmmmidh2mdfqpkx_6op5ez4e7afjo_17asmrrjuprzvyageprzuclwp2chioutavblrqmqwd9nwugcezzczsbeqqmrwqfbdktjkbtvyt3klpquqj8hcivkvwyiumveemlkdsabeckzyffakbig0fq9am2jriciqke1yvwqbpbuooiikl5umw3hmypnbbexbc7o0e55gzumsdzbsjrrw9sylgnesvzmkx_bk_zkptxrtb9maabd8f2_54bf_2bay_7nsxs2_e7pdjdzq1lwqus_utvuv9k8ybo2vkja5iv_jotuppgsn95tfae0oyjubbui4ybw0fnkf7zoenpx4vxuz_cjutk_gtpaucch8gmsqpidomkqrls5klsmqawsjrapkjj9wycssr85wzajxzi0wa_gatlielvu7iubsei_yqr5psjaix5ascueqt1bsapcpahfgaojgujpna4f3dotntrynxjhyoz0u4peopgtyb7zhawqlhi8xiz_goj7yluwrw7tu2p_z92_ztm3a3zli77499e_z7zuzu7y4l_cgt83ijh6wtn1fr6ivuylg2f1jr2w8zjys8nslgowql4ir5tp3korch97x9g1kh_cnrjmhxxgznhg5pdci1mbatkmb9beejbeaoc4eaazno3ct3iqkgvisk1lhksxsbejiuquuittat0qnd_rdfkaur4pc6zcwqbfyk1ijevtvf7nxk3rbgighci3dliluigrmlh3bnloacmdp_xwhnmiffc8oylyg3m6v2lbaln_fjpfpvhhys2bbtse2pbd_sd0egrc0chspuzt_3x7z9mfswngk_ify5qp7b2c9u_vgc64s2awarpxjnbaniklfp5na9u7e_epr9tajd4f9_p4pa39c_s28_z7ge_qndzy72ffqtk0uo0mb_eefgazqsznyqoyl6ilruupuxs0uswtoumxfaismy9bqnbgzivfrmgsmokoodobhxhuqoqxefg9hq8imcro61ynm0soumphielckpsqmsqh_ebm0enpxell7m1wbpzez7cnil3ztekmdrzpuy7w69isvj8jb_i0fzwitizby99f2z7f_dcwsq99_pu86zmmcz93_z927fn21fi9m_4jlo5c5pmdouxqkzj_zmifvwnvz1aa_i0m8ougo1etq6y_fducp9sjpzn_p4vf9vckrh7cbjacgllxiivbvonvubovrb5fpmi0to6srirorawfayilzs4v9hcsiqfbec_blwspskxqeioq1wxqgj3ghpcsdiigzsqxfpyoqpuarqaarsqosqkqrmkwuljb2otktbh1sf5dqlirunz5ngqcao_eddrpdo7rruydhal34ip8ghvgfjh9se2pbbty262gjoo3v_1do0dibxzxlrnq4yjqp2irzte4pdjjlqpxswwpqp1kly1s_trtlzrwpn6gwsdfcdjqbvmfbi722blsyqggoeqbewrslticpuscijhe8b2fm6f48h2fc18zcecceageqxy5ia5cgbnycbjvyhlmy9bgatwgburrprzlsiltijsruqzkposcqhg0viqyqawq9jverqt0lssfwegszxhs9kdo50nj7brpf1ukswsfr8fh_drirqy3h5pbbpwilv3l66fnuvygqqvq8ipuxuqjdn6efjoex9bzvck_opj_sg6jjxao1wmlkbpaje5_idh0x7kgo33udvssjh7cfjgpqkba0hfpdobd5jemyijaimignbakttjh1f8ygthogcfvtpir3xk3tkaicpyb1zgicgfobvb0tiuugo78m4zcafnfhxvpb2uw3jhjclvuyycmwsq4qi7tfsscgvnhjowboufb4i_lh_in4vstgzpibnommlxejn_acptluakqfb9mxbvnjvamu9a1fpwsjvuio0vdf_eroc_xzemvkmwqkkloisyrpfacf5z_i0mdorj_yivk0uow0u_fszwz6e8aswzrfblhpbcmtmbzfedma5t1i4kwtwipkaelymxjajkjbn0rmongfkbc5fej9vzqvukdbkzigtkkkvxb3v2c0wwcjeckpqtgpwgyq7iijvselpsluahyalcjeurpeid2v3xkb506tujsujhfvoruwcjovg7ijf232ix4bfyvez_lxh21slz6_jx_v_cn7vvrlihqtjl8ovw2i_khbh2n_49q3xo3ezy8ywud51tgx71cfyq_sufctv6_axrlb_m09sry4y7vxzb4f3nek9wu2kkk3zjsnxtluawi5mwjkumxbp2asqidawkvmwawzf6yuvq_shz4sc7viaq5zmascpcobdlvy0jolfzwgokdyd_qzyjyng4qx6czhcwmuoptcqzrrkxkbjagohbjpgakdwwc_zvjv0zbwj7ytg7z6oqyz5bfgsfj_dz3q0_exexdl92748ti_b44uzjqcjbmp3x75_gw6u2b94u6xdnio_qbzwu0cjewkw6bxytgusudkrz8yzlgar4uyvgo1ntes9_ja1lonvz3aotzauqhdmt0gh1spdfuk64iyankjpop24swnq9g4awnumjinwkdwyihkijwze8pwckejnifkleylxrhwptqemlrgkoxfck_ixkvdmvosjcbaoup21szqtaegsauhahkuj7b3tgtomhspwyr_i3ck3juliboc4lwpdrh4_fhpj7yrytfmg3m0j_3lvn1x5repeyxhu2thsw_pubqryvmrf23jjf5ecgvjdw1wnqc0ywgpopizhpa5ayw2udcpzpiofsjgbogwlqsrvk7audihqh3kyzqkf7yla0ls66a9iqlringmwpg0ib7s4a7dlyelck5aroy2cvtjwicsutl3zjf8wczb5aolimemwjjyu5vcpqajsiypywizs8z6hmdsebqe3tmjpugpripghu4soz2hzphztq4wi9_fd4jrihzr9sfjy2p78uxxn8f25fh4su37bq313ji3m_0q7lv92ffh4w1rf68mpjza4kazt6qqz2jyu9xae1ee7kyzqal5ejvnr_icmdo_wtxi8emz7fcfyw_rr6wdy7ylftmjyjxvyvqmmaiica9ni3qsgsyerwsprbd22hrfsqocd6lblfkrxho_iamlzsyivawaegtemgucwqiv2iv1i02ahaptzkslpsbam2c9iolvwlhqdmg3bs8l66kfkznxbzdq0brj8mhbjihme6m9z7nw9hapx6p1sfj8fnxi1gfas2_7y9v_myahgwn8zjkymhrqiszr7bzv2_7yti_obcx_x1cvedko51d0wouw7pd8aky8furo53ljt9apyklx2qx2moqgg2cbowegq0tsrqamdp2ooqmgxtrtaqpcqzomqvwjctamlkscyyhucc5yyjrxqzinfeycgqammbr2kruicazoina1cisrxotkwj7ogsswhwk6uz6ctcgciyptsnryc1uj_o4sg4m_swpf_iztvps5ryddw5gjlou59lbxvgpviy5yyvf4mf4gi_wwbobx7b95_h4spsthlgxjsog2ntjpujh9m270w9_ja9su0jj_nqjpwejudwrg9h7hyq4kcyzjvc8z5nvhyxpyrt_u5lhp3ct_3mp4fpny8xefzvikys2wsyatjkxm4duqss9nggslpmy1cjewrmtdbryb5kv_vtszcxu1arrkdnmiebylueyfqwyixaigtsn1c1klujfebvjco8u2_eimwixqpeiu3umt5j10lssgjn7pi5ztejeomfgryvjiv5eqr3wrbjtyvgb8pme7vvqyzht2_6z71_cnyd0fgfrfsvx9_0xpfrvxpu7l7da5xiqp4rrtuwcd0jw87jg551hg7xrpeemdltxdn5tnsngq10bsrv7oay1yfpyrswdwbhi4giviuymgtkvlouzsge9_iq8ruqmlzeukiqdrcirxlfeziiljixygsyjoqjh4eksm6bxiu0jguaipzaca5jewhovhazabqsaxmuqqiz47naamfjoeeaatktc_fdb2ylitjvwclpn8tiwwcx_ho_or9va4d2_p_btsw9f_igqm_k43u77_mvk03rn_vy_k5yv8sfy96sdkfie8vor1efzqyyp3hmoo882in8kgmuvzp1zc0dprhppnreftfbu9vgepxuejxqs_r2ipicegptckpptioblyvfvkfsflmpchbgk2vwssrxlro7stusykjalzsicabgurxwumo0uivilnwgqkomt1wuslbhkhqcybpwldkjgsvzb4hwmiuznwk0zlnaottdzvmkwitgq7mc8mkx_o_5cm0wlzyivad_ewsqoh8vo1xcys12tw7bqvb_g2pr_vk0mqvwgbcmpzjb4b7l0u6kqtpyaofkojj8inhwx30sp8t4vvi7_8nhs6jftdql5hjlipsmsftims2fatidlkajfurzk1klfc5fkcrzr9heinemtoauemg6iokvkoccqqbhkm1h1tqekxmrklxiseqrjqlqfegqpyagkyzstlrjony3u4z2ritejrfik3i0zzzaswod9lpxst7uccvof4vfgw_waedswrbz2lcvdt_i4zlb73qexbsy1xt9m4_wmc2lxh_nyjrsuqek0u6xr3sdcjynuk1r9rgx2kkmwngrmxjvpdy6xsked2bo7i64xetpbqsruhusszrcq5azqkbkku7sr8q0f8bcetim0og1nc0kijkbyujdsi_iuskgfxbatteesj6bzjlhihdkqjkafthubfbkgf2lnewwnnqckafaajqosdlncsxscnq8en8neieuwiudk9wjjbhqhfy7j3mk87fy_n_nazza8zyzocbd7ns_hhdtlmoohfypeeyuln933_bt4zwr8pf3xberct7mpfmxlo9szrpk0sphcvemdo7_vlurh3dhclpeaivbcu4i08rovqugw2d8sngsa74kalsqjmczffizdggcjjazi8diapuo0kutqlkaae7ixnktdgysusrwpwcrhbgjayypmjtahozcp6zwf_dcycbtvze78yjicqeasl0ffzlwfa_jnjmp1ghnlkeruliizkkzi4_2n71wdm6kudtdfovfgo_xapvzszipfpto2reh3tdv9uhtsmaa3eyjhu3dmd3e1h7gibl3rswhhjyszvaqrcqjvgueplzrs1nnqhjtqhuws3nxkufrvz3fo70qtnvd_b1qlc0dzxrghrkisukitsazjve5jkxinogk0zyqwxorlaijuuc7jn6xzthempsw5arcka_swjiqfw0bhvhmq9wx2ti0xohys3ahs0zwabjrmrrqagjhzu2ezslqorusukleid9jtppuojiftq5mocmlxejn_bip9jxp6b0guhb2s_msw2pfd_2_whtzsxmzlbt226niwlzfusgegv5ds2wf_bv_bkb7supns4hkjvkvm_yrxuc_0wzw_4keu6hc94hzehrimou2zjdh_pgzemaabf2surbva4zhlycayvbempcqlf1ke6i2asbmtnmqasve5vornseggnu4aq9jf5naivg7lyi1u5nqyhvosqiuqtwvgqdwlfpjqasioigriqt1ze1rqqhqjekiqtyfkjfgddrd5hkzth5npxau7litjzteaaqr1vrqnwwwpxgfjhh289ttbeqiszj3w7mtm37vu37zozzjtxu8clj_9fjp8882jjrhi0wz_y8yuv8gwo0zg3k0c5sooc5psme74gmyam9o2cxdg_biewogbia5napplnkajwar2ipcasovzpoizqzizfaiyczndfnolk0ns44hbgk1rfelshckighcaqpvq7wxbkbfokrhjbrimmrnpquxhg5ddfe0hg_xcapmmblqdecm3v7nsaj7bwis_te4cmrrmttktbjazrohmgtgo1i8bvwyr7tqm_zsmzsr4jwjhdeh5op_uiuudo_yr648midlbnntmpplmjyo4sqswmagazzjcefp03wgqinwwfvz4nrjmwfy42litesvxifsggaujnj1ozk3ksoshikfalzkmil3uss0itrrakgb9okvbeikxedcbab2ph7ykalpghdwefhduxiss1dr7doayhs2hs5y1mcawnujkwqgdxmzjzbs8l9hofjcxswmsrzupwsjubsyevxh8sp8vyibzr722kx_bk_2kmd6hlkp6tolv5fuxf55y7eqiszvm2tvbo_yrtz1dq469gaiyslmnvhxqjhfyfb9xncebtwitiu4cn_diswzotgqexingquufltrhqijjydocovtxtnfgm5qhrssxagtlwzab5iudhsyqc5zrekjwlnxaccuralv4umqwkhzsgjetetagu_joqxgibwaugsmrqvmijykjxgy3nuz2usnzb7hxg8dtfptejkorwdjw3_8km_xv_zt7kfg6a5vy0wi5_hx_fop4thihprcp7gqrwhnoazgxzr6srz7vit1rh8mgpm2fw9i_hxh8spmfrqrlmuhtsaljqs9nauscowfeeqal1durdkjfsyiiaotaucavzbfepxii203lixksixucvtqyj3geimijqfeymovi3si2hqosoajhzc2hshgg8vaaaudijvgvpmcbd2kyvpmyv0vkfhx083df9pz96i0xpnss7_inup_oxruovox2sfht_lwe7ftl_dkcxk6e2dv58mjtrhm0rr3etzdh651dmingowplowtcsnrgtmsqlammydniorqvmnbczim1vnswpdodoy2cmmbwjbpzc5meq4ibs5xcdmrocwmulgsjclljtfcvqrqfpjdilxvbqiajaamikkbtbjkbaheunr_hpmodtpfl7l1rrtfvw6qql3w4a0qzo_jvez4rj3ax_k341b7t8lemcrc7aus5yrrxryn5_lvlnmmebqjeau4so_1kbnyaf1xumiojcmcqqeqzsuglie5vol52ksaaaqtehasddkhs6iqk0lmjjlvuysbyukaakuoh6chasaalaxdsafqgsq2lmqhgtajnkmhilu0zskfojkvkopzi3k3dcymzzb1qxsp4ickhd4zwllimomxnez5nqxtctpe3xelf5anefxxyprfhe_yxm2wab_fywfecprmbekiymdpjdphbpbwn3s0uo41xjpzxh8spob0xbgtn8ka2vdkj59xy4qwctaepssa1z4sbpdshrscpcridmbugvkyawtmrncniwbgkw50cc00kytdscgsrlmgvgjawpdaxkbfcfagcyaccifavm2zwjc6lzh_tdsb_s0p_v4wh0hp4l1jk_vv5tp_srilyydfba5m8npznwd9ithmc8wlxb9i_kep90_kjpdquhhcjys7gb_v_ueczkcyci4_wzvsvcwigbe9mucevaenwwtucj0aluizzxbcjmgo0laxduvbkgkwf2isrsaew0jgwlllkeawktve6si5s1wjcpiu7jkjd9ardvvaabbjnmxivghybew0_ua_9xgyssqa4o5amstszfpzspzaklewsqr0p7dzu_7b29a_kvjy8nuhhqvvkjt7zuvkvppyf4s6jnske8ssegxalxf_ot_zrnopygh0x2glu_s80ixlecnuicfn5thetg2leza9ab84i0rsuvj_vgg2wtexkgbnkboubbjsc69bwiblmtewibjpw7srairg4ziaqwpv4cc4ojhhtzgrbuujem1ltigxfsdcq1js7fpriefyaoapy9rqkkgijsewh4vkzypnclcdjt3bpey7a1efza6w5hizvbup0di_tjcufbzhaxxcixyww_zs_s0fbicc7uqxrgpt_p6_pbpnmtboxwjtlfpwcpqmon1hwwyjreuca8vcfyw_sk6fz1h4uygbojllpyy0sufibddbkdjrjzykpsrrfvaqnpkftrkozfgi5madhqpn1ee3msqogp0vqvhnreg0ssuoezicjjlderjnoarjjadmhfple_ar8nwk0q1wxwyxpt3bloc1sj7zw9kpwwsr_el0fcvtolpi_qhxwmtzzahmsk7xylh6gt_3rtlym61lubjo82pemmvogilnf4ekyrrbauoxovxoic8ron7uoflbyc5nshyajhfcodhxh1yovpwwurspqrb1yr_m1kzi0ebqrvl4kbygeupco3tbuyapnkwmb1ckiwqviuftoiqm_ybbcqnwra22kkfcelerosvvk5zyzcrpgagm8zgkfqvc0mdpp7m_lizjkj_d34hn7tlpvojjpidtr0izlxibmox0v8yp3wnsep_g8rthhh7ydkuzb0vnjgknokqnxfnbhqpyas2khsizj0kfxguicitnwiulns2gstsyrokeu4erswknobpkqihiclibjntiqugxipjjruuq7jn6vprkqiccsqjc0q2idmdomjcifojw8o7tnpblwk4wpyrqj68a7k3oa4k_vphurfjz9pdpvfovf_45p7ngenfdk8pzco_2neoiz_yx5to9neiodpp8x2nkec4rbjse7bxnphufvvyvaq6xbzkxsqwtv4juptjblrpmpkjvf6cscvsrwvayg9cqdpd_7yxeeqbedmgdjpc5aovrjug0awxjl3byornigio6osabyl7fcqc3hegcdthksrxjtmu_mvgvkctbkiwk0fq9vj7q_lrb_5_if3is_tudbkwznc4qftfbnz7jtjoaj0q6vyjtslhd85hyp772nwic4xvemdtsjnsng27sigbxgehsxdp3bqscarusborgtghss1poix45kbsuzoosqrxoujskroamdcmghbkafjtvb5fy4ajeqpslil6zqtkdgkg1bfdtvxty3bejmalvg_8jaqgajocbkwzzjmszsoc_rc3_ez60yvj3io_1domtg7p9em_xjgfkhaz7ujsvi8tn8xo_2nok_zrn270owye9pjgn_o8nzbjxp82s_fbzokjxavmk0fhcncb9q7xmktcz5i62wqfmihtvneqviupqqzovcgaghayqffvhze4cwrn2u1ph7koyfvqow4o0inwxp0ksgahaqgsj5cmqvqhsudjxjcgmw5qbytbbnlakcqyakswjlqpxjmtzuoccpsg6ux3vvy4yn59akuwo0m_brrlohi8vvwef1aj_kvrnmtlpe4ls7j2bbr4rj7t0sd_zwajz88ghncbc78f3racaj0z6kvkzdfbazh2okvqtrfgwwxawbsxfeyu2lkohvehzyg8izpugvrmg6bbewmiaqcxanvmalykdbwoicvxhmbqtsgleifaflq0yrfaoqmbspieccvaapvqeqnayvrctkrjmo1kengvlitdl6o00ebe_9jjzaedse4yqvfouf4f992nvtqhxwlux5ay_0qq9abxnphnvecpazzpexz_jjr1fvvtu6ghsv8f_lh8sfdd9_om8lbjud3lklah_nbp3tl_tx_x_k_l_ddi1qrdu_wgqjtyjiua4rrqaxuurehswbcyawmxe4hbgugqxkdayfc45yrbar0jhhyyn8wyu1yaklsugg8izyjbljkg6spulgzsgjotejliklvu7e6cqfkmkawwjtocxdmi3fq7u86_l82gnp_8p623pvv7p1x_l2zce17o1_hl79a62qp_vt_fgo_nmoydjx0rv23r_3hx_0s0raydgz_s214zn_h_v3p5zvp1q_4l_svf_enr5t_p0rmo5v6_oeqirrrty_cz8_hjtyilienbpxc5tzy5xu_vxaz372pqv5d5lz3pc7l7zet8e_7gjynv_sw9p_rpffq9930dprl0qsrd7piii3_br_3vtfh_no_v_7wddx_chdf_mg53fff952s_v1lf_3lwvebi1wzxc49q7dovxes9xe_tnyxn26cpn58ve3yz31q6s0kbj7nx1tl_7bs_e459dw5fwlfw1taluluqyd2_dnvcycfv57nv16dq61g_2era_tt9buxz5t7tb0ob9vf1vh23jaotdltxvnvzk5fdwmj2lknxemkptfltlu_g70vrylvx5atxbu_iyuesy_73pq6di06vnsivq214qvt_b3ptzq4y2kos0hgzn7r1njeaacs3iuxesscyxccyas82lpipl2ful1gjpjbesa6mcg2fh2npbnwzkurvsqxjhysjqw8kwm6xsmrzcw2ottzao5ljzrguaumunc3nuxkgmqkxuhk1gs42v_rvgokpgky7n7f9s9mj4xev70ivxfl3lqkiqppxapkfyvayupizkdo17wv52gf1f_6i00ibsumfco3_9ojs8x399ljsuclyhpmpzpxilkjmucasivlgajbiinosx5vpzht1rgj0txjfhzbr7r8tykrtyozyar5hp7voik0mrxjervdanua07vszxcm7s8fbtdljghpvsspbt_apdsrgm0v72vowrnbku3n5gapwycp26teolclenrbgkv_uqrcpr5netourntngenis1y7fy_ayf16m9z5mqvbpbgcihqqyqksqg8dmuonqryleh1nluclcjva4qozadhiuffy6xtezqs8dkkqfk_u4zkafkt_3agih7sr6odvl03gv0th6sxwlrhc7s_8oblqed0cphmxmidunrdxcbo8fk4xaqhrwooi93uxw2h65enw9xdleck4crhy3jn4fpwexd5vfb58pf_a_98ufy9k_1sedfos_r58onw3m3m_1hzxz4m8krfzr8ghp0fk3jq50on2pi0zcuxlttynhngnlh0_htc7t43r76phuofcu17zvoeo3muxz7uinyazazp4iztz18s29jpkc31tcnppdtu32cbjejz_e6j_vu3_vrff59xr7rxvspv6irt3vy5bk1hzcp_9pd4y012749vdppsdm6fnh8xot02hzyfgw_bdpmcjyfw_j1cdnh02ghmyvrr3k8rnhuisgkyjn_tk30jnobvunhtc7b5spmw0zvyrdrm6_wya9vdmes2bb9sw1fjhlyu3m7efvwbrp2ye1mzcpah7up7x7optxlfxjzxdqhnq9nh_1h7zdhn_zh7co5zdnnu83zzdptdg7tnkyyq_lgrnug3bvd2c253bptgj3bnnu838fau_3_9m2yl_v_xewp7_bgzeht4c0xvpg3t8uewr5uwowrthamvlze6xjswi63dfq2bnt4_9rqzvhgo97tb_c9xaoubffcfim9gvfu3_ehnzu3_5_nk_5rdfvupm_x9zq26_jn25v92m0klo4dgmd_x_hk73hcpzo3h9sp91phbw5ndme83a3zxsfszl28_ge7h2nxjtg9uh2svd282bzzgzpbmqvn6gp3ypfdxq1vrkzwe3io6farvzpbmteydvd2d9z4s3trgjohd8hu3u7ebooa7b4d86r2lbaln_hzert9pkmsd9zyy8xuzw7n7qyx1lhrrdmt3a01brthyo01xt49rdpowwvglsaocawxxlhrzjvfwuocvt9ls3y3zrn2fmq37d2a3zjlbsxyb_u_gbpv_7o9mdd6n_tm9_1q37um0uyfa15b7w2x12dt5lvl_d97nufp9m_6xn_69t4wa6h9n2_ntnxixlovu9r7tjzu3wvptbz913mbxg33vzxwpi7pa7oddxgvbq47wnf97bnwfp8l7tg2811ua1z1rqrv3pw3f2dvdvwomess84za62z1lrnnhvpi7poubet1rnxmd19jlvtd3_rlrvzzvnxmtjnnpej2_j_plo35v7g930d5_u3dq_vfn3rq4_9bn6e_fwqz3gma_znq7ofe0uu3lfjz_w59_isftutt1s277tzr_wztvnbtfbtm_b_tjntu_j5_mymmhfn7pvzt_3bd_hontunmp2_f57ey65mw23_z4_145pvxzjzvt7bdvjff3nwjp23a25_j_32n3s_wfbvkb1fkdvqv6_v9fzwdfw87z5231_x15t5qvb_s3jsfrppwb_u9c8h54ejw3jv_xacxgvvj8fbvhvzrl38cpgq3lunwz_a9xd3d1fpufli77ud7bl36jhb41v7v_vurpgqf_bjch4e7nnl_bh_ecaqffdicv3uodrj2eluo1zhhikemyywtvpex_bxxshjvg3fx1re9hco4u_3fog7tewnmkytgnpevzs7nlmuj_s347kmji3_bz_vrnudzw4uphjhcyigmefoioatsryomi_uq8xgzjzne4mp2qyruqio_5pbkikndqgkfssgq0mhdyogs_ksnpspt7hoebo5ux0vga0lxixqkmy5sfszfygckhxwmn8kl9fb9uzyanwqkowe1fipqi9si9qaa6wpqatwondydaqqw8dunyk1ue9aensklyxm1awznvnpvpoyxjd_2pbaqz3whwpak0whffrrayyle5y_rssc_2_fuz6sczzywpiiisaujkmptea4zyeh8jv1tawbmibne_t_tjfrgn9ht1ycy0fhnpasyxxbmqom1xteeo6wccsh9vve_lvefsfu6z5sebad0tjv91eftumdnvmt9trpwto2_vve1htfusrrervdl1dk1rdwn_tqs1fxmz5vzbwmplxntzsync22lcxlubvxqg3s9lljbaffwxqvjaqwspteyq2vq_gkbfudnvohg2bgaiwvybwegzmjgzhqljk0mrseztkb3pjd7e7ctn3rrwevlefv8rrsx13flvebb_7lurq1r_cbo7_2xvqwva6pg_lbx1_v61v_55tfw2ra2flnjgws_7de6vvfhscbo16sn9wm5d7l7jjzqg3cjy1dtlvt6xvckgxo_2sivnnqt_mqldguxvlesqajvpmpt4deweixroha9_txtbdrrvxw0m2pvbdrhumnnfo5ge9p7b9pb702vx1p7e_xeuq9753srt1kzyfhnrcu4_ce_tufbz1p7qecpvet5yltb35jyn0t_jcce39j7m_1a0v_q5zw72ztf2j_yrsgr8fvfxitj3x_8_t3zk2fdtx3751f6xwvvxpb33et17jfhtmvvnct9gum_ypzthf9_nu_fyl5c_u3b30901_e116_9p_f7t_2frp_vzvmftv73t_b5zvbv3rnu99_il_vk_3v7jmh_xtx_khh53hd_o_91p_ovr_f9c5fmp7t_yz8fzstx_yx9i_xc_crfyld4ln9qjxsz_b_p7_bu_zzddlbalxs9hebslxwkxwcwwi7lzhu1isvgsfovfym6wr7tylbalxwkxmjvl0s4wi8visvgs5mz5tivfyrfylbaluvke7wkxwcwwi8vibn7wo11feralxwkxwcwwv5b_0qo9qtov_t2lxwkxwcwwi1_nf_prljwaxwkxwcwwi8xn4r97te_h0cvisvgsfovf4jowzoytfovfyrfylobmv4jrlhalxwkxwcwwn4gvo10sfovfyrfyzm3yabelxwkxwcwwc7m82svisvgsfovf3cypdrfylbalxwixn8ujxswwi8visvjmzfjof4vfyrfylbzzszzaxwkxwcwwi8xcli92svgsfovfyje3y6ndlbalxwkxwmzn8mgxx9f7x8jwi8visvgs5mj5tivfyrfylbalubk82hwuwywwi8visvhmyorrlhalxwkxwczmznm0i8visvgsfou5_f8_nzurww26lwaaaabjru5erkjggg</text:p>
      <text:p text:style-name="Text_20_body">Un mot est caché dans la grille ci-dessous. Recopiez la grille et remplissez-la en utilisant la définition du mot correspondant à chaque ligne numérotée de 1 à 6.<text:line-break/>
1. Est attiré par un aimant.<text:line-break/>
2. Prend la forme souhaitée.<text:line-break/>
3. Cet objet porte le même nom que le matériau qui le compose.<text:line-break/>
4. Ils sont bons conducteurs de la chaleur.<text:line-break/>
5. Le cuivre l'est par excellence.<text:line-break/>
6. N'est pas attiré par un aimant.</text:p>
      <text:h text:style-name="Heading_20_2" text:outline-level="2"><text:bookmark-start text:name="__RefHeading___exercice_2materiau_composite_3"/><text:bookmark-start text:name="exercice_2materiau_composite"/>Exercice 2 : matériau composite<text:bookmark-end text:name="__RefHeading___exercice_2materiau_composite_3"/><text:bookmark-end text:name="exercice_2materiau_composite"/></text:h>
      <text:p text:style-name="Text_20_body"><text:line-break/>
Les pare-brise de voitures sont fabriqués en créant un sandwich avec une feuille de matière plastique transparente collée entre deux lames de verre. Expliquer pourquoi on a associé ces deux matériaux ensemble.</text:p>
      <text:h text:style-name="Heading_20_2" text:outline-level="2"><text:bookmark-start text:name="__RefHeading___exercice_3histoire_4"/><text:bookmark-start text:name="exercice_3histoire"/>Exercice 3 : histoire<text:bookmark-end text:name="__RefHeading___exercice_3histoire_4"/><text:bookmark-end text:name="exercice_3histoire"/></text:h>
      <text:p text:style-name="Text_20_body"><text:line-break/>
Le cuivre est un des métaux les plus anciennement connus. Il est utilisé depuis 7000 ans. Il a servi d'abord à confectionner des armes puis à fabriquer des ustensiles ménagers. Aujourd'hui, il est extrait de minerais, comme tous les autres métaux sauf l'or. Le cuivre est très recherché pour ses propriétés conductrices dans la fabrication de câbles électriques.<text:line-break/>
Le fer est connu MM depuis 3000 ans. Exploité au départ comme matériau dans les armes, les outils de l'agriculture, il est actuellement universellement utilisé : des carrosseries de voitures jusqu'aux coques de navires en passant par les emballages alimentaires.<text:line-break/>
Lors de l'Exposition Universelle de Paris en 1855, le chimiste français Sainte-Claire Deville présente un lingot d'aluminium qu'il vient de fabriquer. Le secteur des transports constitue le débouché principal de ce métal : carter, bloc moteur, rame de métro, autocar, avion, etc. Il est aussi présent dans les emballages alimentaires.<text:line-break/>
Enfin, le titane ne fut extrait de son minerai qu'en 1924. Il est très résistant aux températures élevées et très léger. Il est inclus dans des alliages utilisés dans les réacteurs d'avion et les engins spatiaux.</text:p>
      <text:p text:style-name="Text_20_body">Lisez attentivement le texte et répondez aux questions suivantes :<text:line-break/>
1. Quels sont les métaux cités dans ce texte qui étaient connus des hommes avant l'ère chrétienne?<text:line-break/>
2. Sont-ils toujours utilisés? Citez une application de chacun d'eux.<text:line-break/>
3. Les autres métaux cités sont connus depuis moins de 250 ans. Vérifiez cette affirmation dans le texte.<text:line-break/>
4. Citez un exemple d'utilisation de l'aluminium.<text:line-break/>
5. Quel est le métal obtenu le plus récemment? Citez un de ses usag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1::33:18</meta:creation-date>
    <dc:creator>Generated</dc:creator>
    <dc:date>2026-09-02T11::33:18</dc:date>
    <dc:language>en-US</dc:language>
    <meta:editing-cycles>1</meta:editing-cycles>
    <meta:editing-duration>PT0S</meta:editing-duration>
    <dc:title>6eme:chp_i_diversite_de_la_matiere:exercices</dc:title>
  </office:meta>
</office:document-meta>
</file>