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82f1e5e2ffe884c2fabbfb3e39dd44.png"/>
  <manifest:file-entry manifest:media-type="image/png" manifest:full-path="Pictures/a64bacededbf16727ccc3b49bd9b79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lassification_des_objets:lecon"/><text:bookmark-start text:name="__RefHeading___classification_des_objets_1"/><text:bookmark-start text:name="classification_des_objets"/>Classification des objets<text:bookmark-end text:name="__RefHeading___classification_des_objets_1"/><text:bookmark-end text:name="classification_des_objets"/></text:h>
      <text:h text:style-name="Heading_20_2" text:outline-level="2"><text:bookmark-start text:name="__RefHeading___objets_naturels_2"/><text:bookmark-start text:name="objets_naturels"/>Objets naturels<text:bookmark-end text:name="__RefHeading___objets_naturels_2"/><text:bookmark-end text:name="objets_naturels"/></text:h>
      <text:p text:style-name="Text_20_body"><draw:frame draw:style-name="media" draw:name="0" text:anchor-type="as-char" draw:z-index="0" svg:width="9.04875cm" style:rel-width="100%" svg:height="6.746875cm" style:rel-height="scale"><draw:image xlink:href="Pictures/da82f1e5e2ffe884c2fabbfb3e39dd44.png" xlink:type="simple" xlink:show="embed" xlink:actuate="onLoad"/></draw:frame></text:p>
      <text:h text:style-name="Heading_20_2" text:outline-level="2"><text:bookmark-start text:name="__RefHeading___objets_techniques_3"/><text:bookmark-start text:name="objets_techniques"/>Objets techniques<text:bookmark-end text:name="__RefHeading___objets_techniques_3"/><text:bookmark-end text:name="objets_techniques"/></text:h>
      <text:p text:style-name="Text_20_body"><draw:frame draw:style-name="media" draw:name="1" text:anchor-type="as-char" draw:z-index="1" svg:width="10.027708333333cm" svg:height="6.8527083333333cm"><draw:image xlink:href="Pictures/a64bacededbf16727ccc3b49bd9b79bc.png" xlink:type="simple" xlink:show="embed" xlink:actuate="onLoad"/></draw:frame></text:p>
      <text:h text:style-name="Heading_20_2" text:outline-level="2"><text:bookmark-start text:name="__RefHeading___definitions_4"/><text:bookmark-start text:name="definitions"/>Définitions :<text:bookmark-end text:name="__RefHeading___definitions_4"/><text:bookmark-end text:name="definitions"/></text:h>
      <text:p text:style-name="Text_20_body">Objet naturel : un objet est dit naturel lorsqu’il n’a pas été modifié par l’homme.</text:p>
      <text:p text:style-name="Text_20_body">Objet technique : un objet est dit technique lorsqu’il a été réalisé ou modifié par l’hom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3:15</meta:creation-date>
    <dc:creator>Generated</dc:creator>
    <dc:date>2026-09-01T19::53:15</dc:date>
    <dc:language>en-US</dc:language>
    <meta:editing-cycles>1</meta:editing-cycles>
    <meta:editing-duration>PT0S</meta:editing-duration>
    <dc:title>6eme:classification_des_objets:lecon</dc:title>
  </office:meta>
</office:document-meta>
</file>