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85b5569e714cab33244804c961e35e.png"/>
  <manifest:file-entry manifest:media-type="image/png" manifest:full-path="Pictures/497a0230e3b4869ab1045853c6bf4d5d.png"/>
  <manifest:file-entry manifest:media-type="image/png" manifest:full-path="Pictures/f22a1b5aabee98fd28fad54f01b1f3d8.png"/>
  <manifest:file-entry manifest:media-type="image/png" manifest:full-path="Pictures/0031874d1ffb8c68c7f0731ec4826476.png"/>
  <manifest:file-entry manifest:media-type="image/png" manifest:full-path="Pictures/7a6a985442522017d401762062f9db48.png"/>
  <manifest:file-entry manifest:media-type="image/png" manifest:full-path="Pictures/a74aff6c50a39d50c2a89edfaf0942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ommunication_et_la_gestion_de_l_information:differents_logiciels"/><text:bookmark-start text:name="__RefHeading___differents_logiciels_1"/><text:bookmark-start text:name="differents_logiciels"/>Différents logiciels<text:bookmark-end text:name="__RefHeading___differents_logiciels_1"/><text:bookmark-end text:name="differents_logiciels"/></text:h>
      <text:p text:style-name="Text_20_body"><text:span text:style-name="Strong_20_Emphasis">Suite bureautique</text:span> : LibreOffice <draw:frame draw:style-name="media" draw:name="0" text:anchor-type="as-char" draw:z-index="0" svg:width="1.4022916666667cm" svg:height="1.6404166666667cm"><draw:image xlink:href="Pictures/5e85b5569e714cab33244804c961e35e.png" xlink:type="simple" xlink:show="embed" xlink:actuate="onLoad"/></draw:frame>Téléchargeable ici</text:p>
      <text:p text:style-name="Text_20_body"><text:span text:style-name="Strong_20_Emphasis">Traitement de texte</text:span> : LibreOffice Writer <draw:frame draw:style-name="media" draw:name="1" text:anchor-type="as-char" draw:z-index="1" svg:width="1.349375cm" svg:height="1.5610416666667cm"><draw:image xlink:href="Pictures/497a0230e3b4869ab1045853c6bf4d5d.png" xlink:type="simple" xlink:show="embed" xlink:actuate="onLoad"/></draw:frame></text:p>
      <text:p text:style-name="Text_20_body"><text:span text:style-name="Strong_20_Emphasis">Tableur</text:span> : LibreOffice Calc <draw:frame draw:style-name="media" draw:name="2" text:anchor-type="as-char" draw:z-index="2" svg:width="1.3229166666667cm" svg:height="1.6139583333333cm"><draw:image xlink:href="Pictures/f22a1b5aabee98fd28fad54f01b1f3d8.png" xlink:type="simple" xlink:show="embed" xlink:actuate="onLoad"/></draw:frame></text:p>
      <text:p text:style-name="Text_20_body"><text:span text:style-name="Strong_20_Emphasis">Logiciel de dessin</text:span> : LibreOffice Draw <draw:frame draw:style-name="media" draw:name="3" text:anchor-type="as-char" draw:z-index="3" svg:width="1.349375cm" svg:height="1.666875cm"><draw:image xlink:href="Pictures/0031874d1ffb8c68c7f0731ec4826476.png" xlink:type="simple" xlink:show="embed" xlink:actuate="onLoad"/></draw:frame></text:p>
      <text:p text:style-name="Text_20_body"><text:span text:style-name="Strong_20_Emphasis">Logiciel de présentation</text:span> : LibreOffice Impress <draw:frame draw:style-name="media" draw:name="4" text:anchor-type="as-char" draw:z-index="4" svg:width="1.3758333333333cm" svg:height="1.7197916666667cm"><draw:image xlink:href="Pictures/7a6a985442522017d401762062f9db48.png" xlink:type="simple" xlink:show="embed" xlink:actuate="onLoad"/></draw:frame></text:p>
      <text:p text:style-name="Text_20_body"><text:span text:style-name="Strong_20_Emphasis">Navigateur</text:span> : Firefox <draw:frame draw:style-name="media" draw:name="5" text:anchor-type="as-char" draw:z-index="5" svg:width="1.508125cm" svg:height="1.5610416666667cm"><draw:image xlink:href="Pictures/a74aff6c50a39d50c2a89edfaf0942ee.png" xlink:type="simple" xlink:show="embed" xlink:actuate="onLoad"/></draw:frame>Télécharger ic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6::19:28</meta:creation-date>
    <dc:creator>Generated</dc:creator>
    <dc:date>2026-09-01T16::19:28</dc:date>
    <dc:language>en-US</dc:language>
    <meta:editing-cycles>1</meta:editing-cycles>
    <meta:editing-duration>PT0S</meta:editing-duration>
    <dc:title>6eme:communication_et_la_gestion_de_l_information:differents_logiciels</dc:title>
  </office:meta>
</office:document-meta>
</file>