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ce8b4da50029a900019cb6910eafa7.png"/>
  <manifest:file-entry manifest:media-type="image/png" manifest:full-path="Pictures/aa96cabcc27c4110cf55e589214b18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6eme:communication_et_la_gestion_de_l_information:robotprog"/><text:bookmark-start text:name="__RefHeading___robotprog_1"/><text:bookmark-start text:name="robotprog"/>RobotProg<text:bookmark-end text:name="__RefHeading___robotprog_1"/><text:bookmark-end text:name="robotprog"/></text:h>
      <text:p text:style-name="Text_20_body">Téléchargeable ici</text:p>
      <text:p text:style-name="Text_20_body">Le programme se présente sous forme d'un organigramme.</text:p>
      <text:p text:style-name="Text_20_body">Un organigramme est un schéma présentant des éléments reliés les uns aux autres.</text:p>
      <text:p text:style-name="Text_20_body"><draw:frame draw:style-name="media" draw:name="0" text:anchor-type="as-char" draw:z-index="0" svg:width="10.847916666667cm" svg:height="10.054166666667cm"><draw:image xlink:href="Pictures/6cce8b4da50029a900019cb6910eafa7.png" xlink:type="simple" xlink:show="embed" xlink:actuate="onLoad"/></draw:frame></text:p>
      <text:p text:style-name="Text_20_body">Pour faire fonctionner RobotProg sous Windows 10 64b :</text:p>
      <text:p text:style-name="Text_20_body"><draw:frame draw:style-name="media" draw:name="1" text:anchor-type="as-char" draw:z-index="1" svg:width="11.800416666667cm" svg:height="11.218333333333cm"><draw:image xlink:href="Pictures/aa96cabcc27c4110cf55e589214b189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6:39</meta:creation-date>
    <dc:creator>Generated</dc:creator>
    <dc:date>2026-09-01T19::16:39</dc:date>
    <dc:language>en-US</dc:language>
    <meta:editing-cycles>1</meta:editing-cycles>
    <meta:editing-duration>PT0S</meta:editing-duration>
    <dc:title>6eme:communication_et_la_gestion_de_l_information:robotprog</dc:title>
  </office:meta>
</office:document-meta>
</file>