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eec88920012276eddf744ada7ae3b5.png"/>
  <manifest:file-entry manifest:media-type="image/png" manifest:full-path="Pictures/07b889e51029eb4ce1d0826ffa348f45.png"/>
  <manifest:file-entry manifest:media-type="image/png" manifest:full-path="Pictures/94c7382ebdfbabe86226140bf5df714f.png"/>
  <manifest:file-entry manifest:media-type="image/png" manifest:full-path="Pictures/1dcfbb729ca390c61e6cb105e8bd7387.png"/>
  <manifest:file-entry manifest:media-type="image/png" manifest:full-path="Pictures/225fccab9176e9d92514eb2175b53e08.png"/>
  <manifest:file-entry manifest:media-type="image/png" manifest:full-path="Pictures/87f185e6bf0ab29b4f4c73db0b5afa87.png"/>
  <manifest:file-entry manifest:media-type="image/png" manifest:full-path="Pictures/dc3c02b21b57bca29014ffc7f985bb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ommunication_et_la_gestion_de_l_information:scratch:aide_1"/><text:bookmark-start text:name="__RefHeading___aide_1_1"/><text:bookmark-start text:name="aide_1"/>Aide 1<text:bookmark-end text:name="__RefHeading___aide_1_1"/><text:bookmark-end text:name="aide_1"/></text:h>
      <text:p text:style-name="Text_20_body">Dessiner le robot aspirateur vue du dessus.</text:p>
      <text:p text:style-name="Text_20_body"><draw:frame draw:style-name="media" draw:name="0" text:anchor-type="as-char" draw:z-index="0" svg:width="4.3127083333333cm" style:rel-width="100%" svg:height="1.666875cm" style:rel-height="scale"><draw:image xlink:href="Pictures/b4eec88920012276eddf744ada7ae3b5.png" xlink:type="simple" xlink:show="embed" xlink:actuate="onLoad"/></draw:frame></text:p>
      <text:p text:style-name="Text_20_body">On prend l'outils cercle (pour faire un cercle, il faudra appuyer sur majuscule en même temps).</text:p>
      <text:p text:style-name="Text_20_body"><draw:frame draw:style-name="media" draw:name="1" text:anchor-type="as-char" draw:z-index="1" svg:width="5.5033333333333cm" style:rel-width="100%" svg:height="1.349375cm" style:rel-height="scale"><draw:image xlink:href="Pictures/07b889e51029eb4ce1d0826ffa348f45.png" xlink:type="simple" xlink:show="embed" xlink:actuate="onLoad"/></draw:frame></text:p>
      <text:p text:style-name="Text_20_body">On choisit un cercle plein.</text:p>
      <text:p text:style-name="Text_20_body"><draw:frame draw:style-name="media" draw:name="2" text:anchor-type="as-char" draw:z-index="2" svg:width="2.4341666666667cm" style:rel-width="100%" svg:height="2.4870833333333cm" style:rel-height="scale"><draw:image xlink:href="Pictures/94c7382ebdfbabe86226140bf5df714f.png" xlink:type="simple" xlink:show="embed" xlink:actuate="onLoad"/></draw:frame></text:p>
      <text:p text:style-name="Text_20_body">On trace le cercle (touche majuscule !)</text:p>
      <text:p text:style-name="Text_20_body"><draw:frame draw:style-name="media" draw:name="3" text:anchor-type="as-char" draw:z-index="3" svg:width="13.626041666667cm" svg:height="10.556875cm"><draw:image xlink:href="Pictures/1dcfbb729ca390c61e6cb105e8bd7387.png" xlink:type="simple" xlink:show="embed" xlink:actuate="onLoad"/></draw:frame></text:p>
      <text:p text:style-name="Text_20_body">On fait coïncider le centre du cercle avec le centre du lutin :</text:p>
      <text:p text:style-name="Text_20_body"><draw:frame draw:style-name="media" draw:name="4" text:anchor-type="as-char" draw:z-index="4" svg:width="3.8364583333333cm" style:rel-width="100%" svg:height="1.9314583333333cm" style:rel-height="scale"><draw:image xlink:href="Pictures/225fccab9176e9d92514eb2175b53e08.png" xlink:type="simple" xlink:show="embed" xlink:actuate="onLoad"/></draw:frame></text:p>
      <text:p text:style-name="Text_20_body"><draw:frame draw:style-name="media" draw:name="5" text:anchor-type="as-char" draw:z-index="5" svg:width="13.599583333333cm" svg:height="10.424583333333cm"><draw:image xlink:href="Pictures/87f185e6bf0ab29b4f4c73db0b5afa87.png" xlink:type="simple" xlink:show="embed" xlink:actuate="onLoad"/></draw:frame></text:p>
      <text:p text:style-name="Text_20_body">Il pourrait être bien de mettre une flèche pour savoir où est le devant.</text:p>
      <text:p text:style-name="Text_20_body"><draw:frame draw:style-name="media" draw:name="6" text:anchor-type="as-char" draw:z-index="6" svg:width="13.387916666667cm" svg:height="10.080625cm"><draw:image xlink:href="Pictures/dc3c02b21b57bca29014ffc7f985bba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53:20</meta:creation-date>
    <dc:creator>Generated</dc:creator>
    <dc:date>2026-09-02T05::53:20</dc:date>
    <dc:language>en-US</dc:language>
    <meta:editing-cycles>1</meta:editing-cycles>
    <meta:editing-duration>PT0S</meta:editing-duration>
    <dc:title>6eme:communication_et_la_gestion_de_l_information:scratch:aide_1</dc:title>
  </office:meta>
</office:document-meta>
</file>