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195a84db7e57a0c1fe14d7dc5f9c7d.png"/>
  <manifest:file-entry manifest:media-type="image/png" manifest:full-path="Pictures/ce774ba0e799c7ffc8de4ee53b4de3e9.png"/>
  <manifest:file-entry manifest:media-type="image/png" manifest:full-path="Pictures/a4020d600295a906228663224d45ddc0.png"/>
  <manifest:file-entry manifest:media-type="image/png" manifest:full-path="Pictures/b9b1306d4278d9942e357de134a25e89.png"/>
  <manifest:file-entry manifest:media-type="image/png" manifest:full-path="Pictures/4dbf2690f5e0fed85f113fcdf77c7402.png"/>
  <manifest:file-entry manifest:media-type="image/png" manifest:full-path="Pictures/d455e93f6962478e9f01429f44e6cbe0.png"/>
  <manifest:file-entry manifest:media-type="image/png" manifest:full-path="Pictures/1faa796738eafeda4d56b4967a868d1f.png"/>
  <manifest:file-entry manifest:media-type="image/png" manifest:full-path="Pictures/2d235c3c90d2d598a2c5addceeecac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:communication_et_la_gestion_de_l_information:scratch:aide_2"/><text:bookmark-start text:name="__RefHeading___aide_2_1"/><text:bookmark-start text:name="aide_2"/>Aide 2<text:bookmark-end text:name="__RefHeading___aide_2_1"/><text:bookmark-end text:name="aide_2"/></text:h>
      <text:p text:style-name="Text_20_body">On va demander d'avancer quand on appuie sur la barre d'espace et de rebondir sur le bord.</text:p>
      <text:p text:style-name="Text_20_body"><draw:frame draw:style-name="media" draw:name="0" text:anchor-type="as-char" draw:z-index="0" svg:width="5.476875cm" style:rel-width="100%" svg:height="2.38125cm" style:rel-height="scale"><draw:image xlink:href="Pictures/fa195a84db7e57a0c1fe14d7dc5f9c7d.png" xlink:type="simple" xlink:show="embed" xlink:actuate="onLoad"/></draw:frame></text:p>
      <text:p text:style-name="Text_20_body"><text:span text:style-name="underline"><text:span text:style-name="Emphasis">Tester ce script.</text:span></text:span></text:p>
      <text:p text:style-name="Text_20_body">On peut aussi lui demander de faire ça automatiquement dès qu'on appuie sur le drapeau vert.</text:p>
      <text:p text:style-name="Text_20_body"><draw:frame draw:style-name="media" draw:name="1" text:anchor-type="as-char" draw:z-index="1" svg:width="5.953125cm" style:rel-width="100%" svg:height="3.6247916666667cm" style:rel-height="scale"><draw:image xlink:href="Pictures/ce774ba0e799c7ffc8de4ee53b4de3e9.png" xlink:type="simple" xlink:show="embed" xlink:actuate="onLoad"/></draw:frame></text:p>
      <text:p text:style-name="Text_20_body"><text:span text:style-name="underline"><text:span text:style-name="Emphasis">Tester ce script (il faut enlever le script précédent)</text:span></text:span></text:p>
      <text:p text:style-name="Text_20_body">On peut aussi lui demander de tourner quand il touche le bord :</text:p>
      <text:p text:style-name="Text_20_body"><draw:frame draw:style-name="media" draw:name="2" text:anchor-type="as-char" draw:z-index="2" svg:width="5.6620833333333cm" style:rel-width="100%" svg:height="4.7889583333333cm" style:rel-height="scale"><draw:image xlink:href="Pictures/a4020d600295a906228663224d45ddc0.png" xlink:type="simple" xlink:show="embed" xlink:actuate="onLoad"/></draw:frame></text:p>
      <text:p text:style-name="Text_20_body"><text:span text:style-name="underline"><text:span text:style-name="Emphasis">Tester ce script</text:span></text:span></text:p>
      <text:p text:style-name="Text_20_body">Pour visualiser la trajectoire du robot, on peut lui demander de laisser une trace :</text:p>
      <text:p text:style-name="Text_20_body"><draw:frame draw:style-name="media" draw:name="3" text:anchor-type="as-char" draw:z-index="3" svg:width="4.841875cm" style:rel-width="100%" svg:height="0.873125cm" style:rel-height="scale"><draw:image xlink:href="Pictures/b9b1306d4278d9942e357de134a25e89.png" xlink:type="simple" xlink:show="embed" xlink:actuate="onLoad"/></draw:frame>: laisse une trace</text:p>
      <text:p text:style-name="Text_20_body"><draw:frame draw:style-name="media" draw:name="4" text:anchor-type="as-char" draw:z-index="4" svg:width="2.936875cm" style:rel-width="100%" svg:height="0.84666666666667cm" style:rel-height="scale"><draw:image xlink:href="Pictures/4dbf2690f5e0fed85f113fcdf77c7402.png" xlink:type="simple" xlink:show="embed" xlink:actuate="onLoad"/></draw:frame>: ne laisse plus de trace</text:p>
      <text:p text:style-name="Text_20_body"><draw:frame draw:style-name="media" draw:name="5" text:anchor-type="as-char" draw:z-index="5" svg:width="2.4341666666667cm" style:rel-width="100%" svg:height="1.031875cm" style:rel-height="scale"><draw:image xlink:href="Pictures/d455e93f6962478e9f01429f44e6cbe0.png" xlink:type="simple" xlink:show="embed" xlink:actuate="onLoad"/></draw:frame>: efface la trace</text:p>
      <text:p text:style-name="Text_20_body">Exemple avec la trace :</text:p>
      <text:p text:style-name="Text_20_body"><draw:frame draw:style-name="media" draw:name="6" text:anchor-type="as-char" draw:z-index="6" svg:width="6.0589583333333cm" style:rel-width="100%" svg:height="5.5827083333333cm" style:rel-height="scale"><draw:image xlink:href="Pictures/1faa796738eafeda4d56b4967a868d1f.png" xlink:type="simple" xlink:show="embed" xlink:actuate="onLoad"/></draw:frame></text:p>
      <text:p text:style-name="Text_20_body"><draw:frame draw:style-name="media" draw:name="7" text:anchor-type="as-char" draw:z-index="7" svg:width="12.885208333333cm" svg:height="9.763125cm"><draw:image xlink:href="Pictures/2d235c3c90d2d598a2c5addceeecac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9:41</meta:creation-date>
    <dc:creator>Generated</dc:creator>
    <dc:date>2026-09-01T23::09:41</dc:date>
    <dc:language>en-US</dc:language>
    <meta:editing-cycles>1</meta:editing-cycles>
    <meta:editing-duration>PT0S</meta:editing-duration>
    <dc:title>6eme:communication_et_la_gestion_de_l_information:scratch:aide_2</dc:title>
  </office:meta>
</office:document-meta>
</file>