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7574073647276e7d6d2831b53de7268.jpg"/>
  <manifest:file-entry manifest:media-type="image/gif" manifest:full-path="Pictures/c38e03523d2971c729f0b47bea26ddd5.gif"/>
  <manifest:file-entry manifest:media-type="image/png" manifest:full-path="Pictures/f9b8d8988ed7d4cf1284945152508d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ommunication_et_la_gestion_de_l_information:scratch:robot_aspirateur"/><text:bookmark-start text:name="__RefHeading___simulation_aspirateur_robot_1"/><text:bookmark-start text:name="simulation_aspirateur_robot"/>Simulation aspirateur robot<text:bookmark-end text:name="__RefHeading___simulation_aspirateur_robot_1"/><text:bookmark-end text:name="simulation_aspirateur_robot"/></text:h>
      <text:p text:style-name="Text_20_body"><draw:frame draw:style-name="media" draw:name="06be18094e135356d5559c3b168ce1d4.jpg Legend" text:anchor-type="as-char" draw:z-index="0" svg:width="5.8208333333333cm" style:rel-width="100%"><draw:text-box><text:p text:style-name="legendcenter"><draw:frame draw:style-name="media" draw:name="06be18094e135356d5559c3b168ce1d4.jpg" text:anchor-type="as-char" draw:z-index="0" svg:width="5.8208333333333cm" style:rel-width="100%" svg:height="5.3975cm" style:rel-height="scale"><draw:image xlink:href="Pictures/67574073647276e7d6d2831b53de7268.jpg" xlink:type="simple" xlink:show="embed" xlink:actuate="onLoad"/></draw:frame>06be18094e135356d5559c3b168ce1d4.jpg</text:p></draw:text-box></draw:frame></text:p>
      <text:p text:style-name="Text_20_body">Un aspirateur de type Roomba doit parcourir une pièce entière.</text:p>
      <text:p text:style-name="Text_20_body">https://en.wikipedia.org/wiki/Roomba</text:p>
      <text:p text:style-name="Text_20_body">Simuler un aspirateur de ce type en scratch.</text:p>
      <text:p text:style-name="Text_20_body"><draw:frame draw:style-name="media" draw:name="1" text:anchor-type="as-char" draw:z-index="1" svg:width="12.435416666667cm" svg:height="10.186458333333cm"><draw:image xlink:href="Pictures/c38e03523d2971c729f0b47bea26ddd5.gif" xlink:type="simple" xlink:show="embed" xlink:actuate="onLoad"/></draw:frame></text:p>
      <text:p text:style-name="Text_20_body">En fin de séance, garder 5minutes pour déposer votre programme dans le casier de collecte. Le nom du fichier doit comporter les noms et prénoms des élèves.</text:p>
      <text:p text:style-name="Text_20_body"><draw:frame draw:style-name="media" draw:name="2" text:anchor-type="as-char" draw:z-index="2" svg:width="7.8052083333333cm" style:rel-width="100%" svg:height="8.6783333333333cm" style:rel-height="scale"><draw:image xlink:href="Pictures/f9b8d8988ed7d4cf1284945152508d00.png" xlink:type="simple" xlink:show="embed" xlink:actuate="onLoad"/></draw:frame></text:p>
      <text:p text:style-name="Text_20_body">Aide 1</text:p>
      <text:p text:style-name="Text_20_body">Aide 2</text:p>
      <text:p text:style-name="Text_20_body">Aide 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29:40</meta:creation-date>
    <dc:creator>Generated</dc:creator>
    <dc:date>2026-09-02T00::29:40</dc:date>
    <dc:language>en-US</dc:language>
    <meta:editing-cycles>1</meta:editing-cycles>
    <meta:editing-duration>PT0S</meta:editing-duration>
    <dc:title>6eme:communication_et_la_gestion_de_l_information:scratch:robot_aspirateur</dc:title>
  </office:meta>
</office:document-meta>
</file>