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75e2492a881c6a6bad5c305d4eb56a.png"/>
  <manifest:file-entry manifest:media-type="image/png" manifest:full-path="Pictures/fed8981afc18ccc68827b3a497af4e31.png"/>
  <manifest:file-entry manifest:media-type="image/png" manifest:full-path="Pictures/b9527bb07e77c75904cf3151b85013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fonction_d_estime:lecon"/><text:bookmark-start text:name="__RefHeading___fonction_d_estime_1"/><text:bookmark-start text:name="fonction_d_estime"/>Fonction d'estime<text:bookmark-end text:name="__RefHeading___fonction_d_estime_1"/><text:bookmark-end text:name="fonction_d_estime"/></text:h>
      <text:p text:style-name="Text_20_body">Le consommateur achète un objet pour satisfaire un besoin : c’est la <text:span text:style-name="Strong_20_Emphasis">fonction d’usage</text:span>.</text:p>
      <text:p text:style-name="Text_20_body">Mais l’effet de séduction peut aussi influencer le consommateur : c’est la <text:span text:style-name="Strong_20_Emphasis">fonction d’estime.</text:span></text:p>
      <text:p text:style-name="Text_20_body">Qui, un jour, n’a pas préféré acheter un tee-shirt rouge plutôt que jaune ? Un style de cartable plutôt qu’un autre ? …</text:p>
      <text:p text:style-name="Text_20_body">Autres exemples de fonctions d’estime :</text:p>
      <text:p text:style-name="Text_20_body">Pour Cindy, une belle voiture est forcément rouge</text:p>
      <text:p text:style-name="Text_20_body"><draw:frame draw:style-name="media" draw:name="0" text:anchor-type="as-char" draw:z-index="0" svg:width="7.5141666666667cm" style:rel-width="100%" svg:height="5.7414583333333cm" style:rel-height="scale"><draw:image xlink:href="Pictures/5f75e2492a881c6a6bad5c305d4eb56a.png" xlink:type="simple" xlink:show="embed" xlink:actuate="onLoad"/></draw:frame></text:p>
      <text:p text:style-name="Text_20_body">Pour Papa, une belle voiture est forcément spacieuse</text:p>
      <text:p text:style-name="Text_20_body"><draw:frame draw:style-name="media" draw:name="1" text:anchor-type="as-char" draw:z-index="1" svg:width="6.985cm" style:rel-width="100%" svg:height="6.4029166666667cm" style:rel-height="scale"><draw:image xlink:href="Pictures/fed8981afc18ccc68827b3a497af4e31.png" xlink:type="simple" xlink:show="embed" xlink:actuate="onLoad"/></draw:frame></text:p>
      <text:p text:style-name="Text_20_body">Pour Enzo, une belle voiture est forcément sportive</text:p>
      <text:p text:style-name="Text_20_body"><draw:frame draw:style-name="media" draw:name="2" text:anchor-type="as-char" draw:z-index="2" svg:width="6.82625cm" style:rel-width="100%" svg:height="4.445cm" style:rel-height="scale"><draw:image xlink:href="Pictures/b9527bb07e77c75904cf3151b8501398.png" xlink:type="simple" xlink:show="embed" xlink:actuate="onLoad"/></draw:frame></text:p>
      <text:p text:style-name="Text_20_body">L’esthétique (ou «design»), la mode (image, marque,…), les performances, le prix, la fiabilité, la disponibilité de l’objet technique (délai de livraison), … influent sur la «</text:p>
      <text:p text:style-name="Text_20_body">valeur» de l’objet, donc sur son achat.</text:p>
      <text:p text:style-name="Text_20_body">La fonction d’estime est liée au goût des utilisateurs et peut être ressentie d’une manièredifférente d’un utilisateur à l’autre (contrairement à la fonction d’usage). Elle peut se définir enrépondant à la question “qu'est-ce qui me plait (ou pas) dans l'objet ?”.</text:p>
      <text:p text:style-name="Text_20_body">Conclusion : Lors de sa conception, l'aspect de l’objet n’est pas uniquement déterminé par la fonction d'usage, mais aussi par sa fonction d'estime, dans le but de plaire aux consommateu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06:35</meta:creation-date>
    <dc:creator>Generated</dc:creator>
    <dc:date>2026-09-01T23::06:35</dc:date>
    <dc:language>en-US</dc:language>
    <meta:editing-cycles>1</meta:editing-cycles>
    <meta:editing-duration>PT0S</meta:editing-duration>
    <dc:title>6eme:fonction_d_estime:lecon</dc:title>
  </office:meta>
</office:document-meta>
</file>