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ff42135735d7fbe7d2486480a6fb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10"/><text:bookmark-start text:name="__RefHeading___seance_10_1"/><text:bookmark-start text:name="seance_10"/>Séance 10<text:bookmark-end text:name="__RefHeading___seance_10_1"/><text:bookmark-end text:name="seance_10"/></text:h>
      <text:h text:style-name="Heading_20_2" text:outline-level="2"><text:bookmark-start text:name="__RefHeading___lecon_chapitre_ii_masse_et_volume_2"/><text:bookmark-start text:name="lecon_chapitre_ii_masse_et_volume"/>2. Leçon Chapitre II Masse et volume<text:bookmark-end text:name="__RefHeading___lecon_chapitre_ii_masse_et_volume_2"/><text:bookmark-end text:name="lecon_chapitre_ii_masse_et_volume"/></text:h>
      <text:p text:style-name="Text_20_body">https://nuage03.apps.education.fr/index.php/f/272939757</text:p>
      <text:p text:style-name="Text_20_body"><draw:frame draw:style-name="media" draw:name="0" text:anchor-type="as-char" draw:z-index="0" svg:width="23.547916666667cm" style:rel-width="100%" svg:height="30.744583333333cm" style:rel-height="scale"><draw:image xlink:href="Pictures/c9ff42135735d7fbe7d2486480a6fbf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18:59</meta:creation-date>
    <dc:creator>Generated</dc:creator>
    <dc:date>2026-09-02T01::18:59</dc:date>
    <dc:language>en-US</dc:language>
    <meta:editing-cycles>1</meta:editing-cycles>
    <meta:editing-duration>PT0S</meta:editing-duration>
    <dc:title>6eme:seance_10</dc:title>
  </office:meta>
</office:document-meta>
</file>