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573b109b2aa81ff7aac4765e8232a0.png"/>
  <manifest:file-entry manifest:media-type="image/png" manifest:full-path="Pictures/bdfd06bf57392de2ab328de201769dc7.png"/>
  <manifest:file-entry manifest:media-type="image/png" manifest:full-path="Pictures/201f963c25ba3e0c6753120c33a2c0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u_travail_sur_les_pictogrammes_3"/><text:bookmark-start text:name="correction_du_travail_sur_les_pictogrammes"/>2. Correction du travail sur les pictogrammes<text:bookmark-end text:name="__RefHeading___correction_du_travail_sur_les_pictogrammes_3"/><text:bookmark-end text:name="correction_du_travail_sur_les_pictogrammes"/></text:h>
      <text:p text:style-name="Text_20_body">https://nuage03.apps.education.fr/index.php/s/3cq8ZBzPR7qTYq6</text:p>
      <text:p text:style-name="Text_20_body"><draw:frame draw:style-name="media" draw:name="0" text:anchor-type="as-char" draw:z-index="0" svg:width="19.3675cm" style:rel-width="100%" svg:height="10.874375cm" style:rel-height="scale"><draw:image xlink:href="Pictures/19573b109b2aa81ff7aac4765e8232a0.png" xlink:type="simple" xlink:show="embed" xlink:actuate="onLoad"/></draw:frame></text:p>
      <text:h text:style-name="Heading_20_2" text:outline-level="2"><text:bookmark-start text:name="__RefHeading___melange_eau_huile_4"/><text:bookmark-start text:name="melange_eau_huile"/>3. Mélange eau/huile<text:bookmark-end text:name="__RefHeading___melange_eau_huile_4"/><text:bookmark-end text:name="melange_eau_huile"/></text:h>
      <text:p text:style-name="Text_20_body"><draw:frame draw:style-name="media" draw:name="1" text:anchor-type="as-char" draw:z-index="1" svg:width="18.89125cm" style:rel-width="100%" svg:height="4.7889583333333cm" style:rel-height="scale"><draw:image xlink:href="Pictures/bdfd06bf57392de2ab328de201769dc7.png" xlink:type="simple" xlink:show="embed" xlink:actuate="onLoad"/></draw:frame></text:p>
      <text:p text:style-name="Text_20_body">TP sur mélange eau/huile et séparation</text:p>
      <text:p text:style-name="Text_20_body"><draw:frame draw:style-name="media" draw:name="2" text:anchor-type="as-char" draw:z-index="2" svg:width="19.817291666667cm" style:rel-width="100%" svg:height="6.588125cm" style:rel-height="scale"><draw:image xlink:href="Pictures/201f963c25ba3e0c6753120c33a2c098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pprendre la leçon et colorier en rouge le cadre des pictogram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8:25</meta:creation-date>
    <dc:creator>Generated</dc:creator>
    <dc:date>2026-09-02T01::18:25</dc:date>
    <dc:language>en-US</dc:language>
    <meta:editing-cycles>1</meta:editing-cycles>
    <meta:editing-duration>PT0S</meta:editing-duration>
    <dc:title>6eme:seance_12</dc:title>
  </office:meta>
</office:document-meta>
</file>