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1f963c25ba3e0c6753120c33a2c0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sur_la_lecon_precedente_2"/><text:bookmark-start text:name="test_sur_la_lecon_precedente"/>1. Test sur la leçon précédente<text:bookmark-end text:name="__RefHeading___test_sur_la_lecon_precedente_2"/><text:bookmark-end text:name="test_sur_la_lecon_precedente"/></text:h>
      <text:h text:style-name="Heading_20_2" text:outline-level="2"><text:bookmark-start text:name="__RefHeading___fin_du_tp_3"/><text:bookmark-start text:name="fin_du_tp"/>2. Fin du TP<text:bookmark-end text:name="__RefHeading___fin_du_tp_3"/><text:bookmark-end text:name="fin_du_tp"/></text:h>
      <text:p text:style-name="Text_20_body"><draw:frame draw:style-name="media" draw:name="0" text:anchor-type="as-char" draw:z-index="0" svg:width="19.817291666667cm" style:rel-width="100%" svg:height="6.588125cm" style:rel-height="scale"><draw:image xlink:href="Pictures/201f963c25ba3e0c6753120c33a2c098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Côté exercice:</text:p>
      <text:p text:style-name="Text_20_body">1. Mettre une pincée de sel dans un fond de verre d'eau. Mélanger le sel et l'eau. Faire un schéma avant/après. Que constates-tu ?</text:p>
      <text:p text:style-name="Text_20_body">2. Mettre une cuillère à café de sel dans le même volume d'eau. Mélanger le sel et l'eau. Faire un schéma avant/après. Que constates-tu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5:25</meta:creation-date>
    <dc:creator>Generated</dc:creator>
    <dc:date>2026-09-01T23::15:25</dc:date>
    <dc:language>en-US</dc:language>
    <meta:editing-cycles>1</meta:editing-cycles>
    <meta:editing-duration>PT0S</meta:editing-duration>
    <dc:title>6eme:seance_13</dc:title>
  </office:meta>
</office:document-meta>
</file>