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ds_mouvements_2"/><text:bookmark-start text:name="ds_mouvements"/>1. DS mouvements<text:bookmark-end text:name="__RefHeading___ds_mouvements_2"/><text:bookmark-end text:name="ds_mouvements"/></text:h>
      <text:h text:style-name="Heading_20_2" text:outline-level="2"><text:bookmark-start text:name="__RefHeading___tp_vitesse_3"/><text:bookmark-start text:name="tp_vitesse"/>2. TP vitesse<text:bookmark-end text:name="__RefHeading___tp_vitesse_3"/><text:bookmark-end text:name="tp_vitesse"/></text:h>
      <text:p text:style-name="Text_20_body">- filmer de côté quelqu'un qui court sur 20m</text:p>
      <text:p text:style-name="Text_20_body">- utlisier FIZZIQ pour déterminer sa vitesse à chaque instant</text:p>
      <text:p text:style-name="Text_20_body">- tracer le graphique et l'envoyer sur :</text:p>
      <text:h text:style-name="Heading_20_2" text:outline-level="2"><text:bookmark-start text:name="__RefHeading___a_faire_pour_la_prochaine_fois_4"/><text:bookmark-start text:name="a_faire_pour_la_prochaine_fois"/>3. À faire pour la prochaine fois<text:bookmark-end text:name="__RefHeading___a_faire_pour_la_prochaine_fois_4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0:01</meta:creation-date>
    <dc:creator>Generated</dc:creator>
    <dc:date>2026-09-02T02::10:01</dc:date>
    <dc:language>en-US</dc:language>
    <meta:editing-cycles>1</meta:editing-cycles>
    <meta:editing-duration>PT0S</meta:editing-duration>
    <dc:title>6eme:seance_18</dc:title>
  </office:meta>
</office:document-meta>
</file>