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seance_19"/><text:bookmark-start text:name="__RefHeading___seance_19_1"/><text:bookmark-start text:name="seance_19"/>Séance 19<text:bookmark-end text:name="__RefHeading___seance_19_1"/><text:bookmark-end text:name="seance_19"/></text:h>
      <text:h text:style-name="Heading_20_2" text:outline-level="2"><text:bookmark-start text:name="__RefHeading___correction_du_test_sur_les_mouvements_2"/><text:bookmark-start text:name="correction_du_test_sur_les_mouvements"/>1. Correction du test sur les mouvements<text:bookmark-end text:name="__RefHeading___correction_du_test_sur_les_mouvements_2"/><text:bookmark-end text:name="correction_du_test_sur_les_mouvements"/></text:h>
      <text:h text:style-name="Heading_20_2" text:outline-level="2"><text:bookmark-start text:name="__RefHeading___activite_1_differentes_formes_d_energies_3"/><text:bookmark-start text:name="activite_1_differentes_formes_d_energies"/>2. Activité 1 différentes formes d'énergies<text:bookmark-end text:name="__RefHeading___activite_1_differentes_formes_d_energies_3"/><text:bookmark-end text:name="activite_1_differentes_formes_d_energies"/></text:h>
      <text:p text:style-name="Text_20_body">https://nuage03.apps.education.fr/index.php/s/tiDYwLnaQADWgkZ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02:50</meta:creation-date>
    <dc:creator>Generated</dc:creator>
    <dc:date>2026-09-02T01::02:50</dc:date>
    <dc:language>en-US</dc:language>
    <meta:editing-cycles>1</meta:editing-cycles>
    <meta:editing-duration>PT0S</meta:editing-duration>
    <dc:title>6eme:seance_19</dc:title>
  </office:meta>
</office:document-meta>
</file>