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seance_21"/><text:bookmark-start text:name="__RefHeading___seance_21_1"/><text:bookmark-start text:name="seance_21"/>Séance 21<text:bookmark-end text:name="__RefHeading___seance_21_1"/><text:bookmark-end text:name="seance_21"/></text:h>
      <text:h text:style-name="Heading_20_2" text:outline-level="2"><text:bookmark-start text:name="__RefHeading___lecon_chapitre_5_conversions_d_energie_2"/><text:bookmark-start text:name="lecon_chapitre_5_conversions_d_energie"/>1. Leçon Chapitre 5 Conversions d'énergie<text:bookmark-end text:name="__RefHeading___lecon_chapitre_5_conversions_d_energie_2"/><text:bookmark-end text:name="lecon_chapitre_5_conversions_d_energie"/></text:h>
      <text:p text:style-name="Text_20_body">Renouvelable ou pas ?</text:p>
      <text:p text:style-name="Text_20_body">https://www.youtube.com/watch?v=mv4OjeDs39c</text:p>
      <text:p text:style-name="Text_20_body">Leçon :</text:p>
      <text:p text:style-name="Text_20_body">https://nuage03.apps.education.fr/index.php/s/bSeiK9seNMrsTak</text:p>
      <text:h text:style-name="Heading_20_2" text:outline-level="2"><text:bookmark-start text:name="__RefHeading___activite_jour_nuit_3"/><text:bookmark-start text:name="activite_jour_nuit"/>2. Activité Jour/Nuit<text:bookmark-end text:name="__RefHeading___activite_jour_nuit_3"/><text:bookmark-end text:name="activite_jour_nuit"/></text:h>
      <text:p text:style-name="Text_20_body">https://nuage03.apps.education.fr/index.php/s/gneWrkcTMqJjmKL</text:p>
      <text:h text:style-name="Heading_20_2" text:outline-level="2"><text:bookmark-start text:name="__RefHeading___lecon_chp_vilumiere_4"/><text:bookmark-start text:name="lecon_chp_vilumiere"/>3. Leçon chp VI : Lumière<text:bookmark-end text:name="__RefHeading___lecon_chp_vilumiere_4"/><text:bookmark-end text:name="lecon_chp_vilumiere"/></text:h>
      <text:p text:style-name="Text_20_body">https://www.calameo.com/read/000596729fd8e2820fd30</text:p>
      <text:p text:style-name="Text_20_body">recopier les 2 paragraphes p 106 dans le cahier côté leçon</text:p>
      <table:table table:style-name="Table">
        <table:table-column/>
        <table:table-row>
          <table:table-cell office:value-type="string" table:style-name="tablecell">
            <text:p text:style-name="tablealignleft"> <text:line-break/><text:span text:style-name="Strong_20_Emphasis">Chp VI : lumière</text:span> <text:line-break/> <text:line-break/><text:span text:style-name="Strong_20_Emphasis">1. Mouvement apparent du Soleil</text:span> <text:line-break/>Au cours d'une journée, on peut constater que Le Soleil change de position dans Le ciel. Il décrit une trajectoire en forme d'arc de cercle qui commence à son lever (à L'est), s'élève jusqu'au point Le plus haut et se termine à son coucher (à L'ouest). <text:line-break/>• Tant que Le Soleil est visible dans Le ciel, il fait jour, dès qu'il disparaît, il fait nuit. <text:line-break/> <text:line-break/><text:span text:style-name="Strong_20_Emphasis">2. Alternance du jour et de la nuit</text:span> <text:line-break/>La Terre se décompose en deux parties: une partie orientée vers Le Soleil (qui est alors éclairée) et une autre partie qui ne L'est pas (L'ombre propre de La Terre). <text:line-break/>Toutefois, La Terre effectue un mouvement de rotation sur elle-même. Cela implique que tous Les points à sa surface connaissent une alternance entre des périodes d'obscurité (La nuit, lorsqu'ils se situent dans L'ombre propre de La Terre) et des périodes d'éclairement (Le jour, lorsqu'ils se situent dans La partie éclairée).</text:p>
          </table:table-cell>
        </table:table-row>
      </table:table>
      <text:h text:style-name="Heading_20_2" text:outline-level="2"><text:bookmark-start text:name="__RefHeading___a_faire_pour_la_semaine_prochaine_5"/><text:bookmark-start text:name="a_faire_pour_la_semaine_prochaine"/>4. A faire pour la semaine prochaine<text:bookmark-end text:name="__RefHeading___a_faire_pour_la_semaine_prochaine_5"/><text:bookmark-end text:name="a_faire_pour_la_semaine_prochaine"/></text:h>
      <text:p text:style-name="Text_20_body">Faire un schéma côté exercice avec la Terre et le Soleil. Ce schéma doit permettre d'expliquer où est le jour et où est la nu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02:28</meta:creation-date>
    <dc:creator>Generated</dc:creator>
    <dc:date>2026-09-02T01::02:28</dc:date>
    <dc:language>en-US</dc:language>
    <meta:editing-cycles>1</meta:editing-cycles>
    <meta:editing-duration>PT0S</meta:editing-duration>
    <dc:title>6eme:seance_21</dc:title>
  </office:meta>
</office:document-meta>
</file>