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6eme:seance_23"/><text:bookmark-start text:name="__RefHeading___seance_23_1"/><text:bookmark-start text:name="seance_23"/>Séance 23<text:bookmark-end text:name="__RefHeading___seance_23_1"/><text:bookmark-end text:name="seance_23"/></text:h>
      <text:h text:style-name="Heading_20_2" text:outline-level="2"><text:bookmark-start text:name="__RefHeading___test_sur_jour_nuit_2"/><text:bookmark-start text:name="test_sur_jour_nuit"/>1. Test sur jour/nuit<text:bookmark-end text:name="__RefHeading___test_sur_jour_nuit_2"/><text:bookmark-end text:name="test_sur_jour_nuit"/></text:h>
      <text:h text:style-name="Heading_20_2" text:outline-level="2"><text:bookmark-start text:name="__RefHeading___lecon_sur_les_saisons_3"/><text:bookmark-start text:name="lecon_sur_les_saisons"/>2. Leçon sur les saisons<text:bookmark-end text:name="__RefHeading___lecon_sur_les_saisons_3"/><text:bookmark-end text:name="lecon_sur_les_saisons"/></text:h>
      <table:table table:style-name="Table">
        <table:table-column/>
        <table:table-row>
          <table:table-cell office:value-type="string" table:style-name="tablecell">
            <text:p text:style-name="tablealignleft">III. Saisons _PARA<text:span text:style-name="underline">TABLE_INS_Les saisons (printemps, été, automne et hiver) sont des périodes de l'année. En été, Le jour dure plus longtemps que La nuit et Le mouvement apparent du Soleil est alors plus haut dans Le ciel. En hiver, c'est l'inverse: Le jour est plus court que la nuit et le Soleil apparaît bas dans Le ciel. _PARA</text:span>TABLE_INS_Le printemps et L'automne sont des saisons intermédiaires : Le jour est aussi Long que la nuit aux équinoxes et la trajectoire du Soleil dans Le ciel n'est ni très haute, ni très basse._PARA<text:span text:style-name="underline">TABLE_INS_Entre les deux hémisphères nord et sud, Les saisons sont inversées. Par exemple, si la France, dans l'hémisphère nord, est en été, alors l'Australie, dans l'hémisphère sud, est en hiver. _PARA</text:span>TABLE_INS_Les saisons sont dues à l'inclinaison de l'axe de rotation de La Terre par rapport au plan de son orbite autour du Soleil.</text:p>
          </table:table-cell>
        </table:table-row>
        <table:table-row>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8::59:22</meta:creation-date>
    <dc:creator>Generated</dc:creator>
    <dc:date>2026-09-02T08::59:22</dc:date>
    <dc:language>en-US</dc:language>
    <meta:editing-cycles>1</meta:editing-cycles>
    <meta:editing-duration>PT0S</meta:editing-duration>
    <dc:title>6eme:seance_23</dc:title>
  </office:meta>
</office:document-meta>
</file>