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25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fin_lecon_electricite_2"/><text:bookmark-start text:name="fin_lecon_electricite"/>1. Fin leçon électricité<text:bookmark-end text:name="__RefHeading___fin_lecon_electricite_2"/><text:bookmark-end text:name="fin_lecon_electric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06:33</meta:creation-date>
    <dc:creator>Generated</dc:creator>
    <dc:date>2026-09-02T04::06:33</dc:date>
    <dc:language>en-US</dc:language>
    <meta:editing-cycles>1</meta:editing-cycles>
    <meta:editing-duration>PT0S</meta:editing-duration>
    <dc:title>6eme:seance_25</dc:title>
  </office:meta>
</office:document-meta>
</file>