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3"/><text:bookmark-start text:name="__RefHeading___seance_3_1"/><text:bookmark-start text:name="seance_3"/>Séance 3<text:bookmark-end text:name="__RefHeading___seance_3_1"/><text:bookmark-end text:name="seance_3"/></text:h>
      <text:h text:style-name="Heading_20_2" text:outline-level="2"><text:bookmark-start text:name="__RefHeading___tp_separer_differents_plastiques_2"/><text:bookmark-start text:name="tp_separer_differents_plastiques"/>3. TP séparer différents plastiques<text:bookmark-end text:name="__RefHeading___tp_separer_differents_plastiques_2"/><text:bookmark-end text:name="tp_separer_differents_plastiques"/></text:h>
      <text:p text:style-name="Text_20_body">https://nuage03.apps.education.fr/index.php/s/fZgB8ggAGwjcXR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06:21</meta:creation-date>
    <dc:creator>Generated</dc:creator>
    <dc:date>2026-09-02T08::06:21</dc:date>
    <dc:language>en-US</dc:language>
    <meta:editing-cycles>1</meta:editing-cycles>
    <meta:editing-duration>PT0S</meta:editing-duration>
    <dc:title>6eme:seance_3</dc:title>
  </office:meta>
</office:document-meta>
</file>